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-webkit-standard" svg:font-family="-webkit-standard" style:font-family-generic="system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Zadanifontodlomka" style:family="text">
      <style:text-properties style:language-asian="hr" style:country-asian="HR"/>
    </style:style>
    <style:style style:name="P3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4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5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P6" style:parent-style-name="Normal" style:family="paragraph">
      <style:text-properties style:font-name="Times New Roman" style:font-name-complex="Times New Roman"/>
    </style:style>
    <style:style style:name="P7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8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9" style:parent-style-name="Normal" style:family="paragraph">
      <style:paragraph-properties fo:text-align="justify"/>
      <style:text-properties style:font-name="Times New Roman" style:font-name-complex="Times New Roman"/>
    </style:style>
    <style:style style:name="P10" style:parent-style-name="Normal" style:family="paragraph">
      <style:paragraph-properties fo:text-align="justify"/>
      <style:text-properties style:font-name="Times New Roman" style:font-name-complex="Times New Roman"/>
    </style:style>
    <style:style style:name="P11" style:parent-style-name="Normal" style:family="paragraph">
      <style:paragraph-properties fo:text-align="justify"/>
      <style:text-properties style:font-name="Times New Roman" style:font-name-complex="Times New Roman"/>
    </style:style>
    <style:style style:name="P12" style:parent-style-name="Normal" style:family="paragraph">
      <style:paragraph-properties fo:text-align="justify"/>
    </style:style>
    <style:style style:name="T13" style:parent-style-name="Zadanifontodlomka" style:family="text">
      <style:text-properties style:font-name="Times New Roman" style:font-name-complex="Times New Roman"/>
    </style:style>
    <style:style style:name="T14" style:parent-style-name="Zadanifontodlomka" style:family="text">
      <style:text-properties style:font-name="Times New Roman" style:font-name-complex="Times New Roman" fo:font-weight="bold" style:font-weight-asian="bold"/>
    </style:style>
    <style:style style:name="P15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16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17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18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19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0" style:parent-style-name="Normal" style:list-style-name="LFO5" style:family="paragraph">
      <style:paragraph-properties fo:margin-bottom="0in" style:line-height-at-least="0.1666in" fo:margin-left="0.5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21" style:parent-style-name="Normal" style:list-style-name="LFO5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22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3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4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5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6" style:parent-style-name="Normal" style:list-style-name="LFO5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2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/>
    </style:style>
    <style:style style:name="P2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color="#2F5496" style:text-underline-type="single" style:text-underline-style="solid" style:text-underline-width="auto" style:text-underline-mode="continuous"/>
    </style:style>
    <style:style style:name="P2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2F5496"/>
    </style:style>
    <style:style style:name="P3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2F5496"/>
    </style:style>
    <style:style style:name="P31" style:parent-style-name="Normal" style:family="paragraph">
      <style:paragraph-properties fo:margin-bottom="0in" fo:line-height="100%"/>
    </style:style>
    <style:style style:name="T32" style:parent-style-name="Zadanifontodlomka" style:family="text">
      <style:text-properties style:font-name="Times New Roman" style:font-name-asian="Calibri" style:font-name-complex="Times New Roman" fo:color="#2F5496"/>
    </style:style>
    <style:style style:name="T33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T34" style:parent-style-name="Zadanifontodlomka" style:family="text">
      <style:text-properties style:font-name="Times New Roman" style:font-name-asian="Calibri" style:font-name-complex="Times New Roman" fo:color="#2F5496"/>
    </style:style>
    <style:style style:name="P3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fo:color="#2F5496" style:text-underline-type="single" style:text-underline-style="solid" style:text-underline-width="auto" style:text-underline-mode="continuous"/>
    </style:style>
    <style:style style:name="P3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2F5496"/>
    </style:style>
    <style:style style:name="P3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color="#2F5496"/>
    </style:style>
    <style:style style:name="P38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color="#2F5496"/>
    </style:style>
    <style:style style:name="P39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 style:text-underline-type="single" style:text-underline-style="solid" style:text-underline-width="auto" style:text-underline-mode="continuous"/>
    </style:style>
    <style:style style:name="P40" style:parent-style-name="Normal" style:list-style-name="LFO26" style:family="paragraph">
      <style:paragraph-properties fo:margin-bottom="0in" fo:line-height="100%"/>
      <style:text-properties style:font-name="Times New Roman" style:font-name-asian="Calibri" style:font-name-complex="Times New Roman" fo:color="#2F5496"/>
    </style:style>
    <style:style style:name="P4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color="#2F5496"/>
    </style:style>
    <style:style style:name="P42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P43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P44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P45" style:parent-style-name="Normal" style:family="paragraph">
      <style:paragraph-properties fo:margin-bottom="0in" fo:line-height="100%" fo:margin-left="0.2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P46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7" style:parent-style-name="Normal" style:family="paragraph">
      <style:paragraph-properties fo:text-align="justify"/>
      <style:text-properties style:font-name="Times New Roman" style:font-name-complex="Times New Roman"/>
    </style:style>
    <style:style style:name="P4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4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5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6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4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7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82" style:parent-style-name="Normal" style:family="paragraph">
      <style:paragraph-properties fo:text-align="justify"/>
      <style:text-properties style:font-name="Times New Roman" style:font-name-complex="Times New Roman"/>
    </style:style>
    <style:style style:name="P83" style:parent-style-name="Normal" style:family="paragraph">
      <style:paragraph-properties fo:text-align="justify"/>
      <style:text-properties style:font-name="Times New Roman" style:font-name-complex="Times New Roman"/>
    </style:style>
    <style:style style:name="P84" style:parent-style-name="Normal" style:family="paragraph">
      <style:paragraph-properties fo:margin-bottom="0in" fo:line-height="100%"/>
    </style:style>
    <style:style style:name="T85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86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87" style:parent-style-name="Zadanifontodlomka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88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9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0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1" style:parent-style-name="Normal" style:family="paragraph">
      <style:paragraph-properties fo:margin-bottom="0in" fo:line-height="100%" fo:margin-left="0.5in">
        <style:tab-stops/>
      </style:paragraph-properties>
      <style:text-properties style:font-name="Times New Roman" style:font-name-asian="Calibri" style:font-name-complex="Times New Roman" fo:font-weight="bold" style:font-weight-asian="bold" style:font-weight-complex="bold"/>
    </style:style>
    <style:style style:name="P92" style:parent-style-name="Normal" style:family="paragraph">
      <style:paragraph-properties fo:text-align="justify"/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93" style:parent-style-name="Normal" style:family="paragraph">
      <style:paragraph-properties fo:text-align="justify"/>
      <style:text-properties style:font-name="Times New Roman" style:font-name-complex="Times New Roman"/>
    </style:style>
    <style:style style:name="P94" style:parent-style-name="Normal" style:family="paragraph">
      <style:paragraph-properties fo:text-align="justify"/>
      <style:text-properties style:font-name="Times New Roman" style:font-name-complex="Times New Roman"/>
    </style:style>
    <style:style style:name="P95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96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97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98" style:parent-style-name="Normal" style:family="paragraph">
      <style:paragraph-properties fo:text-align="justify"/>
    </style:style>
    <style:style style:name="T99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00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1" style:parent-style-name="Normal" style:family="paragraph">
      <style:paragraph-properties fo:text-align="justify"/>
      <style:text-properties style:font-name="Times New Roman" style:font-name-complex="Times New Roman"/>
    </style:style>
    <style:style style:name="P102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03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104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105" style:parent-style-name="Normal" style:family="paragraph">
      <style:paragraph-properties fo:margin-bottom="0in" style:line-height-at-least="0.1666in"/>
    </style:style>
    <style:style style:name="T106" style:parent-style-name="Zadanifontodlomka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107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08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0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0" style:parent-style-name="Bezproreda" style:family="paragraph">
      <style:paragraph-properties fo:text-align="justify"/>
    </style:style>
    <style:style style:name="T111" style:parent-style-name="Zadanifontodlomka" style:family="text">
      <style:text-properties style:font-name="Times New Roman" style:font-name-complex="Times New Roman"/>
    </style:style>
    <style:style style:name="T112" style:parent-style-name="Zadanifontodlomka" style:family="text">
      <style:text-properties style:font-name="Times New Roman" style:font-name-complex="Times New Roman"/>
    </style:style>
    <style:style style:name="T113" style:parent-style-name="Zadanifontodlomka" style:family="text">
      <style:text-properties style:font-name="Times New Roman" style:font-name-complex="Times New Roman"/>
    </style:style>
    <style:style style:name="T114" style:parent-style-name="Zadanifontodlomka" style:family="text">
      <style:text-properties style:font-name="Times New Roman" style:font-name-complex="Times New Roman"/>
    </style:style>
    <style:style style:name="T115" style:parent-style-name="Zadanifontodlomka" style:family="text">
      <style:text-properties style:font-name="Times New Roman" style:font-name-complex="Times New Roman"/>
    </style:style>
    <style:style style:name="T116" style:parent-style-name="Zadanifontodlomka" style:family="text">
      <style:text-properties style:font-name="Times New Roman" style:font-name-complex="Times New Roman"/>
    </style:style>
    <style:style style:name="T117" style:parent-style-name="Zadanifontodlomka" style:family="text">
      <style:text-properties style:font-name="Times New Roman" style:font-name-complex="Times New Roman"/>
    </style:style>
    <style:style style:name="P118" style:parent-style-name="Bezproreda" style:family="paragraph">
      <style:paragraph-properties fo:text-align="justify"/>
      <style:text-properties style:font-name="Times New Roman" style:font-name-asian="Calibri" style:font-name-complex="Times New Roman" fo:color="#2F5496"/>
    </style:style>
    <style:style style:name="P119" style:parent-style-name="Normal" style:family="paragraph">
      <style:paragraph-properties fo:text-align="justify" fo:margin-bottom="0in" fo:line-height="100%"/>
      <style:text-properties style:font-name="Times New Roman" style:font-name-asian="Calibri" style:font-name-complex="Times New Roman" fo:color="#2F5496"/>
    </style:style>
    <style:style style:name="P120" style:parent-style-name="Normal" style:family="paragraph">
      <style:paragraph-properties fo:text-align="justify" fo:margin-bottom="0in" fo:line-height="100%"/>
    </style:style>
    <style:style style:name="T121" style:parent-style-name="Zadanifontodlomka" style:family="text">
      <style:text-properties style:font-name="Times New Roman" style:font-name-asian="Calibri" style:font-name-complex="Times New Roman" fo:color="#2F5496"/>
    </style:style>
    <style:style style:name="T122" style:parent-style-name="Zadanifontodlomka" style:family="text">
      <style:text-properties style:font-name="Times New Roman" style:font-name-asian="Calibri" style:font-name-complex="Times New Roman" fo:color="#2F5496"/>
    </style:style>
    <style:style style:name="T123" style:parent-style-name="Zadanifontodlomka" style:family="text">
      <style:text-properties style:font-name="Times New Roman" style:font-name-asian="Calibri" style:font-name-complex="Times New Roman" fo:color="#2F5496"/>
    </style:style>
    <style:style style:name="T124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color="#2F5496"/>
    </style:style>
    <style:style style:name="T125" style:parent-style-name="Zadanifontodlomka" style:family="text">
      <style:text-properties style:font-name="Times New Roman" style:font-name-asian="Calibri" style:font-name-complex="Times New Roman" fo:color="#2F5496"/>
    </style:style>
    <style:style style:name="T126" style:parent-style-name="Zadanifontodlomka" style:family="text">
      <style:text-properties style:font-name="Times New Roman" style:font-name-asian="Calibri" style:font-name-complex="Times New Roman" fo:color="#2F5496"/>
    </style:style>
    <style:style style:name="T127" style:parent-style-name="Zadanifontodlomka" style:family="text">
      <style:text-properties style:font-name="Times New Roman" style:font-name-asian="Calibri" style:font-name-complex="Times New Roman" fo:color="#2F5496"/>
    </style:style>
    <style:style style:name="T128" style:parent-style-name="Zadanifontodlomka" style:family="text">
      <style:text-properties style:font-name="Times New Roman" style:font-name-asian="Calibri" style:font-name-complex="Times New Roman" fo:color="#2F5496"/>
    </style:style>
    <style:style style:name="T129" style:parent-style-name="Zadanifontodlomka" style:family="text">
      <style:text-properties style:font-name="Times New Roman" style:font-name-asian="Calibri" style:font-name-complex="Times New Roman" fo:color="#2F5496"/>
    </style:style>
    <style:style style:name="T130" style:parent-style-name="Zadanifontodlomka" style:family="text">
      <style:text-properties style:font-name="Times New Roman" style:font-name-asian="Calibri" style:font-name-complex="Times New Roman" fo:color="#2F5496"/>
    </style:style>
    <style:style style:name="T131" style:parent-style-name="Zadanifontodlomka" style:family="text">
      <style:text-properties style:font-name="Times New Roman" style:font-name-asian="Calibri" style:font-name-complex="Times New Roman" fo:color="#2F5496"/>
    </style:style>
    <style:style style:name="P132" style:parent-style-name="Normal" style:family="paragraph">
      <style:paragraph-properties fo:text-align="justify"/>
      <style:text-properties style:font-name="Times New Roman" style:font-name-complex="Times New Roman"/>
    </style:style>
    <style:style style:name="P133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34" style:parent-style-name="Normal" style:family="paragraph">
      <style:paragraph-properties fo:text-align="justify"/>
    </style:style>
    <style:style style:name="T135" style:parent-style-name="Zadanifontodlomka" style:family="text">
      <style:text-properties style:font-name="Times New Roman" style:font-name-complex="Times New Roman" fo:font-weight="bold" style:font-weight-asian="bold"/>
    </style:style>
    <style:style style:name="T136" style:parent-style-name="Zadanifontodlomka" style:family="text">
      <style:text-properties style:font-name="Times New Roman" style:font-name-complex="Times New Roman" fo:font-weight="bold" style:font-weight-asian="bold"/>
    </style:style>
    <style:style style:name="T137" style:parent-style-name="Zadanifontodlomka" style:family="text">
      <style:text-properties style:font-name="Times New Roman" style:font-name-complex="Times New Roman" fo:font-weight="bold" style:font-weight-asian="bold"/>
    </style:style>
    <style:style style:name="T138" style:parent-style-name="Zadanifontodlomka" style:family="text">
      <style:text-properties style:font-name="Times New Roman" style:font-name-complex="Times New Roman" fo:font-weight="bold" style:font-weight-asian="bold"/>
    </style:style>
    <style:style style:name="T139" style:parent-style-name="Zadanifontodlomka" style:family="text">
      <style:text-properties style:font-name="Times New Roman" style:font-name-complex="Times New Roman" fo:font-weight="bold" style:font-weight-asian="bold" style:font-style-complex="italic"/>
    </style:style>
    <style:style style:name="T140" style:parent-style-name="Zadanifontodlomka" style:family="text">
      <style:text-properties style:font-name="Times New Roman" style:font-name-complex="Times New Roman" fo:font-weight="bold" style:font-weight-asian="bold" style:font-style-complex="italic"/>
    </style:style>
    <style:style style:name="P141" style:parent-style-name="Normal" style:family="paragraph">
      <style:paragraph-properties fo:margin-bottom="0in" style:line-height-at-least="0.1666in"/>
    </style:style>
    <style:style style:name="T142" style:parent-style-name="Zadanifontodlomka" style:family="text"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43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P144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45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46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47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48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49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50" style:parent-style-name="Normal" style:family="paragraph">
      <style:paragraph-properties fo:margin-bottom="0in" fo:line-height="100%"/>
    </style:style>
    <style:style style:name="T151" style:parent-style-name="Zadanifontodlomka" style:family="text"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52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5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54" style:parent-style-name="Normal" style:family="paragraph">
      <style:paragraph-properties fo:text-align="justify"/>
      <style:text-properties style:font-name="Times New Roman" style:font-name-complex="Times New Roman" style:font-style-complex="italic"/>
    </style:style>
    <style:style style:name="P155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5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57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58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59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style-complex="italic"/>
    </style:style>
    <style:style style:name="P160" style:parent-style-name="Normal" style:family="paragraph">
      <style:paragraph-properties fo:text-align="justify"/>
    </style:style>
    <style:style style:name="T161" style:parent-style-name="Zadanifontodlomka" style:family="text">
      <style:text-properties style:font-name="Times New Roman" style:font-name-complex="Times New Roman" fo:font-weight="bold" style:font-weight-asian="bold" style:font-style-complex="italic"/>
    </style:style>
    <style:style style:name="T162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3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4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5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6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7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8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T169" style:parent-style-name="Zadanifontodlomka" style:family="text">
      <style:text-properties style:font-name="Times New Roman" style:font-name-complex="Times New Roman" fo:font-weight="bold" style:font-weight-asian="bold" style:font-weight-complex="bold" style:font-style-complex="italic"/>
    </style:style>
    <style:style style:name="P170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font-style-complex="italic"/>
    </style:style>
    <style:style style:name="P171" style:parent-style-name="Normal" style:family="paragraph">
      <style:paragraph-properties fo:margin-bottom="0in" fo:line-height="100%"/>
    </style:style>
    <style:style style:name="T172" style:parent-style-name="Zadanifontodlomka" style:family="text">
      <style:text-properties style:font-name="Times New Roman" style:font-name-complex="Times New Roman" fo:font-weight="bold" style:font-weight-asian="bold" style:font-style-complex="italic" style:text-underline-type="single" style:text-underline-style="solid" style:text-underline-width="auto" style:text-underline-mode="continuous"/>
    </style:style>
    <style:style style:name="T173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4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style-complex="italic"/>
    </style:style>
    <style:style style:name="P175" style:parent-style-name="Normal" style:family="paragraph">
      <style:paragraph-properties fo:text-align="justify"/>
      <style:text-properties style:font-name="Times New Roman" style:font-name-complex="Times New Roman"/>
    </style:style>
    <style:style style:name="P176" style:parent-style-name="Normal" style:family="paragraph">
      <style:paragraph-properties fo:text-align="justify"/>
      <style:text-properties style:font-name="Times New Roman" style:font-name-complex="Times New Roman"/>
    </style:style>
    <style:style style:name="P177" style:parent-style-name="Normal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78" style:parent-style-name="Normal" style:family="paragraph">
      <style:paragraph-properties fo:text-align="justify"/>
    </style:style>
    <style:style style:name="T179" style:parent-style-name="Zadanifontodlomka" style:family="text">
      <style:text-properties style:font-name="Times New Roman" style:font-name-complex="Times New Roman" fo:font-weight="bold" style:font-weight-asian="bold"/>
    </style:style>
    <style:style style:name="T180" style:parent-style-name="Zadanifontodlomka" style:family="text">
      <style:text-properties style:font-name="Times New Roman" style:font-name-complex="Times New Roman" fo:font-weight="bold" style:font-weight-asian="bold"/>
    </style:style>
    <style:style style:name="T18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8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83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84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85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186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P187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188" style:parent-style-name="Normal" style:family="paragraph">
      <style:paragraph-properties fo:margin-bottom="0in" fo:line-height="100%"/>
    </style:style>
    <style:style style:name="T189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0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1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192" style:parent-style-name="Normal" style:family="paragraph">
      <style:paragraph-properties fo:text-align="justify"/>
      <style:text-properties style:font-name="Times New Roman" style:font-name-complex="Times New Roman" style:font-weight-complex="bold"/>
    </style:style>
    <style:style style:name="P193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94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195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196" style:parent-style-name="Normal" style:family="paragraph">
      <style:paragraph-properties fo:text-align="justify" fo:margin-bottom="0in" fo:line-height="100%"/>
    </style:style>
    <style:style style:name="T197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8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99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200" style:parent-style-name="Normal" style:family="paragraph">
      <style:paragraph-properties fo:text-align="justify"/>
      <style:text-properties style:font-name="Times New Roman" style:font-name-complex="Times New Roman" style:font-weight-complex="bold"/>
    </style:style>
    <style:style style:name="P201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202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203" style:parent-style-name="Normal" style:family="paragraph">
      <style:paragraph-properties fo:margin-bottom="0in" fo:line-height="100%"/>
    </style:style>
    <style:style style:name="T204" style:parent-style-name="Zadanifontodlomka" style:family="text"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5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weight="bold" style:font-weight-asian="bold" style:font-weight-complex="bold"/>
    </style:style>
    <style:style style:name="P20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font-weight-complex="bold"/>
    </style:style>
    <style:style style:name="P20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style:font-weight-complex="bold"/>
    </style:style>
    <style:style style:name="P209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210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/>
    </style:style>
    <style:style style:name="P211" style:parent-style-name="Normal" style:family="paragraph">
      <style:text-properties style:font-name="Times New Roman" style:font-name-complex="Times New Roman" fo:font-weight="bold" style:font-weight-asian="bold" style:font-weight-complex="bold"/>
    </style:style>
    <style:style style:name="P212" style:parent-style-name="Normal" style:family="paragraph">
      <style:text-properties style:font-name="Times New Roman" style:font-name-complex="Times New Roman" style:font-weight-complex="bold"/>
    </style:style>
    <style:style style:name="P213" style:parent-style-name="Normal" style:family="paragraph">
      <style:text-properties style:font-name="Times New Roman" style:font-name-complex="Times New Roman" style:font-weight-complex="bold"/>
    </style:style>
    <style:style style:name="P214" style:parent-style-name="Normal" style:family="paragraph">
      <style:text-properties style:font-name="Times New Roman" style:font-name-complex="Times New Roman" style:font-weight-complex="bold"/>
    </style:style>
    <style:style style:name="P215" style:parent-style-name="Normal" style:family="paragraph">
      <style:text-properties style:font-name="Times New Roman" style:font-name-complex="Times New Roman" style:font-weight-complex="bold"/>
    </style:style>
    <style:style style:name="P216" style:parent-style-name="Normal" style:family="paragraph">
      <style:text-properties style:font-name="Times New Roman" style:font-name-complex="Times New Roman" style:font-weight-complex="bold"/>
    </style:style>
    <style:style style:name="P217" style:parent-style-name="Normal" style:family="paragraph">
      <style:text-properties style:font-name="Times New Roman" style:font-name-complex="Times New Roman" style:font-weight-complex="bold"/>
    </style:style>
    <style:style style:name="P218" style:parent-style-name="Normal" style:family="paragraph">
      <style:paragraph-properties fo:text-align="center"/>
      <style:text-properties style:font-name="Times New Roman" style:font-name-complex="Times New Roman"/>
    </style:style>
    <style:style style:name="P219" style:parent-style-name="Normal" style:family="paragraph">
      <style:paragraph-properties fo:text-align="center"/>
      <style:text-properties style:font-name="Times New Roman" style:font-name-complex="Times New Roman"/>
    </style:style>
    <style:style style:name="P220" style:parent-style-name="Normal" style:family="paragraph">
      <style:text-properties style:font-name="Times New Roman" style:font-name-complex="Times New Roman"/>
    </style:style>
    <style:style style:name="P221" style:parent-style-name="Normal" style:family="paragraph">
      <style:text-properties style:font-name="Times New Roman" style:font-name-complex="Times New Roman"/>
    </style:style>
    <style:style style:name="P222" style:parent-style-name="Normal" style:family="paragraph">
      <style:text-properties style:font-name="Times New Roman" style:font-name-complex="Times New Roman"/>
    </style:style>
    <style:style style:name="P223" style:parent-style-name="Normal" style:family="paragraph">
      <style:text-properties style:font-name="Times New Roman" style:font-name-complex="Times New Roman"/>
    </style:style>
    <style:style style:name="P224" style:parent-style-name="Normal" style:family="paragraph">
      <style:text-properties style:font-name="Times New Roman" style:font-name-complex="Times New Roman"/>
    </style:style>
    <style:style style:name="P225" style:parent-style-name="Normal" style:family="paragraph">
      <style:text-properties style:font-name="Times New Roman" style:font-name-complex="Times New Roman"/>
    </style:style>
    <style:style style:name="P226" style:parent-style-name="Normal" style:family="paragraph">
      <style:text-properties style:font-name="Times New Roman" style:font-name-complex="Times New Roman"/>
    </style:style>
    <style:style style:name="P227" style:parent-style-name="Normal" style:family="paragraph">
      <style:paragraph-properties fo:text-align="justify"/>
      <style:text-properties style:font-name="Times New Roman" style:font-name-complex="Times New Roman"/>
    </style:style>
    <style:style style:name="P228" style:parent-style-name="Normal" style:family="paragraph">
      <style:text-properties style:font-name="Times New Roman" style:font-name-complex="Times New Roman"/>
    </style:style>
    <style:style style:name="P229" style:parent-style-name="Normal" style:family="paragraph">
      <style:paragraph-properties fo:text-align="justify"/>
      <style:text-properties style:font-name="Times New Roman" style:font-name-complex="Times New Roman"/>
    </style:style>
    <style:style style:name="P230" style:parent-style-name="Normal" style:family="paragraph">
      <style:paragraph-properties fo:text-align="justify"/>
      <style:text-properties style:font-name="Times New Roman" style:font-name-complex="Times New Roman" fo:font-weight="bold" style:font-weight-asian="bold"/>
    </style:style>
    <style:style style:name="P231" style:parent-style-name="Normal" style:family="paragraph">
      <style:paragraph-properties fo:text-align="justify"/>
      <style:text-properties style:font-name="Times New Roman" style:font-name-complex="Times New Roman"/>
    </style:style>
    <style:style style:name="P232" style:parent-style-name="Normal" style:family="paragraph">
      <style:paragraph-properties fo:margin-top="0.0694in" fo:margin-bottom="0.0694in" fo:line-height="100%"/>
    </style:style>
    <style:style style:name="T233" style:parent-style-name="Zadanifontodlomka" style:family="text">
      <style:text-properties style:font-name="Calibri" style:font-name-asian="Calibri" style:font-name-complex="Calibri"/>
    </style:style>
    <style:style style:name="P234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235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236" style:parent-style-name="Normal" style:family="paragraph">
      <style:paragraph-properties fo:text-align="justify"/>
      <style:text-properties style:font-name="Times New Roman" style:font-name-complex="Times New Roman"/>
    </style:style>
    <style:style style:name="P237" style:parent-style-name="Normal" style:family="paragraph">
      <style:paragraph-properties fo:text-align="justify"/>
    </style:style>
    <style:style style:name="T238" style:parent-style-name="Zadanifontodlomka" style:family="text">
      <style:text-properties style:font-name="Times New Roman" style:font-name-complex="Times New Roman" fo:font-weight="bold" style:font-weight-asian="bold"/>
    </style:style>
    <style:style style:name="T239" style:parent-style-name="Zadanifontodlomka" style:family="text">
      <style:text-properties style:font-name="Times New Roman" style:font-name-complex="Times New Roman"/>
    </style:style>
    <style:style style:name="T240" style:parent-style-name="Hiperveza" style:family="text">
      <style:text-properties style:font-name="Times New Roman" style:font-name-complex="Times New Roman"/>
    </style:style>
    <style:style style:name="T241" style:parent-style-name="Zadanifontodlomka" style:family="text">
      <style:text-properties style:font-name="Times New Roman" style:font-name-complex="Times New Roman"/>
    </style:style>
    <style:style style:name="P242" style:parent-style-name="Normal" style:family="paragraph">
      <style:paragraph-properties fo:margin-bottom="0in" fo:line-height="100%" fo:background-color="#FFFFFF"/>
    </style:style>
    <style:style style:name="T243" style:parent-style-name="Zadanifontodlomka" style:family="text">
      <style:text-properties style:font-name="Calibri" style:font-name-asian="Times New Roman" style:font-name-complex="Calibri" fo:color="#212121" style:language-asian="hr" style:country-asian="HR"/>
    </style:style>
    <style:style style:name="P244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45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46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47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48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49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50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251" style:parent-style-name="Normal" style:family="paragraph">
      <style:paragraph-properties fo:text-align="justify"/>
      <style:text-properties style:font-name="Times New Roman" style:font-name-complex="Times New Roman"/>
    </style:style>
    <style:style style:name="P252" style:parent-style-name="Normal" style:family="paragraph">
      <style:paragraph-properties fo:text-align="justify"/>
    </style:style>
    <style:style style:name="T253" style:parent-style-name="Zadanifontodlomka" style:family="text">
      <style:text-properties style:font-name="Times New Roman" style:font-name-complex="Times New Roman" fo:font-weight="bold" style:font-weight-asian="bold"/>
    </style:style>
    <style:style style:name="T254" style:parent-style-name="Zadanifontodlomka" style:family="text">
      <style:text-properties style:font-name="Times New Roman" style:font-name-complex="Times New Roman"/>
    </style:style>
    <style:style style:name="T255" style:parent-style-name="Zadanifontodlomka" style:family="text">
      <style:text-properties style:font-name="Times New Roman" style:font-name-complex="Times New Roman"/>
    </style:style>
    <style:style style:name="T256" style:parent-style-name="Zadanifontodlomka" style:family="text">
      <style:text-properties style:font-name="Times New Roman" style:font-name-complex="Times New Roman"/>
    </style:style>
    <style:style style:name="T257" style:parent-style-name="Hiperveza" style:family="text">
      <style:text-properties style:font-name="Times New Roman" style:font-name-complex="Times New Roman"/>
    </style:style>
    <style:style style:name="T258" style:parent-style-name="Zadanifontodlomka" style:family="text">
      <style:text-properties style:font-name="Times New Roman" style:font-name-complex="Times New Roman"/>
    </style:style>
    <style:style style:name="P259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0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2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3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4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5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66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T267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68" style:parent-style-name="Zadanifontodlomka" style:family="text">
      <style:text-properties style:font-name="Calibri" style:font-name-asian="Calibri" style:font-name-complex="Calibri" fo:color="#1F497D" fo:language="en" fo:country="GB" style:language-asian="hr" style:country-asian="HR"/>
    </style:style>
    <style:style style:name="T269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0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1" style:parent-style-name="Zadanifontodlomka" style:family="text">
      <style:text-properties style:font-name="Calibri" style:font-name-asian="Calibri" style:font-name-complex="Calibri" fo:font-weight="bold" style:font-weight-asian="bold" fo:language="en" fo:country="GB" style:language-asian="hr" style:country-asian="HR"/>
    </style:style>
    <style:style style:name="T272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3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4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5" style:parent-style-name="Hipervez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76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P277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278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279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280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281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282" style:parent-style-name="Normal" style:family="paragraph">
      <style:paragraph-properties fo:margin-top="0.0694in" fo:margin-bottom="0.0694in" fo:line-height="100%"/>
    </style:style>
    <style:style style:name="T283" style:parent-style-name="Zadanifontodlomka" style:family="text">
      <style:text-properties style:font-name="Arial" style:font-name-asian="Calibri" style:font-name-complex="Arial" fo:font-weight="bold" style:font-weight-asian="bold" style:font-weight-complex="bold" fo:color="#595959" fo:font-size="10pt" style:font-size-asian="10pt" style:font-size-complex="10pt" style:language-asian="hr" style:country-asian="HR"/>
    </style:style>
    <style:style style:name="T284" style:parent-style-name="Zadanifontodlomka" style:family="text">
      <style:text-properties style:font-name="Arial" style:font-name-asian="Calibri" style:font-name-complex="Arial" fo:color="#595959" fo:font-size="10pt" style:font-size-asian="10pt" style:font-size-complex="10pt" style:language-asian="hr" style:country-asian="HR"/>
    </style:style>
    <style:style style:name="T285" style:parent-style-name="Zadanifontodlomka" style:family="text">
      <style:text-properties style:font-name="Calibri" style:font-name-asian="Calibri" style:font-name-complex="Calibri" fo:font-weight="bold" style:font-weight-asian="bold" fo:language="en" fo:country="GB" style:language-asian="hr" style:country-asian="HR"/>
    </style:style>
    <style:style style:name="T286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87" style:parent-style-name="Hiperveza" style:family="text">
      <style:text-properties style:font-name="Calibri" style:font-name-asian="Calibri" style:font-name-complex="Calibri" fo:language="en" fo:country="GB" style:language-asian="hr" style:country-asian="HR"/>
    </style:style>
    <style:style style:name="T288" style:parent-style-name="Zadanifontodlomka" style:family="text">
      <style:text-properties style:font-name="Calibri" style:font-name-asian="Calibri" style:font-name-complex="Calibri" fo:language="en" fo:country="GB" style:language-asian="hr" style:country-asian="HR"/>
    </style:style>
    <style:style style:name="P289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0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2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3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4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5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6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7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8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299" style:parent-style-name="Normal" style:family="paragraph">
      <style:paragraph-properties fo:margin-bottom="0in" fo:line-height="100%"/>
    </style:style>
    <style:style style:name="T300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301" style:parent-style-name="Zadanifontodlomka" style:family="text">
      <style:text-properties style:font-name="Calibri" style:font-name-asian="Calibri" style:font-name-complex="Calibri"/>
    </style:style>
    <style:style style:name="T302" style:parent-style-name="Hiperveza" style:family="text">
      <style:text-properties style:font-name="Calibri" style:font-name-asian="Calibri" style:font-name-complex="Calibri"/>
    </style:style>
    <style:style style:name="T303" style:parent-style-name="Zadanifontodlomka" style:family="text">
      <style:text-properties style:font-name="Calibri" style:font-name-asian="Calibri" style:font-name-complex="Calibri"/>
    </style:style>
    <style:style style:name="P304" style:parent-style-name="Normal" style:family="paragraph">
      <style:paragraph-properties fo:margin-top="0.0694in" fo:margin-bottom="0.0694in" fo:line-height="100%"/>
    </style:style>
    <style:style style:name="T305" style:parent-style-name="Zadanifontodlomka" style:family="text">
      <style:text-properties style:font-name="Calibri" style:font-name-asian="Calibri" style:font-name-complex="Calibri"/>
    </style:style>
    <style:style style:name="P306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07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08" style:parent-style-name="Normal" style:family="paragraph">
      <style:paragraph-properties fo:margin-top="0.0694in" fo:margin-bottom="0.0694in" fo:line-height="100%"/>
    </style:style>
    <style:style style:name="T309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310" style:parent-style-name="Zadanifontodlomka" style:family="text">
      <style:text-properties style:font-name="Calibri" style:font-name-asian="Calibri" style:font-name-complex="Calibri"/>
    </style:style>
    <style:style style:name="T311" style:parent-style-name="Zadanifontodlomka" style:family="text">
      <style:text-properties style:font-name="Calibri" style:font-name-asian="Calibri" style:font-name-complex="Calibri"/>
    </style:style>
    <style:style style:name="T312" style:parent-style-name="Zadanifontodlomka" style:family="text">
      <style:text-properties style:font-name="Calibri" style:font-name-asian="Calibri" style:font-name-complex="Calibri"/>
    </style:style>
    <style:style style:name="T313" style:parent-style-name="Hiperveza" style:family="text">
      <style:text-properties style:font-name="Calibri" style:font-name-asian="Calibri" style:font-name-complex="Calibri"/>
    </style:style>
    <style:style style:name="T314" style:parent-style-name="Zadanifontodlomka" style:family="text">
      <style:text-properties style:font-name="Calibri" style:font-name-asian="Calibri" style:font-name-complex="Calibri"/>
    </style:style>
    <style:style style:name="P315" style:parent-style-name="Normal" style:family="paragraph">
      <style:paragraph-properties fo:margin-top="0.0694in" fo:margin-bottom="0.0694in" fo:line-height="100%"/>
    </style:style>
    <style:style style:name="T316" style:parent-style-name="Zadanifontodlomka" style:family="text">
      <style:text-properties style:font-name="Calibri" style:font-name-asian="Calibri" style:font-name-complex="Calibri"/>
    </style:style>
    <style:style style:name="P317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18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19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20" style:parent-style-name="Normal" style:family="paragraph">
      <style:paragraph-properties fo:margin-top="0.0694in" fo:margin-bottom="0.0694in" fo:line-height="100%"/>
    </style:style>
    <style:style style:name="T321" style:parent-style-name="Zadanifontodlomka" style:family="text">
      <style:text-properties style:font-name="Calibri" style:font-name-asian="Calibri" style:font-name-complex="Calibri" fo:font-size="10pt" style:font-size-asian="10pt" style:font-size-complex="10pt"/>
    </style:style>
    <style:style style:name="P322" style:parent-style-name="Normal" style:family="paragraph">
      <style:paragraph-properties fo:margin-top="0.0694in" fo:margin-bottom="0.0694in" fo:line-height="100%"/>
    </style:style>
    <style:style style:name="T323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324" style:parent-style-name="Zadanifontodlomka" style:family="text">
      <style:text-properties style:font-name="Calibri" style:font-name-asian="Calibri" style:font-name-complex="Calibri"/>
    </style:style>
    <style:style style:name="T325" style:parent-style-name="Zadanifontodlomka" style:family="text">
      <style:text-properties style:font-name="Calibri" style:font-name-asian="Calibri" style:font-name-complex="Calibri"/>
    </style:style>
    <style:style style:name="T326" style:parent-style-name="Zadanifontodlomka" style:family="text">
      <style:text-properties style:font-name="Calibri" style:font-name-asian="Calibri" style:font-name-complex="Calibri"/>
    </style:style>
    <style:style style:name="T327" style:parent-style-name="Hiperveza" style:family="text">
      <style:text-properties style:font-name="Calibri" style:font-name-asian="Calibri" style:font-name-complex="Calibri"/>
    </style:style>
    <style:style style:name="T328" style:parent-style-name="Zadanifontodlomka" style:family="text">
      <style:text-properties style:font-name="Calibri" style:font-name-asian="Calibri" style:font-name-complex="Calibri"/>
    </style:style>
    <style:style style:name="P329" style:parent-style-name="Normal" style:family="paragraph">
      <style:paragraph-properties fo:margin-bottom="0in" fo:line-height="100%"/>
      <style:text-properties style:font-name="Calibri Light" style:font-name-asian="Calibri" style:font-name-complex="Calibri Light"/>
    </style:style>
    <style:style style:name="P330" style:parent-style-name="Normal" style:family="paragraph">
      <style:paragraph-properties fo:margin-bottom="0in" fo:line-height="100%"/>
      <style:text-properties style:font-name="Calibri Light" style:font-name-asian="Calibri" style:font-name-complex="Calibri Light"/>
    </style:style>
    <style:style style:name="P331" style:parent-style-name="Normal" style:family="paragraph">
      <style:paragraph-properties fo:margin-bottom="0in" fo:line-height="100%"/>
      <style:text-properties style:font-name="Calibri Light" style:font-name-asian="Calibri" style:font-name-complex="Calibri Light"/>
    </style:style>
    <style:style style:name="P332" style:parent-style-name="Normal" style:family="paragraph">
      <style:paragraph-properties fo:margin-bottom="0in" fo:line-height="100%"/>
      <style:text-properties style:font-name="Calibri Light" style:font-name-asian="Calibri" style:font-name-complex="Calibri Light"/>
    </style:style>
    <style:style style:name="P333" style:parent-style-name="Normal" style:family="paragraph">
      <style:paragraph-properties fo:margin-bottom="0in" fo:line-height="100%"/>
      <style:text-properties style:font-name="Calibri Light" style:font-name-asian="Calibri" style:font-name-complex="Calibri Light"/>
    </style:style>
    <style:style style:name="P334" style:parent-style-name="Normal" style:family="paragraph">
      <style:paragraph-properties fo:margin-top="0.0694in" fo:margin-bottom="0.0694in" fo:line-height="100%"/>
      <style:text-properties style:font-name="Calibri" style:font-name-asian="Calibri" style:font-name-complex="Calibri"/>
    </style:style>
    <style:style style:name="P335" style:parent-style-name="Normal" style:family="paragraph">
      <style:paragraph-properties fo:margin-top="0.0694in" fo:margin-bottom="0.0694in" fo:line-height="100%"/>
    </style:style>
    <style:style style:name="T336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337" style:parent-style-name="Zadanifontodlomka" style:family="text">
      <style:text-properties style:font-name="Calibri" style:font-name-asian="Calibri" style:font-name-complex="Calibri"/>
    </style:style>
    <style:style style:name="T338" style:parent-style-name="Zadanifontodlomka" style:family="text">
      <style:text-properties style:font-name="Calibri" style:font-name-asian="Calibri" style:font-name-complex="Calibri"/>
    </style:style>
    <style:style style:name="T339" style:parent-style-name="Zadanifontodlomka" style:family="text">
      <style:text-properties style:font-name="Calibri" style:font-name-asian="Calibri" style:font-name-complex="Calibri"/>
    </style:style>
    <style:style style:name="T340" style:parent-style-name="Hiperveza" style:family="text">
      <style:text-properties style:font-name="Calibri" style:font-name-asian="Calibri" style:font-name-complex="Calibri"/>
    </style:style>
    <style:style style:name="T341" style:parent-style-name="Zadanifontodlomka" style:family="text">
      <style:text-properties style:font-name="Calibri" style:font-name-asian="Calibri" style:font-name-complex="Calibri"/>
    </style:style>
    <style:style style:name="P342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4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4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4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4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47" style:parent-style-name="Normal" style:family="paragraph">
      <style:paragraph-properties fo:margin-bottom="0in" fo:line-height="100%"/>
    </style:style>
    <style:style style:name="T348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349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50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5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52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5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5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5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56" style:parent-style-name="Normal" style:family="paragraph">
      <style:paragraph-properties fo:margin-top="0.0694in" fo:margin-bottom="0.0694in" fo:line-height="100%"/>
    </style:style>
    <style:style style:name="T357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T358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59" style:parent-style-name="Normal" style:family="paragraph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0" style:parent-style-name="Normal" style:family="paragraph">
      <style:paragraph-properties fo:margin-bottom="0in" fo:line-height="100%"/>
    </style:style>
    <style:style style:name="T36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62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 fo:font-style="italic" style:font-style-asian="italic" style:font-style-complex="italic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P363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4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6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7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71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72" style:parent-style-name="Normal" style:family="paragraph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73" style:parent-style-name="Normal" style:family="paragraph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74" style:parent-style-name="Normal" style:family="paragraph">
      <style:paragraph-properties fo:margin-top="0.0694in" fo:margin-bottom="0.0694in" fo:line-height="100%"/>
    </style:style>
    <style:style style:name="T375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376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377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78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79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380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381" style:parent-style-name="Normal" style:family="paragraph">
      <style:paragraph-properties fo:margin-bottom="0in" fo:line-height="100%"/>
      <style:text-properties style:font-name="Calibri Light" style:font-name-asian="Calibri" style:font-name-complex="Calibri Light" fo:color="#404040"/>
    </style:style>
    <style:style style:name="P382" style:parent-style-name="Normal" style:family="paragraph">
      <style:paragraph-properties fo:margin-bottom="0in" fo:line-height="100%"/>
      <style:text-properties style:font-name="Calibri Light" style:font-name-asian="Calibri" style:font-name-complex="Calibri Light" fo:color="#404040"/>
    </style:style>
    <style:style style:name="P383" style:parent-style-name="Normal" style:family="paragraph">
      <style:paragraph-properties fo:margin-bottom="0in" fo:line-height="100%"/>
      <style:text-properties style:font-name="Calibri Light" style:font-name-asian="Calibri" style:font-name-complex="Calibri Light" fo:color="#404040"/>
    </style:style>
    <style:style style:name="P384" style:parent-style-name="Normal" style:family="paragraph">
      <style:paragraph-properties fo:margin-bottom="0in" fo:line-height="100%"/>
      <style:text-properties style:font-name="Calibri Light" style:font-name-asian="Calibri" style:font-name-complex="Calibri Light" fo:color="#404040"/>
    </style:style>
    <style:style style:name="P385" style:parent-style-name="Normal" style:family="paragraph">
      <style:paragraph-properties fo:margin-bottom="0in" fo:line-height="100%"/>
      <style:text-properties style:font-name="Calibri Light" style:font-name-asian="Calibri" style:font-name-complex="Calibri Light" fo:color="#404040"/>
    </style:style>
    <style:style style:name="P386" style:parent-style-name="Normal" style:family="paragraph">
      <style:paragraph-properties fo:margin-top="0.0694in" fo:margin-bottom="0.0694in" fo:line-height="100%"/>
      <style:text-properties style:font-name="Calibri Light" style:font-name-asian="Calibri" style:font-name-complex="Calibri Light" fo:color="#404040"/>
    </style:style>
    <style:style style:name="P387" style:parent-style-name="Normal" style:family="paragraph">
      <style:paragraph-properties fo:margin-top="0.0694in" fo:margin-bottom="0.0694in" fo:line-height="100%"/>
    </style:style>
    <style:style style:name="T388" style:parent-style-name="Zadanifontodlomka" style:family="text">
      <style:text-properties style:font-name="Calibri Light" style:font-name-asian="Calibri" style:font-name-complex="Calibri Light" fo:font-weight="bold" style:font-weight-asian="bold" fo:color="#404040"/>
    </style:style>
    <style:style style:name="T389" style:parent-style-name="Zadanifontodlomka" style:family="text">
      <style:text-properties style:font-name="Calibri Light" style:font-name-asian="Calibri" style:font-name-complex="Calibri Light" fo:color="#404040"/>
    </style:style>
    <style:style style:name="T390" style:parent-style-name="Zadanifontodlomka" style:family="text">
      <style:text-properties style:font-name="Calibri Light" style:font-name-asian="Calibri" style:font-name-complex="Calibri Light" fo:color="#404040"/>
    </style:style>
    <style:style style:name="T391" style:parent-style-name="Zadanifontodlomka" style:family="text">
      <style:text-properties style:font-name="Calibri Light" style:font-name-asian="Calibri" style:font-name-complex="Calibri Light" fo:color="#404040"/>
    </style:style>
    <style:style style:name="T392" style:parent-style-name="Hiperveza" style:family="text">
      <style:text-properties style:font-name="Calibri Light" style:font-name-asian="Calibri" style:font-name-complex="Calibri Light"/>
    </style:style>
    <style:style style:name="T393" style:parent-style-name="Zadanifontodlomka" style:family="text">
      <style:text-properties style:font-name="Calibri Light" style:font-name-asian="Calibri" style:font-name-complex="Calibri Light" fo:color="#404040"/>
    </style:style>
    <style:style style:name="P394" style:parent-style-name="Normal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fo:color="#000000" fo:font-size="12pt" style:font-size-asian="12pt" style:font-size-complex="12pt" style:language-asian="hr" style:country-asian="HR"/>
    </style:style>
    <style:style style:name="P395" style:parent-style-name="Normal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fo:color="#000000" fo:font-size="12pt" style:font-size-asian="12pt" style:font-size-complex="12pt" style:language-asian="hr" style:country-asian="HR"/>
    </style:style>
    <style:style style:name="P396" style:parent-style-name="Normal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fo:color="#000000" fo:font-size="12pt" style:font-size-asian="12pt" style:font-size-complex="12pt" style:language-asian="hr" style:country-asian="HR"/>
    </style:style>
    <style:style style:name="P397" style:parent-style-name="Normal" style:family="paragraph">
      <style:paragraph-properties fo:margin-bottom="0in" fo:line-height="100%" fo:background-color="#FFFFFF"/>
      <style:text-properties style:font-name="Times New Roman" style:font-name-asian="Times New Roman" style:font-name-complex="Times New Roman" fo:color="#000000" fo:font-size="12pt" style:font-size-asian="12pt" style:font-size-complex="12pt" style:language-asian="hr" style:country-asian="HR"/>
    </style:style>
    <style:style style:name="P398" style:parent-style-name="Normal" style:family="paragraph">
      <style:paragraph-properties fo:margin-top="0.0694in" fo:margin-bottom="0.0694in" fo:line-height="100%"/>
    </style:style>
    <style:style style:name="T399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400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0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02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03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04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405" style:parent-style-name="Normal" style:family="paragraph">
      <style:paragraph-properties fo:margin-bottom="0in" fo:line-height="100%"/>
      <style:text-properties style:font-name="Calibri" style:font-name-asian="Calibri" style:font-name-complex="Times New Roman" style:font-size-complex="10.5pt"/>
    </style:style>
    <style:style style:name="P406" style:parent-style-name="Normal" style:family="paragraph">
      <style:paragraph-properties fo:margin-bottom="0in" fo:line-height="100%"/>
      <style:text-properties style:font-name="Calibri" style:font-name-asian="Calibri" style:font-name-complex="Times New Roman" style:font-size-complex="10.5pt"/>
    </style:style>
    <style:style style:name="P407" style:parent-style-name="Normal" style:family="paragraph">
      <style:paragraph-properties fo:margin-bottom="0in" fo:line-height="100%"/>
      <style:text-properties style:font-name="Calibri" style:font-name-asian="Calibri" style:font-name-complex="Times New Roman" style:font-size-complex="10.5pt"/>
    </style:style>
    <style:style style:name="P408" style:parent-style-name="Normal" style:family="paragraph">
      <style:paragraph-properties fo:margin-bottom="0in" fo:line-height="100%"/>
      <style:text-properties style:font-name="Calibri" style:font-name-asian="Calibri" style:font-name-complex="Times New Roman" style:font-size-complex="10.5pt"/>
    </style:style>
    <style:style style:name="P409" style:parent-style-name="Normal" style:family="paragraph">
      <style:paragraph-properties fo:margin-bottom="0in" fo:line-height="100%"/>
      <style:text-properties style:font-name="Calibri" style:font-name-asian="Calibri" style:font-name-complex="Times New Roman" style:font-size-complex="10.5pt"/>
    </style:style>
    <style:style style:name="P410" style:parent-style-name="Normal" style:family="paragraph">
      <style:paragraph-properties fo:margin-top="0.0694in" fo:margin-bottom="0.0694in" fo:line-height="100%"/>
    </style:style>
    <style:style style:name="T411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412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1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14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1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416" style:parent-style-name="Normal" style:family="paragraph">
      <style:paragraph-properties fo:margin-bottom="0in" fo:line-height="100%" fo:background-color="#FFFFFF"/>
    </style:style>
    <style:style style:name="T417" style:parent-style-name="Zadanifontodlomka" style:family="text">
      <style:text-properties style:font-name="Calibri" style:font-name-asian="Times New Roman" style:font-name-complex="Calibri" fo:color="#212121" style:language-asian="hr" style:country-asian="HR"/>
    </style:style>
    <style:style style:name="P418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19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0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1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2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3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4" style:parent-style-name="Normal" style:family="paragraph">
      <style:paragraph-properties fo:margin-bottom="0in" fo:line-height="100%" fo:background-color="#FFFFFF"/>
      <style:text-properties style:font-name="Calibri" style:font-name-asian="Times New Roman" style:font-name-complex="Calibri" fo:color="#212121" style:language-asian="hr" style:country-asian="HR"/>
    </style:style>
    <style:style style:name="P425" style:parent-style-name="Normal" style:family="paragraph">
      <style:paragraph-properties fo:margin-bottom="0in" fo:line-height="100%"/>
      <style:text-properties style:font-name="Calibri" style:font-name-asian="Times New Roman" style:font-name-complex="Calibri" style:language-asian="hr" style:country-asian="HR"/>
    </style:style>
    <style:style style:name="P426" style:parent-style-name="Normal" style:family="paragraph">
      <style:paragraph-properties fo:margin-top="0.0694in" fo:margin-bottom="0.0694in" fo:line-height="100%"/>
    </style:style>
    <style:style style:name="T427" style:parent-style-name="Zadanifontodlomka" style:family="text">
      <style:text-properties style:font-name="Calibri" style:font-name-asian="Times New Roman" style:font-name-complex="Calibri" style:language-asian="hr" style:country-asian="HR"/>
    </style:style>
    <style:style style:name="T428" style:parent-style-name="Zadanifontodlomka" style:family="text">
      <style:text-properties style:font-name="Calibri" style:font-name-asian="Times New Roman" style:font-name-complex="Calibri" style:language-asian="hr" style:country-asian="HR"/>
    </style:style>
    <style:style style:name="P429" style:parent-style-name="Normal" style:family="paragraph">
      <style:paragraph-properties fo:margin-top="0.0694in" fo:margin-bottom="0.0694in" fo:line-height="100%"/>
    </style:style>
    <style:style style:name="T430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43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32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3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434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435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436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437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438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/>
    </style:style>
    <style:style style:name="P439" style:parent-style-name="Normal" style:family="paragraph">
      <style:paragraph-properties fo:margin-bottom="0in" fo:line-height="100%"/>
      <style:text-properties style:font-name="Arial" style:font-name-asian="Calibri" style:font-name-complex="Arial" fo:color="#595959" fo:font-size="10pt" style:font-size-asian="10pt" style:font-size-complex="10pt" style:language-asian="hr" style:country-asian="HR"/>
    </style:style>
    <style:style style:name="P440" style:parent-style-name="Normal" style:family="paragraph">
      <style:paragraph-properties fo:margin-top="0.0694in" fo:margin-bottom="0.0694in" fo:line-height="100%"/>
    </style:style>
    <style:style style:name="T441" style:parent-style-name="Zadanifontodlomka" style:family="text">
      <style:text-properties style:font-name="Arial" style:font-name-asian="Calibri" style:font-name-complex="Arial" fo:font-weight="bold" style:font-weight-asian="bold" style:font-weight-complex="bold" fo:color="#595959" fo:font-size="10pt" style:font-size-asian="10pt" style:font-size-complex="10pt" style:language-asian="hr" style:country-asian="HR"/>
    </style:style>
    <style:style style:name="T442" style:parent-style-name="Zadanifontodlomka" style:family="text">
      <style:text-properties style:font-name="Arial" style:font-name-asian="Calibri" style:font-name-complex="Arial" fo:color="#595959" fo:font-size="10pt" style:font-size-asian="10pt" style:font-size-complex="10pt" style:language-asian="hr" style:country-asian="HR"/>
    </style:style>
    <style:style style:name="P443" style:parent-style-name="Normal" style:family="paragraph">
      <style:paragraph-properties fo:margin-top="0.0694in" fo:margin-bottom="0.0694in" fo:line-height="100%"/>
    </style:style>
    <style:style style:name="T444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44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46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47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48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49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450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P451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P452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P453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P454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/>
    </style:style>
    <style:style style:name="P455" style:parent-style-name="Normal" style:family="paragraph">
      <style:paragraph-properties fo:margin-bottom="0in" fo:line-height="100%"/>
    </style:style>
    <style:style style:name="T456" style:parent-style-name="Zadanifontodlomka" style:family="text">
      <style:text-properties style:font-name="Calibri" style:font-name-asian="Calibri" style:font-name-complex="Calibri" fo:font-weight="bold" style:font-weight-asian="bold"/>
    </style:style>
    <style:style style:name="T457" style:parent-style-name="Zadanifontodlomka" style:family="text">
      <style:text-properties style:font-name="Calibri" style:font-name-asian="Calibri" style:font-name-complex="Calibri"/>
    </style:style>
    <style:style style:name="T458" style:parent-style-name="Zadanifontodlomka" style:family="text">
      <style:text-properties style:font-name="Calibri" style:font-name-asian="Calibri" style:font-name-complex="Calibri"/>
    </style:style>
    <style:style style:name="T459" style:parent-style-name="Hiperveza" style:family="text">
      <style:text-properties style:font-name="Calibri" style:font-name-asian="Calibri" style:font-name-complex="Calibri"/>
    </style:style>
    <style:style style:name="T460" style:parent-style-name="Zadanifontodlomka" style:family="text">
      <style:text-properties style:font-name="Calibri" style:font-name-asian="Calibri" style:font-name-complex="Calibri"/>
    </style:style>
    <style:style style:name="P46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462" style:parent-style-name="Normal" style:family="paragraph">
      <style:paragraph-properties style:text-autospace="none" fo:margin-bottom="0in" fo:line-height="100%"/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63" style:parent-style-name="Normal" style:family="paragraph">
      <style:paragraph-properties style:text-autospace="none" fo:margin-bottom="0in" fo:line-height="100%"/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64" style:parent-style-name="Normal" style:family="paragraph">
      <style:paragraph-properties style:text-autospace="none" fo:margin-bottom="0in" fo:line-height="100%"/>
    </style:style>
    <style:style style:name="T465" style:parent-style-name="Zadanifontodlomka" style:family="text"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T466" style:parent-style-name="Zadanifontodlomka" style:family="text">
      <style:text-properties style:font-name="Verdana" style:font-name-asian="Calibri" style:font-name-complex="Times New Roman" fo:font-weight="bold" style:font-weight-asian="bold" style:font-weight-complex="bold" fo:font-size="10pt" style:font-size-asian="10pt" style:font-size-complex="10pt" fo:language="it" fo:country="IT" style:language-asian="hr" style:country-asian="HR"/>
    </style:style>
    <style:style style:name="T467" style:parent-style-name="Zadanifontodlomka" style:family="text"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68" style:parent-style-name="Normal" style:family="paragraph">
      <style:paragraph-properties style:text-autospace="none" fo:margin-bottom="0in" fo:line-height="100%"/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69" style:parent-style-name="Normal" style:family="paragraph">
      <style:paragraph-properties style:text-autospace="none" fo:margin-bottom="0in" fo:line-height="100%"/>
    </style:style>
    <style:style style:name="T470" style:parent-style-name="Zadanifontodlomka" style:family="text"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T471" style:parent-style-name="Zadanifontodlomka" style:family="text">
      <style:text-properties style:font-name="Verdana" style:font-name-asian="Calibri" style:font-name-complex="Times New Roman" fo:font-weight="bold" style:font-weight-asian="bold" style:font-weight-complex="bold" fo:font-size="10pt" style:font-size-asian="10pt" style:font-size-complex="10pt" fo:language="it" fo:country="IT" style:language-asian="hr" style:country-asian="HR"/>
    </style:style>
    <style:style style:name="P472" style:parent-style-name="Normal" style:family="paragraph">
      <style:paragraph-properties style:text-autospace="none" fo:margin-bottom="0in" fo:line-height="100%"/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73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4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5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6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7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8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79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80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81" style:parent-style-name="Normal" style:list-style-name="LFO43" style:family="paragraph">
      <style:paragraph-properties style:text-autospace="none" fo:margin-bottom="0in" fo:line-height="100%"/>
      <style:text-properties style:font-name="Verdana" style:font-name-asian="Calibri" style:font-name-complex="Times New Roman" fo:color="#000000" fo:font-size="10pt" style:font-size-asian="10pt" style:font-size-complex="10pt" fo:language="it" fo:country="IT" style:language-asian="hr" style:country-asian="HR"/>
    </style:style>
    <style:style style:name="P482" style:parent-style-name="Normal" style:family="paragraph">
      <style:paragraph-properties style:text-autospace="none" fo:margin-bottom="0in" fo:line-height="100%"/>
      <style:text-properties style:font-name="Verdana" style:font-name-asian="Calibri" style:font-name-complex="Times New Roman" fo:font-size="10pt" style:font-size-asian="10pt" style:font-size-complex="10pt" fo:language="it" fo:country="IT" style:language-asian="hr" style:country-asian="HR"/>
    </style:style>
    <style:style style:name="P483" style:parent-style-name="Normal" style:family="paragraph">
      <style:paragraph-properties fo:margin-bottom="0in" fo:line-height="100%"/>
      <style:text-properties style:font-name="Verdana" style:font-name-asian="Calibri" style:font-name-complex="Calibri" fo:font-size="10pt" style:font-size-asian="10pt" style:font-size-complex="10pt" fo:language="it" fo:country="IT" style:language-asian="hr" style:country-asian="HR"/>
    </style:style>
    <style:style style:name="P484" style:parent-style-name="Normal" style:family="paragraph">
      <style:paragraph-properties fo:margin-bottom="0in" fo:line-height="100%"/>
      <style:text-properties style:font-name="Verdana" style:font-name-asian="Calibri" style:font-name-complex="Calibri" fo:font-size="10pt" style:font-size-asian="10pt" style:font-size-complex="10pt" fo:language="it" fo:country="IT" style:language-asian="hr" style:country-asian="HR"/>
    </style:style>
    <style:style style:name="P485" style:parent-style-name="Normal" style:family="paragraph">
      <style:paragraph-properties fo:margin-bottom="0in" fo:line-height="100%"/>
      <style:text-properties style:font-name="Calibri" style:font-name-asian="Calibri" style:font-name-complex="Calibri" fo:language="it" fo:country="IT" style:language-asian="hr" style:country-asian="HR"/>
    </style:style>
    <style:style style:name="P486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487" style:parent-style-name="Normal" style:family="paragraph">
      <style:paragraph-properties fo:margin-bottom="0in" fo:line-height="100%"/>
    </style:style>
    <style:style style:name="T488" style:parent-style-name="Zadanifontodlomka" style:family="text">
      <style:text-properties style:font-name="Verdana" style:font-name-asian="Calibri" style:font-name-complex="Calibri" fo:color="#000000" fo:font-size="10pt" style:font-size-asian="10pt" style:font-size-complex="10pt" fo:language="en" fo:country="US" style:language-asian="hr" style:country-asian="HR"/>
    </style:style>
    <style:style style:name="P489" style:parent-style-name="Normal" style:family="paragraph">
      <style:paragraph-properties fo:margin-top="0.0694in" fo:margin-bottom="0.0694in" fo:line-height="100%"/>
    </style:style>
    <style:style style:name="T490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49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92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93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94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49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496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497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498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499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500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501" style:parent-style-name="Normal" style:family="paragraph">
      <style:paragraph-properties fo:margin-bottom="0in" fo:line-height="100%"/>
      <style:text-properties style:font-name="Arial" style:font-name-asian="Calibri" style:font-name-complex="Arial" fo:font-size="10pt" style:font-size-asian="10pt" style:font-size-complex="10pt" fo:language="en" fo:country="US" style:language-asian="hr" style:country-asian="HR"/>
    </style:style>
    <style:style style:name="P502" style:parent-style-name="Normal" style:family="paragraph">
      <style:paragraph-properties fo:margin-top="0.0694in" fo:margin-bottom="0.0694in" fo:line-height="100%"/>
    </style:style>
    <style:style style:name="T503" style:parent-style-name="Zadanifontodlomka" style:family="text">
      <style:text-properties style:font-name="Arial" style:font-name-asian="Calibri" style:font-name-complex="Arial" fo:font-weight="bold" style:font-weight-asian="bold" style:font-weight-complex="bold" fo:color="#595959" fo:font-size="10pt" style:font-size-asian="10pt" style:font-size-complex="10pt" fo:language="en" fo:country="US" style:language-asian="hr" style:country-asian="HR"/>
    </style:style>
    <style:style style:name="T504" style:parent-style-name="Zadanifontodlomka" style:family="text">
      <style:text-properties style:font-name="Arial" style:font-name-asian="Calibri" style:font-name-complex="Arial" fo:color="#595959" fo:font-size="10pt" style:font-size-asian="10pt" style:font-size-complex="10pt" fo:language="en" fo:country="US" style:language-asian="hr" style:country-asian="HR"/>
    </style:style>
    <style:style style:name="P505" style:parent-style-name="Normal" style:family="paragraph">
      <style:paragraph-properties fo:margin-top="0.0694in" fo:margin-bottom="0.0694in" fo:line-height="100%"/>
    </style:style>
    <style:style style:name="T506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507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08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09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0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1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2" style:parent-style-name="Zadanifontodlomka" style:family="text">
      <style:text-properties fo:font-weight="bold" style:font-weight-asian="bold" style:font-weight-complex="bold"/>
    </style:style>
    <style:style style:name="P513" style:parent-style-name="Normal" style:family="paragraph">
      <style:paragraph-properties fo:margin-top="0.0694in" fo:margin-bottom="0.0694in" fo:line-height="100%"/>
    </style:style>
    <style:style style:name="T514" style:parent-style-name="Zadanifontodlomka" style:family="text">
      <style:text-properties style:font-name="Times New Roman" style:font-name-asian="Calibri" style:font-name-complex="Times New Roman" fo:font-weight="bold" style:font-weight-asian="bold" fo:font-size="12pt" style:font-size-asian="12pt" style:font-size-complex="12pt" style:language-asian="hr" style:country-asian="HR"/>
    </style:style>
    <style:style style:name="T515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6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7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8" style:parent-style-name="Hipervez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T519" style:parent-style-name="Zadanifontodlomka" style:family="text"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520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1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2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3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4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5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6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7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8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29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0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1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2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3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4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5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6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7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8" style:parent-style-name="Normal" style:family="paragraph">
      <style:paragraph-properties fo:margin-bottom="0in" fo:line-height="100%"/>
      <style:text-properties style:font-name="Calibri" style:font-name-asian="Calibri" style:font-name-complex="Calibri" fo:color="#1F497D" fo:language="en" fo:country="US" style:language-asian="hr" style:country-asian="HR"/>
    </style:style>
    <style:style style:name="P539" style:parent-style-name="Normal" style:family="paragraph">
      <style:paragraph-properties fo:margin-bottom="0in" fo:line-height="100%"/>
    </style:style>
    <style:style style:name="T540" style:parent-style-name="Zadanifontodlomka" style:family="text">
      <style:text-properties style:font-name="Calibri" style:font-name-asian="Calibri" style:font-name-complex="Calibri" fo:color="#1F497D" fo:language="en" fo:country="US" style:language-asian="hr" style:country-asian="HR"/>
    </style:style>
    <style:style style:name="T541" style:parent-style-name="Zadanifontodlomka" style:family="text">
      <style:text-properties style:font-name="Calibri" style:font-name-asian="Calibri" style:font-name-complex="Calibri" fo:color="#1F497D" fo:language="en" fo:country="US" style:language-asian="hr" style:country-asian="HR"/>
    </style:style>
    <style:style style:name="T542" style:parent-style-name="Zadanifontodlomka" style:family="text">
      <style:text-properties style:font-name="Verdana" style:font-name-asian="Calibri" style:font-name-complex="Calibri" fo:color="#073763" fo:font-size="10pt" style:font-size-asian="10pt" style:font-size-complex="10pt" fo:language="en" fo:country="US" style:language-asian="hr" style:country-asian="HR"/>
    </style:style>
    <style:style style:name="P543" style:parent-style-name="Normal" style:family="paragraph">
      <style:paragraph-properties fo:margin-bottom="0in" fo:line-height="100%"/>
      <style:text-properties style:font-name="Verdana" style:font-name-asian="Calibri" style:font-name-complex="Calibri" fo:color="#073763" fo:font-size="10pt" style:font-size-asian="10pt" style:font-size-complex="10pt" fo:language="en" fo:country="US" style:language-asian="hr" style:country-asian="HR"/>
    </style:style>
    <style:style style:name="P544" style:parent-style-name="Normal" style:family="paragraph">
      <style:paragraph-properties fo:margin-bottom="0in" fo:line-height="100%"/>
    </style:style>
    <style:style style:name="T545" style:parent-style-name="Zadanifontodlomka" style:family="text">
      <style:text-properties style:font-name="Verdana" style:font-name-asian="Calibri" style:font-name-complex="Calibri" fo:font-weight="bold" style:font-weight-asian="bold" fo:font-size="10pt" style:font-size-asian="10pt" style:font-size-complex="10pt" fo:language="en" fo:country="US" style:language-asian="hr" style:country-asian="HR"/>
    </style:style>
    <style:style style:name="T546" style:parent-style-name="Hiperveza" style:family="text">
      <style:text-properties style:font-name="Verdana" style:font-name-asian="Calibri" style:font-name-complex="Calibri" fo:font-size="10pt" style:font-size-asian="10pt" style:font-size-complex="10pt" fo:language="en" fo:country="US" style:language-asian="hr" style:country-asian="HR"/>
    </style:style>
    <style:style style:name="T547" style:parent-style-name="Zadanifontodlomka" style:family="text">
      <style:text-properties style:font-name="Verdana" style:font-name-asian="Calibri" style:font-name-complex="Calibri" fo:font-size="10pt" style:font-size-asian="10pt" style:font-size-complex="10pt" fo:language="en" fo:country="US" style:language-asian="hr" style:country-asian="HR"/>
    </style:style>
    <style:style style:name="P548" style:parent-style-name="Normal" style:family="paragraph">
      <style:paragraph-properties fo:margin-bottom="0in" fo:line-height="100%"/>
      <style:text-properties style:font-name="Verdana" style:font-name-asian="Calibri" style:font-name-complex="Calibri" fo:font-size="10pt" style:font-size-asian="10pt" style:font-size-complex="10pt" fo:language="en" fo:country="US" style:language-asian="hr" style:country-asian="HR"/>
    </style:style>
    <style:style style:name="P549" style:parent-style-name="Normal" style:family="paragraph">
      <style:paragraph-properties fo:margin-bottom="0in" fo:line-height="100%"/>
    </style:style>
    <style:style style:name="T550" style:parent-style-name="Zadanifontodlomka" style:family="text">
      <style:text-properties style:font-name="Calibri" style:font-name-asian="Calibri" style:font-name-complex="Calibri"/>
    </style:style>
    <style:style style:name="P55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552" style:parent-style-name="Normal" style:family="paragraph">
      <style:paragraph-properties fo:margin-bottom="0in" fo:line-height="100%" fo:margin-left="0.5in">
        <style:tab-stops/>
      </style:paragraph-properties>
      <style:text-properties style:font-name="Calibri" style:font-name-asian="Calibri" style:font-name-complex="Calibri" fo:font-weight="bold" style:font-weight-asian="bold" style:font-weight-complex="bold"/>
    </style:style>
    <style:style style:name="P553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54" style:parent-style-name="Zadanifontodlomka" style:family="text">
      <style:text-properties style:font-name="Calibri" style:font-name-asian="Times New Roman" style:font-name-complex="Calibri"/>
    </style:style>
    <style:style style:name="T555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56" style:parent-style-name="Normal" style:list-style-name="LFO44" style:family="paragraph">
      <style:paragraph-properties fo:margin-bottom="0in" fo:line-height="100%"/>
      <style:text-properties style:font-name="Calibri" style:font-name-asian="Times New Roman" style:font-name-complex="Calibri"/>
    </style:style>
    <style:style style:name="P557" style:parent-style-name="Normal" style:list-style-name="LFO44" style:family="paragraph">
      <style:paragraph-properties fo:margin-bottom="0in" fo:line-height="100%"/>
      <style:text-properties style:font-name="Calibri" style:font-name-asian="Times New Roman" style:font-name-complex="Calibri"/>
    </style:style>
    <style:style style:name="P558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59" style:parent-style-name="Zadanifontodlomka" style:family="text">
      <style:text-properties style:font-name="Calibri" style:font-name-asian="Times New Roman" style:font-name-complex="Calibri"/>
    </style:style>
    <style:style style:name="T560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61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62" style:parent-style-name="Zadanifontodlomka" style:family="text">
      <style:text-properties style:font-name="Calibri" style:font-name-asian="Times New Roman" style:font-name-complex="Calibri"/>
    </style:style>
    <style:style style:name="T563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64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65" style:parent-style-name="Zadanifontodlomka" style:family="text">
      <style:text-properties style:font-name="Calibri" style:font-name-asian="Times New Roman" style:font-name-complex="Calibri"/>
    </style:style>
    <style:style style:name="T566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67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68" style:parent-style-name="Zadanifontodlomka" style:family="text">
      <style:text-properties style:font-name="Calibri" style:font-name-asian="Times New Roman" style:font-name-complex="Calibri"/>
    </style:style>
    <style:style style:name="T569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70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71" style:parent-style-name="Zadanifontodlomka" style:family="text">
      <style:text-properties style:font-name="Calibri" style:font-name-asian="Times New Roman" style:font-name-complex="Calibri"/>
    </style:style>
    <style:style style:name="T572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73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74" style:parent-style-name="Zadanifontodlomka" style:family="text">
      <style:text-properties style:font-name="Calibri" style:font-name-asian="Times New Roman" style:font-name-complex="Calibri"/>
    </style:style>
    <style:style style:name="T575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76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77" style:parent-style-name="Zadanifontodlomka" style:family="text">
      <style:text-properties style:font-name="Calibri" style:font-name-asian="Times New Roman" style:font-name-complex="Calibri"/>
    </style:style>
    <style:style style:name="T578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79" style:parent-style-name="Normal" style:list-style-name="LFO23" style:family="paragraph">
      <style:paragraph-properties fo:margin-bottom="0in" fo:line-height="100%" fo:margin-left="0.5in">
        <style:tab-stops/>
      </style:paragraph-properties>
    </style:style>
    <style:style style:name="T580" style:parent-style-name="Zadanifontodlomka" style:family="text">
      <style:text-properties style:font-name="Calibri" style:font-name-asian="Times New Roman" style:font-name-complex="Calibri"/>
    </style:style>
    <style:style style:name="T581" style:parent-style-name="Zadanifontodlomka" style:family="text">
      <style:text-properties style:font-name="Calibri" style:font-name-asian="Times New Roman" style:font-name-complex="Calibri" fo:font-weight="bold" style:font-weight-asian="bold" style:font-weight-complex="bold"/>
    </style:style>
    <style:style style:name="P582" style:parent-style-name="Normal" style:family="paragraph">
      <style:paragraph-properties fo:margin-bottom="0in" fo:line-height="100%"/>
      <style:text-properties style:font-name="Calibri" style:font-name-asian="Calibri" style:font-name-complex="Calibri" fo:color="#44546A" style:language-asian="hr" style:country-asian="HR"/>
    </style:style>
    <style:style style:name="P583" style:parent-style-name="Normal" style:family="paragraph">
      <style:paragraph-properties fo:margin-bottom="0in" fo:line-height="100%"/>
      <style:text-properties style:font-name="Calibri" style:font-name-asian="Calibri" style:font-name-complex="Calibri" fo:color="#44546A" style:language-asian="hr" style:country-asian="HR"/>
    </style:style>
    <style:style style:name="P584" style:parent-style-name="Normal" style:family="paragraph">
      <style:paragraph-properties fo:margin-bottom="0in" fo:line-height="100%"/>
      <style:text-properties style:font-name="Calibri" style:font-name-asian="Calibri" style:font-name-complex="Calibri" fo:font-weight="bold" style:font-weight-asian="bold" style:font-weight-complex="bold" fo:color="#1F497D" style:language-asian="hr" style:country-asian="HR"/>
    </style:style>
    <style:style style:name="P585" style:parent-style-name="Normal" style:family="paragraph">
      <style:paragraph-properties fo:margin-bottom="0in" fo:line-height="100%"/>
      <style:text-properties style:font-name="Calibri" style:font-name-asian="Calibri" style:font-name-complex="Calibri" style:font-weight-complex="bold" fo:color="#1F497D" style:language-asian="hr" style:country-asian="HR"/>
    </style:style>
    <style:style style:name="P586" style:parent-style-name="Normal" style:family="paragraph">
      <style:paragraph-properties fo:margin-bottom="0in" fo:line-height="100%"/>
      <style:text-properties style:font-name="Calibri" style:font-name-asian="Calibri" style:font-name-complex="Calibri" style:font-weight-complex="bold" fo:color="#1F497D" style:language-asian="hr" style:country-asian="HR"/>
    </style:style>
    <style:style style:name="P587" style:parent-style-name="Normal" style:family="paragraph">
      <style:paragraph-properties fo:margin-bottom="0in" fo:line-height="100%"/>
    </style:style>
    <style:style style:name="T588" style:parent-style-name="Zadanifontodlomka" style:family="text">
      <style:text-properties style:font-name="Calibri" style:font-name-asian="Calibri" style:font-name-complex="Calibri" fo:font-weight="bold" style:font-weight-asian="bold" style:font-weight-complex="bold" style:language-asian="hr" style:country-asian="HR"/>
    </style:style>
    <style:style style:name="T589" style:parent-style-name="Zadanifontodlomka" style:family="text">
      <style:text-properties style:font-name="Calibri" style:font-name-asian="Calibri" style:font-name-complex="Calibri" style:font-weight-complex="bold" style:language-asian="hr" style:country-asian="HR"/>
    </style:style>
    <style:style style:name="T590" style:parent-style-name="Zadanifontodlomka" style:family="text">
      <style:text-properties style:font-name="Calibri" style:font-name-asian="Calibri" style:font-name-complex="Calibri" style:font-weight-complex="bold" style:language-asian="hr" style:country-asian="HR"/>
    </style:style>
    <style:style style:name="T591" style:parent-style-name="Zadanifontodlomka" style:family="text">
      <style:text-properties style:font-name="Calibri" style:font-name-asian="Calibri" style:font-name-complex="Calibri" style:font-weight-complex="bold" style:language-asian="hr" style:country-asian="HR"/>
    </style:style>
    <style:style style:name="T592" style:parent-style-name="Hiperveza" style:family="text">
      <style:text-properties style:font-name="Calibri" style:font-name-asian="Calibri" style:font-name-complex="Calibri" style:font-weight-complex="bold" style:language-asian="hr" style:country-asian="HR"/>
    </style:style>
    <style:style style:name="T593" style:parent-style-name="Zadanifontodlomka" style:family="text">
      <style:text-properties style:font-name="Calibri" style:font-name-asian="Calibri" style:font-name-complex="Calibri" style:font-weight-complex="bold" style:language-asian="hr" style:country-asian="HR"/>
    </style:style>
    <style:style style:name="P594" style:parent-style-name="Normal" style:family="paragraph">
      <style:paragraph-properties fo:margin-bottom="0in" fo:line-height="100%"/>
      <style:text-properties style:font-name="Calibri" style:font-name-asian="Calibri" style:font-name-complex="Calibri" style:font-weight-complex="bold" style:language-asian="hr" style:country-asian="HR"/>
    </style:style>
    <style:style style:name="P595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596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597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59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59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600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name="P601" style:parent-style-name="Normal" style:family="paragraph">
      <style:paragraph-properties fo:margin-bottom="0in" fo:line-height="100%"/>
      <style:text-properties style:font-name="-webkit-standard" style:font-name-asian="Calibri" style:font-name-complex="Calibri" fo:color="#000000" fo:language="en" fo:country="US" style:language-asian="hr" style:country-asian="HR"/>
    </style:style>
    <style:style style:name="P602" style:parent-style-name="Normal" style:family="paragraph">
      <style:paragraph-properties fo:margin-bottom="0in" fo:line-height="100%"/>
    </style:style>
    <style:style style:name="T603" style:parent-style-name="Zadanifontodlomka" style:family="text">
      <style:text-properties style:font-name="-webkit-standard" style:font-name-asian="Calibri" style:font-name-complex="Calibri" fo:font-weight="bold" style:font-weight-asian="bold" fo:color="#000000" fo:language="en" fo:country="US" style:language-asian="hr" style:country-asian="HR"/>
    </style:style>
    <style:style style:name="T604" style:parent-style-name="Zadanifontodlomka" style:family="text">
      <style:text-properties style:font-name="-webkit-standard" style:font-name-asian="Calibri" style:font-name-complex="Calibri" fo:color="#000000" fo:language="en" fo:country="US" style:language-asian="hr" style:country-asian="HR"/>
    </style:style>
    <style:style style:name="T605" style:parent-style-name="Hiperveza" style:family="text">
      <style:text-properties style:font-name="-webkit-standard" style:font-name-asian="Calibri" style:font-name-complex="Calibri" fo:language="en" fo:country="US" style:language-asian="hr" style:country-asian="HR"/>
    </style:style>
    <style:style style:name="T606" style:parent-style-name="Zadanifontodlomka" style:family="text">
      <style:text-properties style:font-name="-webkit-standard" style:font-name-asian="Calibri" style:font-name-complex="Calibri" fo:color="#000000" fo:language="en" fo:country="US" style:language-asian="hr" style:country-asian="HR"/>
    </style:style>
    <style:style style:name="T607" style:parent-style-name="Zadanifontodlomka" style:family="text">
      <style:text-properties style:font-name="-webkit-standard" style:font-name-asian="Calibri" style:font-name-complex="Calibri" fo:color="#000000" fo:language="en" fo:country="US" style:language-asian="hr" style:country-asian="HR"/>
    </style:style>
    <style:style style:name="T608" style:parent-style-name="Zadanifontodlomka" style:family="text">
      <style:text-properties style:font-name="-webkit-standard" style:font-name-asian="Calibri" style:font-name-complex="Calibri" fo:color="#000000" fo:language="en" fo:country="US" style:language-asian="hr" style:country-asian="HR"/>
    </style:style>
    <style:style style:name="P609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0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1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2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3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4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5" style:parent-style-name="Normal" style:family="paragraph">
      <style:paragraph-properties fo:margin-bottom="0in" fo:line-height="100%"/>
      <style:text-properties style:font-name="Calibri" style:font-name-asian="Calibri" style:font-name-complex="Calibri"/>
    </style:style>
    <style:style style:name="P616" style:parent-style-name="Normal" style:family="paragraph">
      <style:paragraph-properties fo:text-align="justify"/>
    </style:style>
    <style:style style:name="T617" style:parent-style-name="Zadanifontodlomka" style:family="text">
      <style:text-properties style:font-name="Times New Roman" style:font-name-complex="Times New Roman" fo:font-weight="bold" style:font-weight-asian="bold"/>
    </style:style>
    <style:style style:name="T618" style:parent-style-name="Zadanifontodlomka" style:family="text">
      <style:text-properties style:font-name="Times New Roman" style:font-name-complex="Times New Roman"/>
    </style:style>
    <style:style style:name="T619" style:parent-style-name="Zadanifontodlomka" style:family="text">
      <style:text-properties style:font-name="Times New Roman" style:font-name-complex="Times New Roman"/>
    </style:style>
    <style:style style:name="T620" style:parent-style-name="Zadanifontodlomka" style:family="text">
      <style:text-properties style:font-name="Times New Roman" style:font-name-complex="Times New Roman"/>
    </style:style>
    <style:style style:name="T621" style:parent-style-name="Hiperveza" style:family="text">
      <style:text-properties style:font-name="Times New Roman" style:font-name-complex="Times New Roman"/>
    </style:style>
    <style:style style:name="T622" style:parent-style-name="Zadanifontodlomka" style:family="text">
      <style:text-properties style:font-name="Times New Roman" style:font-name-complex="Times New Roman"/>
    </style:style>
    <style:style style:name="P623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4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5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6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7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8" style:parent-style-name="Normal" style:family="paragraph">
      <style:paragraph-properties fo:margin-bottom="0in" fo:line-height="100%"/>
      <style:text-properties style:font-name="Calibri Light" style:font-name-asian="Calibri" style:font-name-complex="Calibri Light" fo:language="en" fo:country="GB"/>
    </style:style>
    <style:style style:name="P629" style:parent-style-name="Normal" style:family="paragraph">
      <style:paragraph-properties fo:text-align="justify"/>
      <style:text-properties style:font-name="Times New Roman" style:font-name-complex="Times New Roman"/>
    </style:style>
    <style:style style:name="P630" style:parent-style-name="Normal" style:family="paragraph">
      <style:paragraph-properties fo:text-align="justify"/>
      <style:text-properties style:font-name="Times New Roman" style:font-name-complex="Times New Roman"/>
    </style:style>
    <style:style style:name="P631" style:parent-style-name="Normal" style:family="paragraph">
      <style:paragraph-properties fo:text-align="justify"/>
      <style:text-properties style:font-name="Times New Roman" style:font-name-complex="Times New Roman"/>
    </style:style>
    <style:style style:name="P632" style:parent-style-name="Normal" style:family="paragraph">
      <style:paragraph-properties fo:text-align="justify"/>
      <style:text-properties style:font-name="Times New Roman" style:font-name-complex="Times New Roman"/>
    </style:style>
    <style:style style:name="P633" style:parent-style-name="Normal" style:family="paragraph">
      <style:paragraph-properties fo:text-align="justify"/>
      <style:text-properties style:font-name="Times New Roman" style:font-name-complex="Times New Roman"/>
    </style:style>
    <style:style style:name="P634" style:parent-style-name="Normal" style:family="paragraph">
      <style:paragraph-properties fo:text-align="justify"/>
      <style:text-properties style:font-name="Times New Roman" style:font-name-complex="Times New Roman"/>
    </style:style>
    <style:style style:name="P635" style:parent-style-name="Normal" style:family="paragraph">
      <style:paragraph-properties fo:text-align="justify"/>
      <style:text-properties style:font-name="Times New Roman" style:font-name-complex="Times New Roman"/>
    </style:style>
    <style:style style:name="P636" style:parent-style-name="Normal" style:family="paragraph">
      <style:paragraph-properties fo:text-align="justify"/>
      <style:text-properties style:font-name="Times New Roman" style:font-name-complex="Times New Roman"/>
    </style:style>
    <style:style style:name="P637" style:parent-style-name="Normal" style:family="paragraph">
      <style:paragraph-properties fo:text-align="justify"/>
      <style:text-properties style:font-name="Times New Roman" style:font-name-complex="Times New Roman"/>
    </style:style>
    <style:style style:name="P638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language="en" fo:country="US" style:language-asian="hr" style:country-asian="HR"/>
    </style:style>
    <style:style style:name="P639" style:parent-style-name="Normal" style:family="paragraph">
      <style:paragraph-properties fo:margin-bottom="0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1" text:anchor-type="as-char" svg:x="0in" svg:y="0in" svg:width="1.08333in" svg:height="0.47917in" style:rel-width="scale" style:rel-height="scale"><draw:image xlink:href="media/image1.jpg" xlink:type="simple" xlink:show="embed" xlink:actuate="onLoad"/><svg:title/><svg:desc>cid:image001.jpg@01D030EA.D0CC12E0</svg:desc></draw:frame></text:span></text:p>
      <text:p text:style-name="P3"/>
      <text:p text:style-name="P4"/>
      <text:p text:style-name="P5">Ur.broj:<text:s/>09/02-21</text:p>
      <text:p text:style-name="P6">Krk,dne<text:s/>25.03.2021.g.</text:p>
      <text:p text:style-name="P7">ZAPISNIK</text:p>
      <text:p text:style-name="P8">sa 3. e-sjednice<text:s/>Skupštine Turističke zajednice otoka Krka,<text:s/>održane dana 23.03.2021.g.<text:s/>(utorak) s početkom u 11,00 sati.</text:p>
      <text:p text:style-name="P9">Zbog izvanredne situacije uzrokovane COVID 19 , Skupština će se održati putem e-maila, a shodno Poslovniku o radu Skupštine TZ otoka Krka (čl. 35. Poslovnika).</text:p>
      <text:p text:style-name="P10">Temeljem navedenog,<text:s/>ured TZ otoka Krka je elektroničkim<text:s/>putem ( e-mailom) dostavila poziv sa materijalima za 3. sjednicu Skupštine koja će se održati 23.03.2021.g.<text:s/><text:s/></text:p>
      <text:p text:style-name="P11">U pozivu za sjednicu predložen je slijedeći</text:p>
      <text:p text:style-name="P12"><text:span text:style-name="T13"><text:tab/></text:span><text:span text:style-name="T14">D n e v n i <text:s/>r e d:</text:span></text:p>
      <text:list text:style-name="LFO5" text:continue-numbering="true">
        <text:list-item>
          <text:p text:style-name="P15">Izbor radnih tijela</text:p>
        </text:list-item>
      </text:list>
      <text:p text:style-name="P16">- Zapisničara – predlaže se gđa. Elvira Petrov,</text:p>
      <text:p text:style-name="P17">- Ovjerovitelji zapisnika ( 2 člana) – predlaže se <text:s/>gđa. Nikolina Kovačević,</text:p>
      <text:p text:style-name="P18"><text:s text:c="83"/>gosp. Boris Mrakovčić<text:s/></text:p>
      <text:list text:style-name="LFO5" text:continue-numbering="true">
        <text:list-item>
          <text:p text:style-name="P19">Usvajanje zapisnika sa 2. e-sjednice Skupštine TZ otoka Krka,</text:p>
        </text:list-item>
        <text:list-item>
          <text:p text:style-name="P20">Osnivanje <text:s text:c="2"/>Poslovnog odbora - <text:s text:c="2"/>koji će provoditi nadzor turističke zajednice <text:s/>( umjesto nadzornog odbora) a prema članku 33. Statuta TZ otoka Krka</text:p>
        </text:list-item>
        <text:list-item>
          <text:p text:style-name="P21">Usvajanje Pravilnika o radu <text:s/>Poslovnog odbora TZ otoka Krka</text:p>
        </text:list-item>
        <text:list-item>
          <text:p text:style-name="P22">Imenovanje radnog tijela Poslovnog odbora, predsjednika, zamjenika i člana Poslovnog odbora<text:s/></text:p>
        </text:list-item>
        <text:list-item>
          <text:p text:style-name="P23">Izvješće <text:s text:c="2"/>direktorice Ureda o izvršenju Programa rada i Financijskog plana TZ otoka Krka za razdoblje siječanj – prosinac 2020.g.</text:p>
        </text:list-item>
        <text:list-item>
          <text:p text:style-name="P24">Izvješće o radu Turističkog vijeća TZ otoka Krka za 2020.g.</text:p>
        </text:list-item>
        <text:list-item>
          <text:p text:style-name="P25">Izvještaj <text:s/>Poslovnog odbora <text:s/>o obavljenom nadzoru vođenja <text:s/>turističke zajednice <text:s/>Materijalnog i Financijskog <text:s/>poslovanja i raspolaganja sredstvima turističke zajednice <text:s text:c="3"/></text:p>
        </text:list-item>
        <text:list-item>
          <text:p text:style-name="P26">Odluka o izvršenju Financijskog plana TZ otoka Krka za 2020.g.</text:p>
        </text:list-item>
      </text:list>
      <text:p text:style-name="P27"/>
      <text:p text:style-name="P28">Objašnjenje<text:s/>za točku pod 3.)</text:p>
      <text:p text:style-name="P29">-<text:s/>Kako je po novom Zakonu o turističkim zajednicama i promicanju hrvatskog turizma <text:s/>(N.N..52/19) ukinuto tijelo Nadzornog odbora, novim zakonom (čl. 15. i 16. <text:s/>Zakona) <text:s text:c="2"/>definirano je da <text:s/>između inih obveza <text:s/>Skupština <text:s/>nadzire poslovanje <text:s/>turističke zajednice <text:s/>i prati izvršenje <text:s/>programa <text:s/>TZ.<text:s/></text:p>
      <text:p text:style-name="P30">Prema članku 33. Statuta TZ otoka Krka, <text:s/>Skupština <text:s/>i Turističko vijeće <text:s/>mogu <text:s/>osnovati i <text:s/>privremena radna tijela. Odbore i sl. <text:s/>radi razmatranja <text:s/>o važnim pitanjima u radu TZ .</text:p>
      <text:p text:style-name="P31"><text:span text:style-name="T32">Turističko vijeće je stoga <text:s/>na <text:s/>4. sjednici <text:s text:c="2"/>TV TZ otoka Krka , 23.02.2021. godine donijelo <text:s text:c="2"/>odluku o<text:s/></text:span><text:span text:style-name="T33">osnivanju Poslovnog odbora</text:span><text:span text:style-name="T34"><text:s text:c="2"/>u sastavu od tri člana , a koji <text:s/>će preuzeti ulogu nadzora <text:s/>rada i poslovanja Turističke zajednice otoka Krka . Članovi Poslovnog odbora <text:s/>dužni su <text:s/>dostaviti <text:s/>Skupštini <text:s/>izvještaj o obavljenom nadzoru <text:s/>vođenja turističke zajednice materijalnog <text:s/>i financijskog poslovanja <text:s/>i raspolaganju sredstvima <text:s/>turističke zajednice <text:s/>( <text:s/>izvješće <text:s/>se nalazi pod točkom <text:s/>8. dnevnog reda )</text:span></text:p>
      <text:p text:style-name="P35">Objašnjene za točku 4.)</text:p>
      <text:p text:style-name="P36">-<text:s/>Ovim Poslovnikom o radu Poslovnog odbora <text:s/>određuje se način rada <text:s/>i odlučivanja Poslovnog odbora , rukovodeći se <text:s/>zakonskim <text:s/>regulativama i obvezama<text:s/></text:p>
      <text:p text:style-name="P37"/>
      <text:p text:style-name="P38"/>
      <text:soft-page-break/>
      <text:p text:style-name="P39">Objašnjenje <text:s/>za točku pod 5.)<text:s/></text:p>
      <text:list text:style-name="LFO26" text:continue-numbering="true">
        <text:list-item>
          <text:p text:style-name="P40">Predlaže se Skupštini imenovanje <text:s/>članova Poslovnog odbora:</text:p>
        </text:list-item>
      </text:list>
      <text:p text:style-name="P41"/>
      <text:p text:style-name="P42">Renata Marević <text:s/>, za predsjednicu Poslovnog odbora</text:p>
      <text:p text:style-name="P43">Milena Dunato Dombaj,<text:s text:c="2"/>za<text:s/><text:s/>zamjenicu<text:s/>predsjednice<text:s/></text:p>
      <text:p text:style-name="P44">Magdalena Supan Budimilić, članica<text:s/></text:p>
      <text:p text:style-name="P45"><text:s/></text:p>
      <text:p text:style-name="P46"/>
      <text:p text:style-name="P47">Članovi Skupštine TZ otoka Krka su uz poziv sa materijalima zamoljeni da se pismeno očituju za svaku točku dnevnog reda<text:s/>putem e-maila, najkasnije do dana predviđenog održavanja<text:s/>Skupštine ( 23.03.2021.g. do 15,00 sati).<text:s/></text:p>
      <text:p text:style-name="P48">Na dan održavanja Skupštine TZ otoka Krka, elektroničkom<text:s/>glasovanju pristupili su slijedeći članovi Skupštine:<text:s/>Robert Anton Kraljić, predsjednik</text:p>
      <text:p text:style-name="P49"><text:tab/><text:s text:c="5"/>Zrinka Lubenjak Ribarić – članica</text:p>
      <text:p text:style-name="P50"><text:tab/><text:s text:c="5"/>Luka Majcen – član</text:p>
      <text:p text:style-name="P51"><text:tab/><text:s text:c="5"/>Mile Pavlica – član</text:p>
      <text:p text:style-name="P52"><text:tab/><text:s text:c="5"/>Ivan Lončar – član</text:p>
      <text:p text:style-name="P53"><text:tab/><text:s text:c="5"/>Vesna Depope – član</text:p>
      <text:p text:style-name="P54"><text:tab/><text:s text:c="5"/>Dragan Brnić – član</text:p>
      <text:p text:style-name="P55"><text:tab/><text:s text:c="5"/>Domagoj Trivić – član</text:p>
      <text:p text:style-name="P56"><text:tab/><text:s text:c="5"/>Zlatko Dorčić – član</text:p>
      <text:p text:style-name="P57"><text:tab/><text:s text:c="5"/>Danijel Šabalja – član</text:p>
      <text:p text:style-name="P58"><text:tab/><text:s text:c="5"/>Mauro Justić – član</text:p>
      <text:p text:style-name="P59"><text:tab/><text:s text:c="5"/>Dean Milohnić – član</text:p>
      <text:p text:style-name="P60"><text:tab/><text:s text:c="5"/>Ivica Turčić – član</text:p>
      <text:p text:style-name="P61"><text:tab/><text:s text:c="5"/>Boris Mrakovčić – član</text:p>
      <text:p text:style-name="P62"><text:tab/><text:s text:c="5"/>Magdalena Supan Budimilić – članica</text:p>
      <text:p text:style-name="P63"><text:tab/><text:s text:c="5"/>Sanjin Barbalić – član</text:p>
      <text:p text:style-name="P64"><text:tab/><text:s text:c="5"/>Indira Justinić – članica</text:p>
      <text:p text:style-name="P65"><text:tab/><text:s text:c="5"/>Zoran Morožin – član</text:p>
      <text:p text:style-name="P66"><text:tab/><text:s text:c="5"/>Andrej Valčić – član</text:p>
      <text:p text:style-name="P67"><text:tab/><text:s text:c="5"/>Iris Leleković – članica</text:p>
      <text:p text:style-name="P68"><text:tab/><text:s text:c="5"/>Nediljko Vučetić – član</text:p>
      <text:p text:style-name="P69"><text:tab/><text:s text:c="5"/>Nikolina Kovačević – članica</text:p>
      <text:p text:style-name="P70"><text:tab/><text:s text:c="5"/>Ivana Lesica – članica</text:p>
      <text:p text:style-name="P71"><text:tab/><text:s text:c="5"/>Anamarija Maletić – članica</text:p>
      <text:p text:style-name="P72"><text:s text:c="18"/></text:p>
      <text:p text:style-name="P73">Članovi Skupštine koji nisu pristupili elektroničkom glasovanju su slijedeći:</text:p>
      <text:p text:style-name="P74"><text:s/><text:tab/><text:s text:c="5"/>Nikica Fugošić – član</text:p>
      <text:p text:style-name="P75"><text:tab/><text:s text:c="5"/>Marija Vukelić – članica</text:p>
      <text:p text:style-name="P76"><text:tab/><text:s text:c="5"/>Crneković Damir – član</text:p>
      <text:p text:style-name="P77"><text:tab/><text:s text:c="5"/>Lucija Petrak – članica</text:p>
      <text:p text:style-name="P78"><text:tab/><text:s text:c="5"/>Dinko Jakovljević - član<text:s text:c="11"/><text:s text:c="5"/></text:p>
      <text:p text:style-name="P79"><text:s/></text:p>
      <text:p text:style-name="P80">Budući je elektroničkim<text:s/>glasovanjem pristupilo ukupno<text:s/>23<text:s/>članova + predsjednik, <text:s/>ispunjeni su uvjeti za rad Skupštine.</text:p>
      <text:p text:style-name="P81"><text:s text:c="10"/></text:p>
      <text:p text:style-name="P82">Članovi Skupštine nisu dostavili primjedbe na predloženi dnevni red, te se isti smatra utvrđenim.<text:s/></text:p>
      <text:p text:style-name="P83">Po pojedinim točkama dnevnog reda, članovi Skupštine glasovali su kako slijedi:</text:p>
      <text:p text:style-name="P84"><text:span text:style-name="T85">Ad 1</text:span><text:span text:style-name="T86">.)</text:span><text:span text:style-name="T87"><text:s/></text:span><text:span text:style-name="T88">Izbor radnih tijela</text:span></text:p>
      <text:p text:style-name="P89">- Zapisničara – predlaže se gđa. Elvira Petrov,</text:p>
      <text:p text:style-name="P90">- Ovjerovitelji zapisnika ( 2 člana) – predlaže se <text:s/>gđa. Nikolina Kovačević,</text:p>
      <text:p text:style-name="P91"><text:s text:c="83"/>gosp. Boris Mrakovčić<text:s/></text:p>
      <text:p text:style-name="P92"/>
      <text:p text:style-name="P93">U pozivu za 3 e-sjednicu , članovima Skupštine predložene su osobe za zapisničara i ovjerovitelja zapisnika (2 člana).<text:s/></text:p>
      <text:p text:style-name="P94"/>
      <text:p text:style-name="P95">ZAKLJUČAK:</text:p>
      <text:p text:style-name="P96">-<text:s/>Članovi<text:s/>Skupštine jednoglasno prihvaćaju da za zapisničara bude gđa. Elvira Petrov<text:s/>a ovjerovitelji zapisnika<text:s/>gđa. Nikolina Kovačević i gosp. Boris Mrakovčić.</text:p>
      <text:p text:style-name="P97"/>
      <text:p text:style-name="P98"><text:span text:style-name="T99">Ad 2.)<text:s/></text:span><text:span text:style-name="T100">Usvajanje zapisnika sa 2. e-sjednice Skupštine TZ otoka Krka</text:span></text:p>
      <text:p text:style-name="P101">U materijalima<text:s/>dostavljenim za ovu točku dnevnog reda uz poziv<text:s/>za sjednicu<text:s/>, članovi Skupštine dobili su prijedlog Zapisnika sa<text:s/>2 e-sjednice Skupštine<text:s/>TZ otoka Krka održane dana 22.12.2020.g.</text:p>
      <text:p text:style-name="P102">ZAKLJUČAK:</text:p>
      <text:p text:style-name="P103">-<text:s/>Članovi Skupštine jednoglasno verificiraju zapisnik sa<text:s/>2 e-sjednice Skupštine TZ otoka Krka održane dana 22.12.2020.g.</text:p>
      <text:p text:style-name="P104"/>
      <text:p text:style-name="P105"><text:span text:style-name="T106">Ad 3.)<text:s/></text:span><text:span text:style-name="T107">Osnivanje<text:s/></text:span><text:span text:style-name="T108"><text:s/>Poslovnog odbora - <text:s text:c="2"/>koji će provoditi nadzor turističke zajednice <text:s/>( umjesto nadzornog odbora) a prema članku 33. Statuta TZ otoka Krka</text:span></text:p>
      <text:p text:style-name="P109"/>
      <text:p text:style-name="P110"><text:span text:style-name="T111">U materijalima dostavlje</text:span><text:span text:style-name="T112">nim za ovu točku dnevnog reda u</text:span><text:span text:style-name="T113"><text:s/>poziv</text:span><text:span text:style-name="T114">u</text:span><text:span text:style-name="T115"><text:s/>za sjednicu, članovi Skupštine dobili</text:span><text:span text:style-name="T116"><text:s/>su pisano</text:span><text:span text:style-name="T117"><text:s/>obrazloženje o razlogu osnivanja Poslovnog odbora koji će provoditi nadzor turističke zajednice a sve prema članku 33. Statuta TZ otoka Krka.</text:span></text:p>
      <text:p text:style-name="P118">Kako je po novom Zakonu o turističkim zajednicama i promicanju hrvatskog turizma <text:s/>(N.N.52/19) ukinuto tijelo Nadzornog odbora, novim zakonom (čl. 15. i 16. <text:s/>Zakona) <text:s text:c="2"/>definirano je da <text:s/>između inih obveza <text:s/>Skupština <text:s/>nadzire poslovanje <text:s/>turističke zajednice <text:s/>i prati izvršenje <text:s/>programa <text:s/>TZ.<text:s/></text:p>
      <text:p text:style-name="P119">Prema članku 33. Statuta TZ otoka Krka, <text:s/>Skupština <text:s/>i Turističko vijeće <text:s/>mogu <text:s/>osnovati i <text:s/>privremena radna tijela. Odbore i sl. <text:s/>radi razmatranja <text:s/>o važnim pitanjima u radu TZ .</text:p>
      <text:p text:style-name="P120"><text:span text:style-name="T121">Turističko vij</text:span><text:span text:style-name="T122">eće je stoga <text:s/>na <text:s/>4. sjednici <text:s/></text:span><text:span text:style-name="T123">TV TZ otoka Krka , 23.02.2021. godine donijelo <text:s text:c="2"/>odluku o<text:s/></text:span><text:span text:style-name="T124">osnivanju Poslovnog odbora</text:span><text:span text:style-name="T125"><text:s text:c="2"/>u sastavu od tri člana , a koji <text:s/>će preuzeti ulogu nadzora <text:s/>rada i poslovanja<text:s/></text:span><text:span text:style-name="T126">Turističke zajednice otoka Krka.</text:span><text:span text:style-name="T127"><text:s/></text:span><text:span text:style-name="T128">Članovi Poslovnog odbora <text:s/></text:span><text:span text:style-name="T129">dužni su <text:s/>dostaviti <text:s/>Skupštini<text:s/></text:span><text:span text:style-name="T130">izvještaj o obavljenom nadzoru vođenja turističke zajednice materijalnog <text:s/>i financijskog poslovanja <text:s/>i raspolaganju sredstvima <text:s/>turističke</text:span><text:span text:style-name="T131"><text:s/>zajednice.</text:span></text:p>
      <text:p text:style-name="P132"/>
      <text:p text:style-name="P133">ZAKLJUČAK:</text:p>
      <text:p text:style-name="P134"><text:span text:style-name="T135">-<text:s/></text:span><text:span text:style-name="T136">Članovi Skupštine jednog</text:span><text:span text:style-name="T137">lasno<text:s/></text:span><text:span text:style-name="T138">su prihvatili<text:s/></text:span><text:span text:style-name="T139">Osnivanje <text:s/>Poslovnog odbora - <text:s text:c="2"/>koji će provoditi nadzor turističke zajednice <text:s/>( umjesto nadzornog odbora) a prema članku 33. Statuta TZ otoka Krka</text:span><text:span text:style-name="T140">.</text:span></text:p>
      <text:p text:style-name="P141"><text:span text:style-name="T142">Ad 4.)<text:s/></text:span><text:span text:style-name="T143">Usvajanje Pravilnika o radu <text:s/>Poslovnog odbora TZ otoka Krka</text:span></text:p>
      <text:p text:style-name="P144"/>
      <text:p text:style-name="P145">U materijalima dostavljenim za ovu točku dnevnog reda uz poziv za sjednicu, članovi Skupštine dobili<text:s/>su prijedlog Pravilnika o radu Poslovnog odbora TZ otoka Krka.</text:p>
      <text:p text:style-name="P146"/>
      <text:p text:style-name="P147"/>
      <text:soft-page-break/>
      <text:p text:style-name="P148">ZAKLJUČAK:</text:p>
      <text:p text:style-name="P149">- Članovi Skupštine jednoglasno<text:s/>su usvojili Pravilnik o radu Poslovnog odbora TZ otoka Krka.</text:p>
      <text:p text:style-name="P150"><text:span text:style-name="T151">Ad 5.)<text:s/></text:span><text:span text:style-name="T152">Imenovanje radnog tijela Poslovnog odbora, predsjednika, zamjenika i člana Poslovnog odbora<text:s/></text:span></text:p>
      <text:p text:style-name="P153"/>
      <text:p text:style-name="P154">U materijalima dostavljenim za ovu točku dnevnog reda u pozivu za sjednicu, članovi Skupštine dobili<text:s/>su prijedlog radnog tijela Poslovnog odbora:<text:s/></text:p>
      <text:p text:style-name="P155">Renata Marević <text:s/>, za predsjednicu Poslovnog odbora</text:p>
      <text:p text:style-name="P156">Milena Dunato Dombaj,<text:s/><text:s/>za<text:s/>zamjenicu<text:s/>predsjednice<text:s/></text:p>
      <text:p text:style-name="P157">Magdalena Supan Budimilić, članica<text:s/></text:p>
      <text:p text:style-name="P158"/>
      <text:p text:style-name="P159">ZAKLJUČAK:</text:p>
      <text:p text:style-name="P160"><text:span text:style-name="T161">- Članovi Skupštine jednoglasno prihvaćaju imenovanje radnog tijela Poslovnog odbora:<text:s/></text:span><text:span text:style-name="T162">Renata Marević <text:s/>- <text:s/>predsjednica, Milena Dunato Dombaj -</text:span><text:span text:style-name="T163"><text:s/>zamjenica predsjednice</text:span><text:span text:style-name="T164"><text:s/>i</text:span><text:span text:style-name="T165"><text:s/></text:span><text:span text:style-name="T166">Magdalena Supan Budimilić –</text:span><text:span text:style-name="T167"><text:s/>članica</text:span><text:span text:style-name="T168">.</text:span><text:span text:style-name="T169"><text:s/></text:span></text:p>
      <text:p text:style-name="P170"/>
      <text:p text:style-name="P171"><text:span text:style-name="T172">Ad 6.)<text:s/></text:span><text:span text:style-name="T173">Izvješće <text:s text:c="2"/>direktorice Ureda o izvršenju Programa rada i Financijskog plana TZ otoka Krka za razdoblje siječanj – prosinac 2020.g.</text:span></text:p>
      <text:p text:style-name="P174"/>
      <text:p text:style-name="P175">U materijalima dostavljenim za ovu točku dnevnog reda uz poziv za sjednicu, članovi Skupštine dobili<text:s/>su pisano Izvješće o radu direktorice ureda TZ otoka Krka za razdoblje siječanj -prosinac<text:s/>2020.g., Financijsko izvješće za razdoblje siječanj – prosinac 2020.g. (tabelarno), Izvješće troškova Info punkta ZL Rijeka i Ured TZ otoka Krka za razdoblje siječanj – prosinac 2020.g. (tabelarno); Financijski izvještaji neprofitnih organizacija za razdoblje siječanj – prosinac 2020.g., Analitička bruto bilanca po vrstama smještaja za razdoblje siječanj – prosinac 2020.g., Bilješke uz financijske izvještaje za 2020.g.<text:s/></text:p>
      <text:p text:style-name="P176">Iz materijala direktorice naglasak je stavljen na pojavu pandemije virusa Covid 19 koji je zaustavio sva globalna turistička kretanja te<text:s/>je zbog<text:s/><text:s/>novonastale izvanredne<text:s/><text:s/>situacije<text:s/><text:s/>i zatvorenih granica bilo potrebno<text:s/><text:s/>reducirati aktivnosti na nivou otoka Krka.</text:p>
      <text:p text:style-name="P177">ZAKLJUČAK:</text:p>
      <text:p text:style-name="P178"><text:span text:style-name="T179">-<text:s/></text:span><text:span text:style-name="T180">Članovi Skupštine jednoglasno prihvaćaju<text:s/></text:span><text:span text:style-name="T181">p</text:span><text:span text:style-name="T182">isano I</text:span><text:span text:style-name="T183">zvješće<text:s/></text:span><text:span text:style-name="T184">o radu<text:s/></text:span><text:span text:style-name="T185">direktorice<text:s/></text:span><text:span text:style-name="T186">Ureda o izvršenju Programa rada i Financijskog plana TZ otoka Krka za razdoblje siječanj – prosinac 2020.g.</text:span></text:p>
      <text:p text:style-name="P187"/>
      <text:p text:style-name="P188"><text:span text:style-name="T189">Ad 7.) <text:s text:c="2"/></text:span><text:span text:style-name="T190">Izvješće o radu Turističkog vijeća TZ otoka Krka za 2020.g.</text:span></text:p>
      <text:p text:style-name="P191"/>
      <text:p text:style-name="P192">U materijalima dostavljenim za ovu točku dnevnog reda uz poziv za sjednicu, članovi Skupštine dobili<text:s/>su pisano Izvješće o<text:s/>radu Turističkog vijeća TZ otoka Krka za 2020.g.</text:p>
      <text:p text:style-name="P193">ZAKLJUČAK:</text:p>
      <text:p text:style-name="P194">- Članovi Skupštine jednoglasno prihvaćaju pisano Izvješće o radu<text:s/>Turističkog vijeća TZ otoka Krka za 2020.g.</text:p>
      <text:p text:style-name="P195"/>
      <text:soft-page-break/>
      <text:p text:style-name="P196"><text:span text:style-name="T197">Ad 8.)<text:s/></text:span><text:span text:style-name="T198">Izvještaj <text:s/>Poslovnog odbora <text:s/>o obavljenom nadzoru vođenja <text:s/>turističke zajednice <text:s/>Materijalnog i Financijskog <text:s/>poslovanja i raspolaganja sredstvima turističke zajednice <text:s text:c="3"/></text:span></text:p>
      <text:p text:style-name="P199"/>
      <text:p text:style-name="P200">U materijalima dostavljenim za ovu točku dnevnog reda uz poziv za sjednicu, članovi Skupštine dobili<text:s/>su pisano Izvješće<text:s/>Poslovnog odbora <text:s/>o obavljenom nadzoru vođenja <text:s/>turističke zajednice <text:s/>Materijalnog i Financijskog <text:s/>poslovanja i raspolaganju<text:s/>sredstvima turističke zajednice<text:s/>kao i Izvršenja i provedbe programa rada turističke zajednice za razdoblje 01.01. – 31.12.2020.g.</text:p>
      <text:p text:style-name="P201">ZAKLJUČAK:</text:p>
      <text:p text:style-name="P202">- Članovi Skupštine jednoglasno prihvaćaju pisano Izvješće Poslovnog odbora <text:s/>o obavljenom nadzoru vođenja <text:s/>turističke zajednice <text:s/>Materijalnog i Financijskog <text:s/>poslovanja i raspolaganju<text:s/>sredstvima turističke<text:s/>zajednice.</text:p>
      <text:p text:style-name="P203"><text:span text:style-name="T204">Ad 9.)<text:s/></text:span><text:span text:style-name="T205">Odluka o izvršenju Financijskog plana TZ otoka Krka za 2020.g.</text:span></text:p>
      <text:p text:style-name="P206"/>
      <text:p text:style-name="P207">U materijalima dostavljenim za ovu točku dnevnog reda uz poziv za sjednicu, članovi Skupštine dobili<text:s/>su prijedlog Odluke o izvršenju Financijskog plana TZ otoka Krka za 2020.g.</text:p>
      <text:p text:style-name="P208"/>
      <text:p text:style-name="P209">ZAKLJUČAK:</text:p>
      <text:p text:style-name="P210">-<text:s/>Članovi Skupštine jednoglasno prihvaćaju Odluka o izvršenju Financijskog plana TZ otoka Krka za 2020.g.</text:p>
      <text:p text:style-name="P211"/>
      <text:p text:style-name="P212">Ovom zapisniku prilažu se elektronski glasovi (e-mail) članova Skupštine.</text:p>
      <text:p text:style-name="P213"/>
      <text:p text:style-name="P214"/>
      <text:p text:style-name="P215"><text:tab/>ZAPISNIČARKA<text:tab/><text:tab/><text:tab/><text:s text:c="7"/>PREDSJEDNIK TZ OTOKA KRKA</text:p>
      <text:p text:style-name="P216"><text:s text:c="15"/>Elvira Petrov <text:s text:c="52"/><text:s text:c="14"/>Robert Anton Kraljić</text:p>
      <text:p text:style-name="P217"/>
      <text:p text:style-name="P218">OVJEROVITELJI ZAPISNIKA</text:p>
      <text:p text:style-name="P219"/>
      <text:p text:style-name="P220">_____________________________ <text:s text:c="46"/>___________________________</text:p>
      <text:p text:style-name="P221"><text:s text:c="9"/>Nikolina Kovačević <text:s text:c="75"/>Boris Mrakovčić</text:p>
      <text:p text:style-name="P222"/>
      <text:p text:style-name="P223"/>
      <text:p text:style-name="P224"/>
      <text:p text:style-name="P225"/>
      <text:p text:style-name="P226"/>
      <text:p text:style-name="P227"><text:s/></text:p>
      <text:p text:style-name="P228"/>
      <text:p text:style-name="P229"/>
      <text:p text:style-name="P230">Predsjednik<text:s/>TZ otoka Krka</text:p>
      <text:p text:style-name="P231">Robert Anton Kraljić &lt;nacelnik@malinska.hr <text:s text:c="3"/>23.ožujka 2021. <text:s text:c="2"/>9:13</text:p>
      <text:p text:style-name="P232"><text:span text:style-name="T233">Poštovani,</text:span></text:p>
      <text:p text:style-name="P234">Zahvaljujem se na dostavljenim materijalima. Suglasan sam s predloženim dnevnim redom te glasam potvrdno po svim predloženim točkama.</text:p>
      <text:p text:style-name="P235">S poštovanjem,</text:p>
      <text:p text:style-name="P236">Robert Anton Kraljić</text:p>
      <text:p text:style-name="P237"><text:span text:style-name="T238">1.</text:span><text:span text:style-name="T239"><text:s/>Zrinka Lubenjak Ribarić <text:s/></text:span><text:a xlink:href="mailto:Zrinka.Lubenjak-Ribaric@valamar.com" office:target-frame-name="_top" xlink:show="replace"><text:span text:style-name="T240">Zrinka.Lubenjak-Ribaric@valamar.com</text:span></text:a><text:span text:style-name="T241"><text:s text:c="4"/>23.ožujka 2021. <text:s text:c="2"/>11:48 <text:s/></text:span></text:p>
      <text:p text:style-name="P242"><text:span text:style-name="T243">Poštovane, </text:span></text:p>
      <text:p text:style-name="P244"/>
      <text:p text:style-name="P245">Zahvaljujem na dostavljenim materijalima.</text:p>
      <text:p text:style-name="P246">Suglasna sam sa dnevnim redom i glasam "ZA" po svim točkama istog.</text:p>
      <text:p text:style-name="P247"/>
      <text:p text:style-name="P248">Lijepi pozdrav,</text:p>
      <text:p text:style-name="P249"/>
      <text:p text:style-name="P250">Zrinka Lubenjak Ribarić</text:p>
      <text:p text:style-name="P251"/>
      <text:p text:style-name="P252"><text:span text:style-name="T253">2.</text:span><text:span text:style-name="T254"><text:s/></text:span><text:span text:style-name="T255">Luka Maj</text:span><text:span text:style-name="T256">cen <text:s/></text:span><text:a xlink:href="mailto:manager.omisalj@hadria.biz" office:target-frame-name="_top" xlink:show="replace"><text:span text:style-name="T257">manager.omisalj@hadria.biz</text:span></text:a><text:span text:style-name="T258"><text:s text:c="4"/>23.ožujka 2021. <text:s text:c="3"/>11:55</text:span></text:p>
      <text:p text:style-name="P259">Poštovana gospođo Elvira,</text:p>
      <text:p text:style-name="P260"/>
      <text:p text:style-name="P261">Slažem se s predloženim dnevnim redom kao i redom očitovanja.</text:p>
      <text:p text:style-name="P262">Potvrđujem po svim točkama dnevnog reda.<text:s/></text:p>
      <text:p text:style-name="P263"/>
      <text:p text:style-name="P264">Hvala</text:p>
      <text:p text:style-name="P265">Lp</text:p>
      <text:p text:style-name="P266"/>
      <text:p text:style-name="Normal"><text:span text:style-name="T267">Luka</text:span><text:span text:style-name="T268"><text:s/></text:span><text:span text:style-name="T269"><text:s/></text:span><text:span text:style-name="T270">Majcen</text:span></text:p>
      <text:p text:style-name="Normal"><text:span text:style-name="T271">3.</text:span><text:span text:style-name="T272"><text:s/></text:span><text:span text:style-name="T273">Mile Pa</text:span><text:span text:style-name="T274">vlica <text:s/></text:span><text:a xlink:href="mailto:Mile.Pavlica@valamar.com" office:target-frame-name="_top" xlink:show="replace"><text:span text:style-name="T275">Mile.Pavlica@valamar.com</text:span></text:a><text:span text:style-name="T276"><text:s text:c="2"/>23.ožujka 2021. <text:s text:c="2"/>12:59</text:span></text:p>
      <text:p text:style-name="P277">Poštovani,</text:p>
      <text:p text:style-name="P278"/>
      <text:p text:style-name="P279">Slažem se sa dnevnim redom te glasam ZA po svim točkama istog.</text:p>
      <text:p text:style-name="P280"/>
      <text:p text:style-name="P281">S poštovanjem,</text:p>
      <text:p text:style-name="P282"><text:span text:style-name="T283">Mile Pavlica</text:span><text:span text:style-name="T284">, Valamar Riviera d.d.</text:span></text:p>
      <text:p text:style-name="Normal"><text:span text:style-name="T285">4.</text:span><text:span text:style-name="T286"><text:s/></text:span><text:a xlink:href="mailto:ivan.loncar@hotelikrk.hr" office:target-frame-name="_top" xlink:show="replace"><text:span text:style-name="T287">ivan.loncar@hotelikrk.hr</text:span></text:a><text:span text:style-name="T288"><text:s text:c="4"/>23.ožujka 2021. <text:s text:c="2"/>13:07</text:span></text:p>
      <text:p text:style-name="P289">Draga Elvira,</text:p>
      <text:p text:style-name="P290"/>
      <text:p text:style-name="P291">Zahvaljujem se na materijalima kao i na predloženom dnevnom radu na kojeg nemam primjedbi.</text:p>
      <text:p text:style-name="P292"/>
      <text:p text:style-name="P293">Suglasan s svim točkama dnevnog reda i glasam „ZA“.</text:p>
      <text:p text:style-name="P294"/>
      <text:p text:style-name="P295">Srdačan pozdrav,</text:p>
      <text:p text:style-name="P296"/>
      <text:p text:style-name="P297">Ivan<text:s/>Lončar</text:p>
      <text:p text:style-name="P298"/>
      <text:p text:style-name="P299"><text:span text:style-name="T300">5.</text:span><text:span text:style-name="T301"><text:s/>Depope <text:s/></text:span><text:a xlink:href="mailto:depope@depope.hr" office:target-frame-name="_top" xlink:show="replace"><text:span text:style-name="T302">depope@depope.hr</text:span></text:a><text:span text:style-name="T303"><text:s text:c="2"/>22.ožujka 2021. <text:s text:c="2"/>15:39</text:span></text:p>
      <text:p text:style-name="P304"><text:span text:style-name="T305">Poštovani ,</text:span></text:p>
      <text:p text:style-name="P306">ovime potvrđujem da sam suglasna sa dnevnim redom 3. e-sjednice Skupštine TZ otoka Krka te sa svim izvješćima i Odlukom o izvršenju .</text:p>
      <text:p text:style-name="P307">S poštovanjem,<text:s/><text:s text:c="4"/>Vesna Depope</text:p>
      <text:p text:style-name="P308"><text:span text:style-name="T309">6</text:span><text:span text:style-name="T310">.<text:s/></text:span><text:span text:style-name="T311">Sil</text:span><text:span text:style-name="T312">oturist <text:s text:c="3"/></text:span><text:a xlink:href="mailto:siloturist@ri.t-com.hr" office:target-frame-name="_top" xlink:show="replace"><text:span text:style-name="T313">siloturist@ri.t-com.hr</text:span></text:a><text:span text:style-name="T314"><text:s text:c="2"/>22.ožujka 2021. <text:s text:c="2"/>18:47</text:span></text:p>
      <text:p text:style-name="P315"><text:span text:style-name="T316">Poštovani,</text:span></text:p>
      <text:p text:style-name="P317">Prihvaćam dnevni red i glasam ZA za sve točke dnevnog reda</text:p>
      <text:p text:style-name="P318">za koji se glasuje.</text:p>
      <text:p text:style-name="P319">Srdačan pozdrav</text:p>
      <text:p text:style-name="P320"><text:span text:style-name="T321">Dragan Brnić</text:span></text:p>
      <text:p text:style-name="P322"><text:span text:style-name="T323">7.</text:span><text:span text:style-name="T324"><text:s/></text:span><text:span text:style-name="T325">Domagoj Tri</text:span><text:span text:style-name="T326">vić <text:s text:c="3"/></text:span><text:a xlink:href="mailto:Domagoj.Trivic@aminess.com" office:target-frame-name="_top" xlink:show="replace"><text:span text:style-name="T327">Domagoj.Trivic@aminess.com</text:span></text:a><text:span text:style-name="T328"><text:s text:c="2"/>22.ožujka 2021. <text:s/>15:42</text:span></text:p>
      <text:p text:style-name="P329">Poštovana,</text:p>
      <text:p text:style-name="P330"/>
      <text:p text:style-name="P331">Suglasan sam sa predloženim dnevnim redom.</text:p>
      <text:p text:style-name="P332"/>
      <text:p text:style-name="P333">Lp,</text:p>
      <text:p text:style-name="P334">Domagoj Trivić</text:p>
      <text:p text:style-name="P335"><text:span text:style-name="T336">8</text:span><text:span text:style-name="T337">.<text:s/></text:span><text:span text:style-name="T338">Zlatko<text:s/></text:span><text:span text:style-name="T339">Dorčić <text:s text:c="2"/></text:span><text:a xlink:href="mailto:zlatko.dorcic@gmail.com" office:target-frame-name="_top" xlink:show="replace"><text:span text:style-name="T340">zlatko.dorcic@gmail.com</text:span></text:a><text:span text:style-name="T341"><text:s text:c="2"/>22.ožujka 2021. <text:s text:c="2"/>16:39</text:span></text:p>
      <text:p text:style-name="P342">Poštovana Elvira</text:p>
      <text:p text:style-name="P343">Suglasan sam sa dnevnim redom te glasam ZA po svim točkama istog.</text:p>
      <text:p text:style-name="P344"/>
      <text:p text:style-name="P345">S poštovanjem, </text:p>
      <text:p text:style-name="P346">Zlatko Dorčić, Forza Baška doo<text:line-break/></text:p>
      <text:p text:style-name="P347"><text:span text:style-name="T348">9.</text:span><text:span text:style-name="T349"><text:s/></text:span><text:span text:style-name="T350">Deni Brace</text:span><text:span text:style-name="T351">ra Malinska <text:s text:c="2"/></text:span><text:a xlink:href="mailto:bracera9@gmail.com" office:target-frame-name="_top" xlink:show="replace"><text:span text:style-name="T352">bracera9@gmail.com</text:span></text:a><text:span text:style-name="T353"><text:s text:c="2"/>22.ožujka 2021. <text:s text:c="2"/>16:58</text:span></text:p>
      <text:p text:style-name="P354"/>
      <text:p text:style-name="P355">Poštovani,</text:p>
      <text:p text:style-name="P356"><text:span text:style-name="T357">Potvrđujem</text:span><text:span text:style-name="T358"><text:s/>da se slažem s predloženim dnevnim</text:span></text:p>
      <text:p text:style-name="P359">redom kao i redom očitovanja i potvrde po svim točkama dnevnog reda.</text:p>
      <text:soft-page-break/>
      <text:p text:style-name="P360"><text:span text:style-name="T361">1. Izbor radnih tijela - Zapisničara – predlaže se gđa. Elvira Petrov, - Ovjerovitelji zapisnika ( 2 člana) – predlaže se gđa. Nikolina Kovačević, gosp. Boris Mrakovčić       </text:span><text:span text:style-name="T362">SLAŽEM SE </text:span></text:p>
      <text:p text:style-name="P363">2. Usvajanje zapisnika sa 2. e-sjednice Skupštine TZ otoka Krka,                           <text:s/>                   <text:s/> SLAŽEM SE <text:s/></text:p>
      <text:p text:style-name="P364">3. Osnivanje Poslovnog odbora - koji će provoditi nadzor turističke zajednice ( umjesto nadzornog odbora) a prema članku 33. Statuta TZ otoka Krka   <text:s/><text:s/>SLAŽEM SE <text:s/></text:p>
      <text:p text:style-name="P365">4. Usvajanje Pravilnika o radu Poslovnog odbora TZ otoka Krka                                     <text:s/>                     <text:s/>SLAŽEM SE <text:s/></text:p>
      <text:p text:style-name="P366">5. Imenovanje radnog tijela Poslovnog odbora, predsjednika, zamjenika i člana Poslovnog odbora                                                                                                               SLAŽEM SE <text:s/></text:p>
      <text:p text:style-name="P367">6. Izvješće direktorice Ureda o izvršenju Programa rada i Financijskog plana TZ otoka Krka za razdoblje siječanj – prosinac 2020.g.                                                         SLAŽEM SE <text:s/></text:p>
      <text:p text:style-name="P368">7. Izvješće o radu Turističkog vijeća TZ otoka Krka za 2020.g.                                   <text:s/>                 <text:s/><text:s/>SLAŽEM SE <text:s/></text:p>
      <text:p text:style-name="P369">8. Izvještaj Poslovnog odbora o obavljenom nadzoru vođenja turističke zajednice Materijalnog i Financijskog poslovanja i raspolaganja sredstvima turističke zajednice   SLAŽEM SE <text:s/></text:p>
      <text:p text:style-name="P370">9. Odluka o izvršenju Financijskog plana TZ otoka Krka za 2020.g.                                                               <text:s/>             SLAŽEM SE <text:s/></text:p>
      <text:p text:style-name="P371"/>
      <text:p text:style-name="P372">Lipi pozdrav, </text:p>
      <text:p text:style-name="P373">Danijel Šabalja</text:p>
      <text:p text:style-name="P374"><text:span text:style-name="T375">10.<text:s/></text:span><text:span text:style-name="T376"><text:s/></text:span><text:span text:style-name="T377">Mauro J</text:span><text:span text:style-name="T378">ustić <text:s text:c="2"/></text:span><text:a xlink:href="mailto:Mauro.Justic@aminess.com" office:target-frame-name="_top" xlink:show="replace"><text:span text:style-name="T379">Mauro.Justic@aminess.com</text:span></text:a><text:span text:style-name="T380"><text:s text:c="2"/>22.ožujka 2021. <text:s text:c="2"/>17:34</text:span></text:p>
      <text:p text:style-name="P381">Poštovana,</text:p>
      <text:p text:style-name="P382"/>
      <text:p text:style-name="P383">Prihvaćam predloženi dnevni red i glasam 'ZA' po svim točkama dnevnog reda.</text:p>
      <text:p text:style-name="P384"/>
      <text:p text:style-name="P385">Lijepi pozdrav</text:p>
      <text:p text:style-name="P386">Mauro Justić</text:p>
      <text:p text:style-name="P387"><text:span text:style-name="T388">11.</text:span><text:span text:style-name="T389"><text:s/></text:span><text:span text:style-name="T390">dean milo</text:span><text:span text:style-name="T391">hnic <text:s text:c="2"/></text:span><text:a xlink:href="mailto:dean.milohnic@hotmail.com" office:target-frame-name="_top" xlink:show="replace"><text:span text:style-name="T392">dean.milohnic@hotmail.com</text:span></text:a><text:span text:style-name="T393"><text:s text:c="3"/>22.ožujka 2021. <text:s text:c="2"/>18:39</text:span></text:p>
      <text:p text:style-name="P394">Poštovana Elvira!</text:p>
      <text:p text:style-name="P395">Slažem se s dnevnim redom 3. sjednice TZ otoka Krka i glasam ZA po svim točkama dnevnog reda.</text:p>
      <text:p text:style-name="P396">Srdačan pozdrav!</text:p>
      <text:p text:style-name="P397">Dean Milohnić</text:p>
      <text:p text:style-name="P398"><text:span text:style-name="T399">12.</text:span><text:span text:style-name="T400"><text:s/></text:span><text:span text:style-name="T401">Hot</text:span><text:span text:style-name="T402">el Pinia <text:s text:c="3"/></text:span><text:a xlink:href="mailto:hotel.pinia@gmail.com" office:target-frame-name="_top" xlink:show="replace"><text:span text:style-name="T403">hotel.pinia@gmail.com</text:span></text:a><text:span text:style-name="T404"><text:s text:c="3"/>22.ožujka 2021. <text:s text:c="2"/>20:33</text:span></text:p>
      <text:p text:style-name="P405">Poštovani,</text:p>
      <text:p text:style-name="P406"/>
      <text:p text:style-name="P407">Slažem se sa predloženim dnevnim redom sjednice, sa izborom 3 člana poslovnog odbora i sa redom očitovanja po svim točkama dnevnog reda.</text:p>
      <text:p text:style-name="P408"/>
      <text:soft-page-break/>
      <text:p text:style-name="P409">Lp<text:s text:c="6"/>Ivica Turčić</text:p>
      <text:p text:style-name="P410"><text:span text:style-name="T411">13.</text:span><text:span text:style-name="T412"><text:s/></text:span><text:span text:style-name="T413"><text:s/></text:span><text:a xlink:href="mailto:boris@camp-bor.hr" office:target-frame-name="_top" xlink:show="replace"><text:span text:style-name="T414">boris@camp-bor.hr</text:span></text:a><text:span text:style-name="T415"><text:s text:c="2"/>23.ožujka 2021. <text:s text:c="2"/>7:35</text:span></text:p>
      <text:p text:style-name="P416"><text:span text:style-name="T417">Poštovani,</text:span></text:p>
      <text:p text:style-name="P418"/>
      <text:p text:style-name="P419">Suglasan sam sa dnevnim redom 3. sjednicom Skupštine TZ otoka Krka.</text:p>
      <text:p text:style-name="P420"/>
      <text:p text:style-name="P421">Glasam ZA  po svim točkama dnevnog reda.</text:p>
      <text:p text:style-name="P422"/>
      <text:p text:style-name="P423">Srdačan pozdrav</text:p>
      <text:p text:style-name="P424">Boris Mrakovčić</text:p>
      <text:p text:style-name="P425"/>
      <text:p text:style-name="P426"><text:span text:style-name="T427">Boris Mrakovčić</text:span><text:span text:style-name="T428"><text:line-break/></text:span></text:p>
      <text:p text:style-name="P429"><text:span text:style-name="T430">14.</text:span><text:span text:style-name="T431"><text:s/></text:span><text:a xlink:href="mailto:Magdalena.SupanBudimilic@valamar.com" office:target-frame-name="_top" xlink:show="replace"><text:span text:style-name="T432">Magdalena.SupanBudimilic@valamar.com</text:span></text:a><text:span text:style-name="T433"><text:s text:c="2"/>23.0žujka 2021. <text:s text:c="2"/>9:01</text:span></text:p>
      <text:p text:style-name="P434">Poštovana,</text:p>
      <text:p text:style-name="P435"/>
      <text:p text:style-name="P436">Slažem se s predloženim Dnevnim redom 3 sjednice Skupštine TZ otoka Krka i glasam ZA po svim točkama Dnevnog reda,</text:p>
      <text:p text:style-name="P437"/>
      <text:p text:style-name="P438">lp</text:p>
      <text:p text:style-name="P439"/>
      <text:p text:style-name="P440"><text:span text:style-name="T441">Magdalena Supan Budimilić</text:span><text:span text:style-name="T442">, Valamar Riviera d.d.</text:span></text:p>
      <text:p text:style-name="P443"><text:span text:style-name="T444">15</text:span><text:span text:style-name="T445">.<text:s/></text:span><text:span text:style-name="T446">Sanjin Ba</text:span><text:span text:style-name="T447">rbalić <text:s/></text:span><text:a xlink:href="mailto:sanjin@kamp-glavotok.hr" office:target-frame-name="_top" xlink:show="replace"><text:span text:style-name="T448">sanjin@kamp-glavotok.hr</text:span></text:a><text:span text:style-name="T449"><text:s text:c="2"/>23.ožujka 2021. <text:s text:c="2"/>8:53</text:span></text:p>
      <text:p text:style-name="P450">Poštovana</text:p>
      <text:p text:style-name="P451">Suglasan sam sa svim točkama<text:s/>dnevnog reda predloženih za 3.sjednicu skupštine TZ otoka Krka</text:p>
      <text:p text:style-name="P452">Lp</text:p>
      <text:p text:style-name="P453">Sanjin Barbalić</text:p>
      <text:p text:style-name="P454"/>
      <text:p text:style-name="P455"><text:span text:style-name="T456">16.</text:span><text:span text:style-name="T457"><text:s/></text:span><text:span text:style-name="T458">Indira Justinic <text:s/></text:span><text:a xlink:href="mailto:indira.justinic@falkensteiner.com" office:target-frame-name="_top" xlink:show="replace"><text:span text:style-name="T459">indira.justinic@falkensteiner.com</text:span></text:a><text:span text:style-name="T460"><text:s text:c="2"/>22.ožujka 2021. <text:s text:c="2"/>11:14</text:span></text:p>
      <text:p text:style-name="P461"/>
      <text:p text:style-name="P462">Poštovane,</text:p>
      <text:p text:style-name="P463"/>
      <text:p text:style-name="P464"><text:span text:style-name="T465">Ovim putem potvrđujem da sam primila materijal za 3. e-sjednicu Skupštine TZ otoka Krka i da<text:s/></text:span><text:span text:style-name="T466">se slažem sa predloženim dnevnim redom</text:span><text:span text:style-name="T467">.</text:span></text:p>
      <text:p text:style-name="P468"/>
      <text:p text:style-name="P469"><text:span text:style-name="T470">Ujedno<text:s/></text:span><text:span text:style-name="T471">potvrđujem da sam suglasna sa:</text:span></text:p>
      <text:p text:style-name="P472"/>
      <text:list text:style-name="LFO43">
        <text:list-item text:start-value="1">
          <text:p text:style-name="P473">Izbor radnih tijela Zapisničara – predlaže se gđa. Elvira Petrov, Ovjerovitelji zapisnika (2 člana) – predlaže se gđa. Nikolina Kovačević, gosp. Boris Mrakovčić<text:s/></text:p>
        </text:list-item>
      </text:list>
      <text:list text:style-name="LFO43" text:continue-numbering="true">
        <text:list-item>
          <text:p text:style-name="P474">Usvajanje zapisnika sa 2. e-sjednice Skupštine TZ otoka Krka,<text:s/></text:p>
        </text:list-item>
      </text:list>
      <text:list text:style-name="LFO43" text:continue-numbering="true">
        <text:list-item>
          <text:p text:style-name="P475">Osnivanje Poslovnog odbora - koji će provoditi nadzor turističke zajednice (umjesto nadzornog odbora) a prema članku 33. Statuta TZ otoka Krka<text:s/></text:p>
        </text:list-item>
      </text:list>
      <text:list text:style-name="LFO43" text:continue-numbering="true">
        <text:list-item>
          <text:p text:style-name="P476">Usvajanje Pravilnika o radu Poslovnog odbora TZ otoka Krka<text:s/></text:p>
        </text:list-item>
      </text:list>
      <text:list text:style-name="LFO43" text:continue-numbering="true">
        <text:list-item>
          <text:p text:style-name="P477">Imenovanje radnog tijela Poslovnog odbora, predsjednika, zamjenika i člana Poslovnog odbora<text:s/></text:p>
        </text:list-item>
      </text:list>
      <text:soft-page-break/>
      <text:list text:style-name="LFO43" text:continue-numbering="true">
        <text:list-item>
          <text:p text:style-name="P478">Izvješće direktorice Ureda o izvršenju Programa rada i Financijskog plana TZ otoka Krka za razdoblje siječanj – prosinac 2020.g.<text:s/></text:p>
        </text:list-item>
      </text:list>
      <text:list text:style-name="LFO43" text:continue-numbering="true">
        <text:list-item>
          <text:p text:style-name="P479">Izvješće o radu Turističkog vijeća TZ otoka Krka za 2020.g.<text:s/></text:p>
        </text:list-item>
      </text:list>
      <text:list text:style-name="LFO43" text:continue-numbering="true">
        <text:list-item>
          <text:p text:style-name="P480">Izvještaj Poslovnog odbora o obavljenom nadzoru vođenja turističke zajednice Materijalnog i Financijskog poslovanja i raspolaganja sredstvima turističke zajednice<text:s/></text:p>
        </text:list-item>
      </text:list>
      <text:list text:style-name="LFO43" text:continue-numbering="true">
        <text:list-item>
          <text:p text:style-name="P481">Odluka o izvršenju Financijskog plana TZ otoka Krka za 2020.g.<text:s/></text:p>
        </text:list-item>
      </text:list>
      <text:p text:style-name="P482"/>
      <text:p text:style-name="P483">Za sve informacije stojim na raspolaganju.</text:p>
      <text:p text:style-name="P484"/>
      <text:p text:style-name="P485">Srdačan pozdrav,</text:p>
      <text:p text:style-name="P486"/>
      <text:p text:style-name="P487"><text:span text:style-name="T488">Indira Justinic</text:span></text:p>
      <text:p text:style-name="P489"><text:span text:style-name="T490">17.</text:span><text:span text:style-name="T491"><text:s/></text:span><text:span text:style-name="T492">Zoran Mor</text:span><text:span text:style-name="T493">ožin <text:s/></text:span><text:a xlink:href="mailto:Zoran.Morozin@valamar.com" office:target-frame-name="_top" xlink:show="replace"><text:span text:style-name="T494">Zoran.Morozin@valamar.com</text:span></text:a><text:span text:style-name="T495"><text:s text:c="4"/>22.ožujka 2021. <text:s text:c="3"/>10:41</text:span></text:p>
      <text:p text:style-name="P496">Poštovana Elvira,<text:s/></text:p>
      <text:p text:style-name="P497"/>
      <text:p text:style-name="P498">Nastavno na poziv za 3 e-sjednicu skupstine  ; ovim putem javljam da sam suglasan tj. glasam “ZA” po svih 9 predloženih točaka dnevnog reda Skupstine TZ otoka Krka.<text:s/></text:p>
      <text:p text:style-name="P499"/>
      <text:p text:style-name="P500">Lijepi pozdrav ,<text:s/></text:p>
      <text:p text:style-name="P501"/>
      <text:p text:style-name="P502"><text:span text:style-name="T503">Zoran Morožin</text:span><text:span text:style-name="T504"><text:line-break/></text:span></text:p>
      <text:p text:style-name="P505"><text:span text:style-name="T506">18.</text:span><text:span text:style-name="T507"><text:s/></text:span><text:span text:style-name="T508">Splendido Baska - To</text:span><text:span text:style-name="T509">urist Agency<text:s/></text:span><text:a xlink:href="mailto:info@splendido.hr" office:target-frame-name="_top" xlink:show="replace"><text:span text:style-name="T510">info@splendido.hr</text:span></text:a><text:span text:style-name="T511"><text:s text:c="2"/>22.ožujka 2021. <text:s/>10:31</text:span></text:p>
      <text:p text:style-name="StandardWeb">Poštovani</text:p>
      <text:p text:style-name="StandardWeb">Slažem se s dnevnim redom i glasam ZA sve točke<text:s/><text:span text:style-name="T512">3 e-sjednice Skupštine TZ otoka Krka.</text:span></text:p>
      <text:p text:style-name="StandardWeb">Lijepi pozdrav<text:line-break/>Andrej Valčić</text:p>
      <text:p text:style-name="P513"><text:span text:style-name="T514">19.</text:span><text:span text:style-name="T515"><text:s/></text:span><text:span text:style-name="T516">Iris Leleković<text:s/></text:span><text:span text:style-name="T517"><text:s/></text:span><text:a xlink:href="mailto:iris.lelekovic@marina-punat.hr" office:target-frame-name="_top" xlink:show="replace"><text:span text:style-name="T518">iris.lelekovic@marina-punat.hr</text:span></text:a><text:span text:style-name="T519"><text:s text:c="3"/>22.ožujka 2021. <text:s/>8:25</text:span></text:p>
      <text:p text:style-name="P520">Poštovana,</text:p>
      <text:p text:style-name="P521"/>
      <text:p text:style-name="P522">slažem se s predloženim dnevnim redom 3 e-sjednice Skupštine TZ otoka Krka.<text:s/></text:p>
      <text:p text:style-name="P523"/>
      <text:p text:style-name="P524">Ovime šaljem i moje očitovanje po navedenim točkama dnevnog reda:</text:p>
      <text:p text:style-name="P525"/>
      <text:p text:style-name="P526">1. Izbor radnih tijela - PRIHVAĆAM</text:p>
      <text:p text:style-name="P527">- Zapisničara – predlaže se gđa. Elvira Petrov</text:p>
      <text:p text:style-name="P528">- Ovjerovitelji zapisnika ( 2 člana) – predlaže se  gđa. Nikolina Kovačević, gosp. Boris Mrakovčić <text:s/>­</text:p>
      <text:p text:style-name="P529">2. Usvajanje zapisnika sa 2. e-sjednice Skupštine TZ otoka Krka, - PRIHVAĆAM</text:p>
      <text:p text:style-name="P530">3. Osnivanje Poslovnog odbora - koji će provoditi nadzor turističke zajednice ( umjesto nadzornog odbora) a prema članku 33. Statuta TZ otoka Krka - PRIHVAĆAM</text:p>
      <text:p text:style-name="P531">4. Usvajanje Pravilnika o radu Poslovnog odbora TZ otoka Krka - PRIHVAĆAM</text:p>
      <text:p text:style-name="P532">5. Imenovanje radnog tijela Poslovnog odbora, predsjednika, zamjenika i člana Poslovnog odbora  - PRIHVAĆAM</text:p>
      <text:soft-page-break/>
      <text:p text:style-name="P533">6. Izvješće direktorice Ureda o izvršenju Programa rada i Financijskog plana TZ otoka Krka za razdoblje siječanj – prosinac 2020.g. - PRIHVAĆAM</text:p>
      <text:p text:style-name="P534">7. Izvješće o radu Turističkog vijeća TZ otoka Krka za 2020.g. - PRIHVAĆAM</text:p>
      <text:p text:style-name="P535">8. Izvještaj Poslovnog odbora o obavljenom nadzoru vođenja turističke zajednice Materijalnog i Financijskog  poslovanja i raspolaganja sredstvima turističke zajednice - PRIHVAĆAM</text:p>
      <text:p text:style-name="P536">9. Odluka o izvršenju Financijskog plana TZ otoka Krka za 2020.g. – PRIHVAĆAM</text:p>
      <text:p text:style-name="P537"/>
      <text:p text:style-name="P538"/>
      <text:p text:style-name="P539"><text:span text:style-name="T540">Srdačan pozdrav</text:span><text:span text:style-name="T541"><text:s text:c="19"/></text:span><text:span text:style-name="T542">Iris Lelekovic</text:span></text:p>
      <text:p text:style-name="P543"/>
      <text:p text:style-name="P544"><text:span text:style-name="T545">20.</text:span><text:s/><text:a xlink:href="mailto:nediljko.vucetic@hotelmalin.com" office:target-frame-name="_top" xlink:show="replace"><text:span text:style-name="T546">nediljko.vucetic@hotelmalin.com</text:span></text:a><text:span text:style-name="T547"><text:s text:c="4"/>20.ožujka 2021. <text:s/>12:20</text:span></text:p>
      <text:p text:style-name="P548"/>
      <text:p text:style-name="P549"><text:span text:style-name="T550">Poštovana Elvira,</text:span></text:p>
      <text:p text:style-name="P551">U nastavku dostavljam očitovanja po točkama dnevnoga reda:</text:p>
      <text:p text:style-name="P552">SLAŽEM SE SA PREDLOŽENIM DNEVNIM REDOM</text:p>
      <text:list text:style-name="LFO5">
        <text:list-item text:start-value="1">
          <text:p text:style-name="P553"><text:span text:style-name="T554">Izbor radnih tijela –<text:s/></text:span><text:span text:style-name="T555">SLAŽEM SE SA PRIJEDLOZIMA</text:span></text:p>
        </text:list-item>
      </text:list>
      <text:list text:style-name="LFO44" text:continue-numbering="true">
        <text:list-item>
          <text:p text:style-name="P556">Zapisničar – predlaže se gđa. Elvira Petrov</text:p>
        </text:list-item>
        <text:list-item>
          <text:p text:style-name="P557">Ovjerovitelji zapisnika (2 člana) – predlaže se gđa. Nikolina Kovačević i gosp. Boris Mrakovčić</text:p>
        </text:list-item>
      </text:list>
      <text:list text:style-name="LFO5" text:continue-numbering="true">
        <text:list-item>
          <text:p text:style-name="P558"><text:span text:style-name="T559">Usvajanje zapisnika sa 2. e-sjednice Skupštine TZ otoka Krka –<text:s/></text:span><text:span text:style-name="T560">ZAPISNIK PRIHVAĆAM U CIJELOSTI</text:span></text:p>
        </text:list-item>
      </text:list>
      <text:list text:style-name="LFO5" text:continue-numbering="true">
        <text:list-item>
          <text:p text:style-name="P561"><text:span text:style-name="T562">Osnivanje Poslovnog odbora koji će provoditi nadzor turističke zajednice (umjesto Nadzornog odbora) a prema članku 33. Statuta TZ otoka Krka –<text:s/></text:span><text:span text:style-name="T563">PRIHVAĆAM U CIJELOSTI</text:span></text:p>
        </text:list-item>
      </text:list>
      <text:list text:style-name="LFO5" text:continue-numbering="true">
        <text:list-item>
          <text:p text:style-name="P564"><text:span text:style-name="T565">Usvajanje Pravilnika o radu Poslovnog odbora TZ otoka Krka –<text:s/></text:span><text:span text:style-name="T566">PRAVILNIK PRIHVAĆAM U CIJELOSTI</text:span></text:p>
        </text:list-item>
      </text:list>
      <text:list text:style-name="LFO5" text:continue-numbering="true">
        <text:list-item>
          <text:p text:style-name="P567"><text:span text:style-name="T568">Imenovanje radnog tijela Poslovnog odbora, predsjednika, zamjenika i člana Poslovnog odbora –<text:s/></text:span><text:span text:style-name="T569">PRIJEDLOG PRIHVAĆAM U CIJELOSTI</text:span></text:p>
        </text:list-item>
      </text:list>
      <text:list text:style-name="LFO5" text:continue-numbering="true">
        <text:list-item>
          <text:p text:style-name="P570"><text:span text:style-name="T571">Izvješće direktorice Ureda o izvršenju Programa rada i Financijskog plana TZ otoka Krka za razdoblje siječanj-prosinac 2020.g. –<text:s/></text:span><text:span text:style-name="T572">IZVJEŠĆE O IZVRŠENJU PRIHVAĆAM U CIJELOSTI</text:span></text:p>
        </text:list-item>
      </text:list>
      <text:list text:style-name="LFO5" text:continue-numbering="true">
        <text:list-item>
          <text:p text:style-name="P573"><text:span text:style-name="T574">Izvješće o radu Turističkog vijeća TZ otoka Krka za 2020.g. –<text:s/></text:span><text:span text:style-name="T575">IZVJEŠĆE O RADU PRIHVAĆAM U CIJELOSTI</text:span></text:p>
        </text:list-item>
      </text:list>
      <text:list text:style-name="LFO5" text:continue-numbering="true">
        <text:list-item>
          <text:p text:style-name="P576"><text:span text:style-name="T577">Izvještaj Poslovnog odbora o obavljenom nadzoru vođenja turističke zajednice Materijalnog i Financijskog poslovanja i raspolaganja sredstvima turističke zajednice –<text:s/></text:span><text:span text:style-name="T578">IZVJEŠĆE PRIHVAĆAM U CIJELOSTI</text:span></text:p>
        </text:list-item>
      </text:list>
      <text:list text:style-name="LFO5" text:continue-numbering="true">
        <text:list-item>
          <text:p text:style-name="P579"><text:span text:style-name="T580">Odluka o Izvršenju financijskog plana TZ otoka Krka za 2020.g. –<text:s/></text:span><text:span text:style-name="T581">ODLUKU PRIHVAĆAM U CIJELOSTI</text:span></text:p>
        </text:list-item>
      </text:list>
      <text:p text:style-name="P582"/>
      <text:p text:style-name="P583">Srdačan pozdrav,</text:p>
      <text:p text:style-name="P584"/>
      <text:p text:style-name="P585">Nediljko Vučetić</text:p>
      <text:p text:style-name="P586"/>
      <text:p text:style-name="P587"><text:span text:style-name="T588">21.</text:span><text:span text:style-name="T589"><text:s/></text:span><text:span text:style-name="T590">Nikolina Kov</text:span><text:span text:style-name="T591">ačević <text:s text:c="3"/></text:span><text:a xlink:href="mailto:nikolina.zeno@gmail.com" office:target-frame-name="_top" xlink:show="replace"><text:span text:style-name="T592">nikolina.zeno@gmail.com</text:span></text:a><text:span text:style-name="T593"><text:s text:c="3"/>19.ožujka 2021. <text:s/>10:09</text:span></text:p>
      <text:p text:style-name="P594"/>
      <text:p text:style-name="P595">Poštovana,</text:p>
      <text:p text:style-name="P596"/>
      <text:p text:style-name="P597">ovim putem slažem se sa predloženim dnevnim redom za 3. sjednicu Skupštine TZ otoka Krka, te potvrđujem sve točke dnevnog reda ( ukupno 9).</text:p>
      <text:p text:style-name="P598"/>
      <text:p text:style-name="P599">Srdačan pozdrav,</text:p>
      <text:p text:style-name="P600">Nikolina Kovačević</text:p>
      <text:p text:style-name="P601"/>
      <text:soft-page-break/>
      <text:p text:style-name="P602"><text:span text:style-name="T603">22.</text:span><text:span text:style-name="T604"><text:s/>Ivana Lesica <text:s text:c="3"/></text:span><text:a xlink:href="mailto:ivana.lesica@olivari-travel.com" office:target-frame-name="_top" xlink:show="replace"><text:span text:style-name="T605">ivana.lesica@olivari-travel.com</text:span></text:a><text:span text:style-name="T606"><text:s text:c="3"/>19.ožujka 2021. <text:s/>8:</text:span><text:span text:style-name="T607">43</text:span><text:span text:style-name="T608"><text:line-break/></text:span></text:p>
      <text:p text:style-name="P609">Poštovana Gđo. Petrov,</text:p>
      <text:p text:style-name="P610"/>
      <text:p text:style-name="P611">Slažem se s predloženim dnevnim redom i  svim točkama dnevnog reda.</text:p>
      <text:p text:style-name="P612"/>
      <text:p text:style-name="P613">Lp</text:p>
      <text:p text:style-name="P614">Ivana</text:p>
      <text:p text:style-name="P615"/>
      <text:p text:style-name="P616"><text:span text:style-name="T617">23.</text:span><text:span text:style-name="T618"><text:s text:c="2"/></text:span><text:span text:style-name="T619">Anamarija Maletić</text:span><text:span text:style-name="T620"><text:s text:c="4"/></text:span><text:a xlink:href="mailto:Anamarija.Maletic@aminess.com" office:target-frame-name="_top" xlink:show="replace"><text:span text:style-name="T621">Anamarija.Maletic@aminess.com</text:span></text:a><text:span text:style-name="T622"><text:s text:c="3"/>18.ožujka 2021. <text:s/>8:55</text:span></text:p>
      <text:p text:style-name="P623">Poštovana gospođo Elvira,</text:p>
      <text:p text:style-name="P624"/>
      <text:p text:style-name="P625">Sukladno dogovoru šaljem Vam potvrdu da se slažem s predloženim dnevnim redom kao i redom očitovanja i potvrde po svim točkama dnevnog reda.</text:p>
      <text:p text:style-name="P626"/>
      <text:p text:style-name="P627">Hvala i lijepi pozdrav,</text:p>
      <text:p text:style-name="P628"/>
      <text:p text:style-name="P629">Anamarija Maletić</text:p>
      <text:p text:style-name="P630"/>
      <text:p text:style-name="P631"/>
      <text:p text:style-name="P632"/>
      <text:p text:style-name="P633"/>
      <text:p text:style-name="P634"/>
      <text:p text:style-name="P635"/>
      <text:p text:style-name="P636"/>
      <text:p text:style-name="P637"/>
      <text:p text:style-name="P638"/>
      <text:p text:style-name="P6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-webkit-standard" svg:font-family="-webkit-standard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BezproredaChar" style:display-name="Bez proreda Char" style:family="text" style:parent-style-name="Zadanifontodlomka"/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style:font-name-asian="Calibri" style:font-name-complex="Times New Roman" fo:font-size="12pt" style:font-size-asian="12pt" style:font-size-complex="12pt" style:language-asian="hr" style:country-asian="H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Calibri" style:font-name-asian="Calibri" style:font-name-complex="Times New Roman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Calibri" style:font-name-asian="Calibri" style:font-name-complex="Times New Roman"/>
    </style:style>
    <style:style style:name="WW_CharLFO17LVL1" style:family="text">
      <style:text-properties style:font-name="Calibri" style:font-name-asian="Calibri" style:font-name-complex="Calibri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20LVL1" style:family="text">
      <style:text-properties style:font-name="Verdana" style:font-name-asian="Calibri" style:font-name-complex="Times New Roman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6LVL1" style:family="text">
      <style:text-properties style:font-name="Times New Roman" style:font-name-asian="Calibri" style:font-name-complex="Times New Roman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44LVL1" style:family="text">
      <style:text-properties style:font-name="Calibri" style:font-name-asian="Times New Roman" style:font-name-complex="Calibri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uristička zajednica otoka Krka</meta:initial-creator>
    <dc:creator>Idea Verum</dc:creator>
    <meta:creation-date>2024-07-30T13:26:00Z</meta:creation-date>
    <dc:date>2024-07-30T13:26:00Z</dc:date>
    <meta:print-date>2020-04-16T12:32:00Z</meta:print-date>
    <meta:template xlink:href="Normal.dotm" xlink:type="simple"/>
    <meta:editing-cycles>2</meta:editing-cycles>
    <meta:editing-duration>PT60S</meta:editing-duration>
    <meta:document-statistic meta:page-count="12" meta:paragraph-count="45" meta:word-count="3389" meta:character-count="22663" meta:row-count="160" meta:non-whitespace-character-count="19319"/>
  </office:meta>
</office:document-meta>
</file>