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4">
      <text:list-level-style-bullet text:level="1" text:style-name="WW_CharLFO4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9">
      <text:list-level-style-bullet text:level="1" text:style-name="WW_CharLFO4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Zadanifontodlomka" style:family="text">
      <style:text-properties style:language-asian="hr" style:country-asian="HR"/>
    </style:style>
    <style:style style:name="P3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4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5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6" style:parent-style-name="Normal" style:family="paragraph">
      <style:text-properties style:font-name="Times New Roman" style:font-name-complex="Times New Roman"/>
    </style:style>
    <style:style style:name="P7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8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9" style:parent-style-name="Normal" style:family="paragraph">
      <style:paragraph-properties fo:text-align="justify"/>
      <style:text-properties style:font-name="Times New Roman" style:font-name-complex="Times New Roman"/>
    </style:style>
    <style:style style:name="P10" style:parent-style-name="Normal" style:family="paragraph">
      <style:paragraph-properties fo:text-align="justify"/>
    </style:style>
    <style:style style:name="T11" style:parent-style-name="Zadanifontodlomka" style:family="text">
      <style:text-properties style:font-name="Times New Roman" style:font-name-complex="Times New Roman"/>
    </style:style>
    <style:style style:name="T12" style:parent-style-name="Zadanifontodlomka" style:family="text">
      <style:text-properties style:font-name="Times New Roman" style:font-name-complex="Times New Roman"/>
    </style:style>
    <style:style style:name="T13" style:parent-style-name="Zadanifontodlomka" style:family="text">
      <style:text-properties style:font-name="Times New Roman" style:font-name-complex="Times New Roman"/>
    </style:style>
    <style:style style:name="T14" style:parent-style-name="Zadanifontodlomka" style:family="text">
      <style:text-properties style:font-name="Times New Roman" style:font-name-complex="Times New Roman"/>
    </style:style>
    <style:style style:name="T15" style:parent-style-name="Zadanifontodlomka" style:family="text">
      <style:text-properties style:font-name="Times New Roman" style:font-name-complex="Times New Roman"/>
    </style:style>
    <style:style style:name="T16" style:parent-style-name="Zadanifontodlomka" style:family="text">
      <style:text-properties style:font-name="Times New Roman" style:font-name-complex="Times New Roman"/>
    </style:style>
    <style:style style:name="T17" style:parent-style-name="Zadanifontodlomka" style:family="text">
      <style:text-properties style:font-name="Times New Roman" style:font-name-complex="Times New Roman"/>
    </style:style>
    <style:style style:name="T18" style:parent-style-name="Zadanifontodlomka" style:family="text">
      <style:text-properties style:font-name="Times New Roman" style:font-name-complex="Times New Roman"/>
    </style:style>
    <style:style style:name="T19" style:parent-style-name="Zadanifontodlomka" style:family="text">
      <style:text-properties style:font-name="Times New Roman" style:font-name-complex="Times New Roman"/>
    </style:style>
    <style:style style:name="T20" style:parent-style-name="Zadanifontodlomka" style:family="text">
      <style:text-properties style:font-name="Times New Roman" style:font-name-complex="Times New Roman"/>
    </style:style>
    <style:style style:name="T21" style:parent-style-name="Zadanifontodlomka" style:family="text">
      <style:text-properties style:font-name="Times New Roman" style:font-name-complex="Times New Roman"/>
    </style:style>
    <style:style style:name="T22" style:parent-style-name="Zadanifontodlomka" style:family="text">
      <style:text-properties style:font-name="Times New Roman" style:font-name-complex="Times New Roman"/>
    </style:style>
    <style:style style:name="T23" style:parent-style-name="Zadanifontodlomka" style:family="text">
      <style:text-properties style:font-name="Times New Roman" style:font-name-complex="Times New Roman"/>
    </style:style>
    <style:style style:name="T24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5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6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7" style:parent-style-name="Zadanifontodlomka" style:family="text">
      <style:text-properties style:font-name="Times New Roman" style:font-name-complex="Times New Roman"/>
    </style:style>
    <style:style style:name="T28" style:parent-style-name="Zadanifontodlomka" style:family="text">
      <style:text-properties style:font-name="Times New Roman" style:font-name-complex="Times New Roman"/>
    </style:style>
    <style:style style:name="P29" style:parent-style-name="Normal" style:family="paragraph">
      <style:paragraph-properties fo:text-align="justify"/>
      <style:text-properties style:font-name="Times New Roman" style:font-name-complex="Times New Roman"/>
    </style:style>
    <style:style style:name="P30" style:parent-style-name="Normal" style:family="paragraph">
      <style:paragraph-properties fo:text-align="justify"/>
    </style:style>
    <style:style style:name="T31" style:parent-style-name="Zadanifontodlomka" style:family="text">
      <style:text-properties style:font-name="Times New Roman" style:font-name-complex="Times New Roman"/>
    </style:style>
    <style:style style:name="T32" style:parent-style-name="Zadanifontodlomka" style:family="text">
      <style:text-properties style:font-name="Times New Roman" style:font-name-complex="Times New Roman" fo:font-weight="bold" style:font-weight-asian="bold"/>
    </style:style>
    <style:style style:name="P33" style:parent-style-name="Normal" style:family="paragraph">
      <style:paragraph-properties fo:margin-bottom="0in" style:line-height-at-least="0.166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4" style:parent-style-name="Normal" style:family="paragraph">
      <style:paragraph-properties fo:margin-bottom="0in" style:line-height-at-least="0.166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5" style:parent-style-name="Normal" style:family="paragraph">
      <style:paragraph-properties fo:margin-bottom="0in" style:line-height-at-least="0.166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6" style:parent-style-name="Normal" style:family="paragraph">
      <style:paragraph-properties fo:margin-bottom="0in" style:line-height-at-least="0.166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7" style:parent-style-name="Normal" style:family="paragraph">
      <style:paragraph-properties fo:margin-bottom="0in" style:line-height-at-least="0.1666in"/>
      <style:text-properties style:font-name="Times New Roman" style:font-name-asian="Calibri" style:font-name-complex="Times New Roman" fo:font-weight="bold" style:font-weight-asian="bold" style:font-weight-complex="bold"/>
    </style:style>
    <style:style style:name="P38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39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0" style:parent-style-name="Normal" style:family="paragraph">
      <style:paragraph-properties fo:text-align="justify" fo:margin-bottom="0in" style:line-height-at-least="0.1666in"/>
    </style:style>
    <style:style style:name="T41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P42" style:parent-style-name="Normal" style:family="paragraph">
      <style:paragraph-properties fo:text-align="justify" fo:margin-bottom="0in" style:line-height-at-least="0.1666in"/>
    </style:style>
    <style:style style:name="T43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P44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5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style:font-weight-complex="bold" fo:font-style="italic" style:font-style-asian="italic" style:font-style-complex="italic"/>
    </style:style>
    <style:style style:name="P46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style:font-weight-complex="bold" fo:font-style="italic" style:font-style-asian="italic" style:font-style-complex="italic"/>
    </style:style>
    <style:style style:name="P47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style:font-weight-complex="bold" fo:font-style="italic" style:font-style-asian="italic" style:font-style-complex="italic"/>
    </style:style>
    <style:style style:name="P4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/>
    </style:style>
    <style:style style:name="P49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P50" style:parent-style-name="Normal" style:family="paragraph">
      <style:paragraph-properties fo:text-align="justify"/>
      <style:text-properties style:font-name="Times New Roman" style:font-name-complex="Times New Roman"/>
    </style:style>
    <style:style style:name="P5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4" style:parent-style-name="Normal" style:family="paragraph">
      <style:paragraph-properties fo:text-align="justify"/>
      <style:text-properties style:font-name="Times New Roman" style:font-name-complex="Times New Roman"/>
    </style:style>
    <style:style style:name="P85" style:parent-style-name="Normal" style:family="paragraph">
      <style:paragraph-properties fo:text-align="justify"/>
      <style:text-properties style:font-name="Times New Roman" style:font-name-complex="Times New Roman"/>
    </style:style>
    <style:style style:name="P86" style:parent-style-name="Normal" style:family="paragraph">
      <style:paragraph-properties fo:margin-bottom="0in" fo:line-height="100%"/>
    </style:style>
    <style:style style:name="T87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88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89" style:parent-style-name="Zadanifontodlomka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90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1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92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93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94" style:parent-style-name="Normal" style:family="paragraph">
      <style:paragraph-properties fo:text-align="justify"/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95" style:parent-style-name="Normal" style:family="paragraph">
      <style:paragraph-properties fo:text-align="justify"/>
      <style:text-properties style:font-name="Times New Roman" style:font-name-complex="Times New Roman"/>
    </style:style>
    <style:style style:name="P96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97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98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99" style:parent-style-name="Normal" style:family="paragraph">
      <style:paragraph-properties fo:text-align="justify"/>
    </style:style>
    <style:style style:name="T100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01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2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3" style:parent-style-name="Normal" style:family="paragraph">
      <style:paragraph-properties fo:text-align="justify"/>
      <style:text-properties style:font-name="Times New Roman" style:font-name-complex="Times New Roman"/>
    </style:style>
    <style:style style:name="P104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105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106" style:parent-style-name="Normal" style:family="paragraph">
      <style:paragraph-properties fo:margin-bottom="0in" style:line-height-at-least="0.1666in"/>
    </style:style>
    <style:style style:name="T107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08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109" style:parent-style-name="Bezproreda" style:family="paragraph">
      <style:paragraph-properties fo:text-align="justify"/>
      <style:text-properties style:font-name="Times New Roman" style:font-name-asian="Calibri" style:font-name-complex="Times New Roman" fo:color="#2F5496"/>
    </style:style>
    <style:style style:name="P110" style:parent-style-name="Bezproreda" style:family="paragraph">
      <style:paragraph-properties fo:text-align="justify"/>
      <style:text-properties style:font-name="Times New Roman" style:font-name-asian="Calibri" style:font-name-complex="Times New Roman"/>
    </style:style>
    <style:style style:name="P111" style:parent-style-name="Bezproreda" style:family="paragraph">
      <style:text-properties style:font-name="Times New Roman" style:font-name-asian="Calibri" style:font-name-complex="Times New Roman"/>
    </style:style>
    <style:style style:name="P112" style:parent-style-name="Bezproreda" style:family="paragraph">
      <style:text-properties style:font-name="Times New Roman" style:font-name-asian="Calibri" style:font-name-complex="Times New Roman"/>
    </style:style>
    <style:style style:name="P113" style:parent-style-name="Bezproreda" style:family="paragraph">
      <style:paragraph-properties fo:text-align="justify"/>
      <style:text-properties style:font-name="Times New Roman" style:font-name-asian="Calibri" style:font-name-complex="Times New Roman"/>
    </style:style>
    <style:style style:name="P114" style:parent-style-name="Bezproreda" style:family="paragraph">
      <style:paragraph-properties fo:text-align="justify"/>
      <style:text-properties style:font-name="Times New Roman" style:font-name-asian="Calibri" style:font-name-complex="Times New Roman" fo:color="#2F5496"/>
    </style:style>
    <style:style style:name="P115" style:parent-style-name="Normal" style:family="paragraph">
      <style:paragraph-properties fo:text-align="justify"/>
      <style:text-properties style:font-name="Times New Roman" style:font-name-complex="Times New Roman"/>
    </style:style>
    <style:style style:name="P116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117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118" style:parent-style-name="Normal" style:family="paragraph">
      <style:paragraph-properties fo:margin-bottom="0in" style:line-height-at-least="0.1666in"/>
      <style:text-properties style:font-name="Times New Roman" style:font-name-complex="Times New Roman" fo:font-weight="bold" style:font-weight-asian="bold"/>
    </style:style>
    <style:style style:name="P119" style:parent-style-name="Normal" style:family="paragraph">
      <style:paragraph-properties fo:margin-bottom="0in" style:line-height-at-least="0.1666in"/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20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21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22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23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24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25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style-complex="italic"/>
    </style:style>
    <style:style style:name="P126" style:parent-style-name="Normal" style:family="paragraph">
      <style:paragraph-properties fo:text-align="justify"/>
    </style:style>
    <style:style style:name="T127" style:parent-style-name="Zadanifontodlomka" style:family="text">
      <style:text-properties style:font-name="Times New Roman" style:font-name-complex="Times New Roman" fo:font-weight="bold" style:font-weight-asian="bold" style:font-style-complex="italic"/>
    </style:style>
    <style:style style:name="P128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29" style:parent-style-name="Normal" style:family="paragraph">
      <style:paragraph-properties fo:margin-bottom="0in" fo:line-height="100%"/>
    </style:style>
    <style:style style:name="T130" style:parent-style-name="Zadanifontodlomka" style:family="text"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T131" style:parent-style-name="Zadanifontodlomka" style:family="text"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3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3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34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35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36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style-complex="italic"/>
    </style:style>
    <style:style style:name="P137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38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39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40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41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42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43" style:parent-style-name="Normal" style:family="paragraph">
      <style:paragraph-properties fo:margin-bottom="0in" fo:line-height="100%"/>
      <style:text-properties style:font-name="Times New Roman" style:font-name-complex="Times New Roman" style:font-weight-complex="bold" style:font-style-complex="italic"/>
    </style:style>
    <style:style style:name="P144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45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46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style-complex="italic"/>
    </style:style>
    <style:style style:name="P147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style:font-style-complex="italic"/>
    </style:style>
    <style:style style:name="P148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style:font-style-complex="italic"/>
    </style:style>
    <style:style style:name="P149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style:font-style-complex="italic"/>
    </style:style>
    <style:style style:name="P150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style:font-style-complex="italic"/>
    </style:style>
    <style:style style:name="P151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52" style:parent-style-name="Normal" style:family="paragraph">
      <style:paragraph-properties fo:text-align="justify" fo:margin-bottom="0in" fo:line-height="100%"/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153" style:parent-style-name="Normal" style:family="paragraph">
      <style:paragraph-properties fo:text-align="justify" fo:margin-bottom="0in" fo:line-height="100%"/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154" style:parent-style-name="Normal" style:family="paragraph">
      <style:paragraph-properties fo:text-align="justify" fo:margin-bottom="0in" fo:line-height="100%"/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155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 style:font-style-complex="italic"/>
    </style:style>
    <style:style style:name="P156" style:parent-style-name="Normal" style:family="paragraph">
      <style:paragraph-properties fo:text-align="justify"/>
      <style:text-properties style:font-name="Times New Roman" style:font-name-complex="Times New Roman"/>
    </style:style>
    <style:style style:name="P157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style-complex="italic"/>
    </style:style>
    <style:style style:name="P158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59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60" style:parent-style-name="Normal" style:family="paragraph">
      <style:paragraph-properties fo:text-align="justify"/>
    </style:style>
    <style:style style:name="T161" style:parent-style-name="Zadanifontodlomka" style:family="text">
      <style:text-properties style:font-name="Times New Roman" style:font-name-complex="Times New Roman" fo:font-weight="bold" style:font-weight-asian="bold" style:font-style-complex="italic"/>
    </style:style>
    <style:style style:name="T162" style:parent-style-name="Zadanifontodlomka" style:family="text">
      <style:text-properties style:font-name="Times New Roman" style:font-name-complex="Times New Roman"/>
    </style:style>
    <style:style style:name="T163" style:parent-style-name="Zadanifontodlomka" style:family="text">
      <style:text-properties style:font-name="Times New Roman" style:font-name-complex="Times New Roman" fo:font-weight="bold" style:font-weight-asian="bold"/>
    </style:style>
    <style:style style:name="T164" style:parent-style-name="Zadanifontodlomka" style:family="text">
      <style:text-properties style:font-name="Times New Roman" style:font-name-complex="Times New Roman"/>
    </style:style>
    <style:style style:name="T165" style:parent-style-name="Zadanifontodlomka" style:family="text">
      <style:text-properties style:font-name="Times New Roman" style:font-name-complex="Times New Roman"/>
    </style:style>
    <style:style style:name="T166" style:parent-style-name="Zadanifontodlomka" style:family="text">
      <style:text-properties style:font-name="Times New Roman" style:font-name-complex="Times New Roman"/>
    </style:style>
    <style:style style:name="T167" style:parent-style-name="Zadanifontodlomka" style:family="text">
      <style:text-properties style:font-name="Times New Roman" style:font-name-complex="Times New Roman" fo:font-weight="bold" style:font-weight-asian="bold"/>
    </style:style>
    <style:style style:name="T168" style:parent-style-name="Zadanifontodlomka" style:family="text">
      <style:text-properties style:font-name="Times New Roman" style:font-name-complex="Times New Roman" fo:font-weight="bold" style:font-weight-asian="bold"/>
    </style:style>
    <style:style style:name="T169" style:parent-style-name="Zadanifontodlomka" style:family="text">
      <style:text-properties style:font-name="Times New Roman" style:font-name-complex="Times New Roman" fo:font-weight="bold" style:font-weight-asian="bold"/>
    </style:style>
    <style:style style:name="P170" style:parent-style-name="Normal" style:family="paragraph">
      <style:paragraph-properties fo:text-align="justify"/>
      <style:text-properties style:font-name="Times New Roman" style:font-name-complex="Times New Roman"/>
    </style:style>
    <style:style style:name="P17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7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80" style:parent-style-name="Normal" style:family="paragraph">
      <style:paragraph-properties fo:text-align="justify"/>
      <style:text-properties style:font-name="Times New Roman" style:font-name-complex="Times New Roman"/>
    </style:style>
    <style:style style:name="P181" style:parent-style-name="Normal" style:family="paragraph">
      <style:paragraph-properties fo:text-align="justify"/>
      <style:text-properties style:font-name="Times New Roman" style:font-name-complex="Times New Roman"/>
    </style:style>
    <style:style style:name="P182" style:parent-style-name="Normal" style:family="paragraph">
      <style:paragraph-properties fo:text-align="justify"/>
      <style:text-properties style:font-name="Times New Roman" style:font-name-complex="Times New Roman"/>
    </style:style>
    <style:style style:name="P183" style:parent-style-name="Normal" style:family="paragraph">
      <style:paragraph-properties fo:text-align="justify"/>
    </style:style>
    <style:style style:name="T184" style:parent-style-name="Zadanifontodlomka" style:family="text">
      <style:text-properties style:font-name="Times New Roman" style:font-name-complex="Times New Roman"/>
    </style:style>
    <style:style style:name="T185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186" style:parent-style-name="Bezproreda" style:family="paragraph">
      <style:text-properties style:font-name="Times New Roman" style:font-name-complex="Times New Roman"/>
    </style:style>
    <style:style style:name="P187" style:parent-style-name="Bezproreda" style:family="paragraph">
      <style:text-properties style:font-name="Times New Roman" style:font-name-complex="Times New Roman"/>
    </style:style>
    <style:style style:name="P188" style:parent-style-name="Bezproreda" style:family="paragraph">
      <style:text-properties style:font-name="Times New Roman" style:font-name-complex="Times New Roman"/>
    </style:style>
    <style:style style:name="P189" style:parent-style-name="Bezproreda" style:family="paragraph">
      <style:text-properties style:font-name="Times New Roman" style:font-name-complex="Times New Roman"/>
    </style:style>
    <style:style style:name="P190" style:parent-style-name="Bezproreda" style:family="paragraph">
      <style:text-properties style:font-name="Times New Roman" style:font-name-complex="Times New Roman"/>
    </style:style>
    <style:style style:name="P191" style:parent-style-name="Bezproreda" style:family="paragraph">
      <style:text-properties style:font-name="Times New Roman" style:font-name-complex="Times New Roman"/>
    </style:style>
    <style:style style:name="P192" style:parent-style-name="Bezproreda" style:family="paragraph">
      <style:text-properties style:font-name="Times New Roman" style:font-name-complex="Times New Roman"/>
    </style:style>
    <style:style style:name="P193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19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95" style:parent-style-name="Normal" style:family="paragraph">
      <style:paragraph-properties fo:text-align="justify"/>
      <style:text-properties style:font-name="Times New Roman" style:font-name-complex="Times New Roman"/>
    </style:style>
    <style:style style:name="P196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19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9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19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00" style:parent-style-name="Normal" style:family="paragraph">
      <style:paragraph-properties fo:text-align="justify" fo:margin-bottom="0in" style:line-height-at-least="0.1666in"/>
    </style:style>
    <style:style style:name="T201" style:parent-style-name="Zadanifontodlomka" style:family="text">
      <style:text-properties style:font-name="Times New Roman" style:font-name-complex="Times New Roman"/>
    </style:style>
    <style:style style:name="P202" style:parent-style-name="Normal" style:family="paragraph">
      <style:paragraph-properties fo:text-align="justify"/>
      <style:text-properties style:font-name="Times New Roman" style:font-name-complex="Times New Roman"/>
    </style:style>
    <style:style style:name="P203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20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0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0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07" style:parent-style-name="Normal" style:family="paragraph">
      <style:paragraph-properties fo:text-align="justify"/>
      <style:text-properties style:font-name="Times New Roman" style:font-name-complex="Times New Roman"/>
    </style:style>
    <style:style style:name="P208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209" style:parent-style-name="Normal" style:family="paragraph">
      <style:paragraph-properties fo:text-align="justify"/>
      <style:text-properties style:font-name="Times New Roman" style:font-name-complex="Times New Roman"/>
    </style:style>
    <style:style style:name="P210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21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5" style:parent-style-name="Normal" style:family="paragraph">
      <style:paragraph-properties fo:text-align="justify"/>
      <style:text-properties style:font-name="Times New Roman" style:font-name-complex="Times New Roman"/>
    </style:style>
    <style:style style:name="P216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21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2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2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2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23" style:parent-style-name="Normal" style:family="paragraph">
      <style:paragraph-properties fo:text-align="justify"/>
      <style:text-properties style:font-name="Times New Roman" style:font-name-complex="Times New Roman"/>
    </style:style>
    <style:style style:name="P224" style:parent-style-name="Normal" style:family="paragraph">
      <style:text-properties style:font-name="Times New Roman" style:font-name-complex="Times New Roman" style:font-weight-complex="bold"/>
    </style:style>
    <style:style style:name="P225" style:parent-style-name="Normal" style:family="paragraph">
      <style:text-properties style:font-name="Times New Roman" style:font-name-complex="Times New Roman" style:font-weight-complex="bold"/>
    </style:style>
    <style:style style:name="P226" style:parent-style-name="Normal" style:family="paragraph">
      <style:text-properties style:font-name="Times New Roman" style:font-name-complex="Times New Roman" style:font-weight-complex="bold"/>
    </style:style>
    <style:style style:name="P227" style:parent-style-name="Normal" style:family="paragraph">
      <style:text-properties style:font-name="Times New Roman" style:font-name-complex="Times New Roman" style:font-weight-complex="bold"/>
    </style:style>
    <style:style style:name="P228" style:parent-style-name="Normal" style:family="paragraph">
      <style:text-properties style:font-name="Times New Roman" style:font-name-complex="Times New Roman" style:font-weight-complex="bold"/>
    </style:style>
    <style:style style:name="P229" style:parent-style-name="Normal" style:family="paragraph">
      <style:paragraph-properties fo:text-align="center"/>
      <style:text-properties style:font-name="Times New Roman" style:font-name-complex="Times New Roman"/>
    </style:style>
    <style:style style:name="P230" style:parent-style-name="Normal" style:family="paragraph">
      <style:paragraph-properties fo:text-align="center"/>
      <style:text-properties style:font-name="Times New Roman" style:font-name-complex="Times New Roman"/>
    </style:style>
    <style:style style:name="P231" style:parent-style-name="Normal" style:family="paragraph">
      <style:text-properties style:font-name="Times New Roman" style:font-name-complex="Times New Roman"/>
    </style:style>
    <style:style style:name="P232" style:parent-style-name="Normal" style:family="paragraph">
      <style:text-properties style:font-name="Times New Roman" style:font-name-complex="Times New Roman"/>
    </style:style>
    <style:style style:name="P233" style:parent-style-name="Normal" style:family="paragraph">
      <style:text-properties style:font-name="Times New Roman" style:font-name-complex="Times New Roman"/>
    </style:style>
    <style:style style:name="P234" style:parent-style-name="Normal" style:family="paragraph">
      <style:paragraph-properties fo:text-align="justify"/>
    </style:style>
    <style:style style:name="T235" style:parent-style-name="Zadanifontodlomka" style:family="text">
      <style:text-properties style:font-name="Times New Roman" style:font-name-complex="Times New Roman" fo:font-weight="bold" style:font-weight-asian="bold"/>
    </style:style>
    <style:style style:name="T236" style:parent-style-name="Zadanifontodlomka" style:family="text">
      <style:text-properties style:font-name="Times New Roman" style:font-name-complex="Times New Roman"/>
    </style:style>
    <style:style style:name="T237" style:parent-style-name="Zadanifontodlomka" style:family="text">
      <style:text-properties style:font-name="Times New Roman" style:font-name-complex="Times New Roman"/>
    </style:style>
    <style:style style:name="P23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23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24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241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242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243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244" style:parent-style-name="Normal" style:family="paragraph">
      <style:paragraph-properties fo:margin-bottom="0in" fo:line-height="100%"/>
    </style:style>
    <style:style style:name="T245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T246" style:parent-style-name="Zadanifontodlomka" style:family="text">
      <style:text-properties style:font-name="Times New Roman" style:font-name-asian="Calibri" style:font-name-complex="Times New Roman"/>
    </style:style>
    <style:style style:name="P24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48" style:parent-style-name="Normal" style:list-style-name="LFO46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49" style:parent-style-name="Normal" style:list-style-name="LFO46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0" style:parent-style-name="Normal" style:list-style-name="LFO46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1" style:parent-style-name="Normal" style:list-style-name="LFO46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2" style:parent-style-name="Normal" style:list-style-name="LFO46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5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6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61" style:parent-style-name="Normal" style:family="paragraph">
      <style:paragraph-properties fo:margin-bottom="0in" fo:line-height="100%"/>
    </style:style>
    <style:style style:name="T262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263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264" style:parent-style-name="StandardWeb" style:family="paragraph">
      <style:text-properties fo:font-size="11pt" style:font-size-asian="11pt" style:font-size-complex="11pt"/>
    </style:style>
    <style:style style:name="P265" style:parent-style-name="StandardWeb" style:family="paragraph">
      <style:text-properties fo:font-size="11pt" style:font-size-asian="11pt" style:font-size-complex="11pt"/>
    </style:style>
    <style:style style:name="P266" style:parent-style-name="StandardWeb" style:family="paragraph">
      <style:text-properties fo:font-size="11pt" style:font-size-asian="11pt" style:font-size-complex="11pt"/>
    </style:style>
    <style:style style:name="T267" style:parent-style-name="Zadanifontodlomka" style:family="text">
      <style:text-properties fo:font-weight="bold" style:font-weight-asian="bold" fo:font-size="11pt" style:font-size-asian="11pt" style:font-size-complex="11pt"/>
    </style:style>
    <style:style style:name="T268" style:parent-style-name="Zadanifontodlomka" style:family="text">
      <style:text-properties fo:font-size="11pt" style:font-size-asian="11pt" style:font-size-complex="11pt"/>
    </style:style>
    <style:style style:name="P269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0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1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2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3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4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5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76" style:parent-style-name="Normal" style:family="paragraph">
      <style:paragraph-properties fo:text-align="justify" fo:margin-bottom="0in" fo:line-height="100%"/>
    </style:style>
    <style:style style:name="T277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278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T279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28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en" fo:country="US" style:language-asian="hr" style:country-asian="HR"/>
    </style:style>
    <style:style style:name="P28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en" fo:country="US" style:language-asian="hr" style:country-asian="HR"/>
    </style:style>
    <style:style style:name="P28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en" fo:country="US" style:language-asian="hr" style:country-asian="HR"/>
    </style:style>
    <style:style style:name="P283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fo:language="en" fo:country="US" style:language-asian="hr" style:country-asian="HR"/>
    </style:style>
    <style:style style:name="P28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en" fo:country="US" style:language-asian="hr" style:country-asian="HR"/>
    </style:style>
    <style:style style:name="P285" style:parent-style-name="Normal" style:family="paragraph">
      <style:paragraph-properties fo:margin-bottom="0in" fo:line-height="100%"/>
    </style:style>
    <style:style style:name="T286" style:parent-style-name="Zadanifontodlomka" style:family="text">
      <style:text-properties style:font-name="Times New Roman" style:font-name-asian="Calibri" style:font-name-complex="Times New Roman" fo:language="en" fo:country="US" style:language-asian="hr" style:country-asian="HR"/>
    </style:style>
    <style:style style:name="P287" style:parent-style-name="Normal" style:family="paragraph">
      <style:paragraph-properties fo:margin-top="0.0694in" fo:margin-bottom="0.0694in" fo:line-height="100%"/>
    </style:style>
    <style:style style:name="T288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color="#595959" fo:language="en" fo:country="US" style:language-asian="hr" style:country-asian="HR"/>
    </style:style>
    <style:style style:name="T289" style:parent-style-name="Zadanifontodlomka" style:family="text">
      <style:text-properties style:font-name="Times New Roman" style:font-name-asian="Calibri" style:font-name-complex="Times New Roman" fo:color="#595959" fo:language="en" fo:country="US" style:language-asian="hr" style:country-asian="HR"/>
    </style:style>
    <style:style style:name="P290" style:parent-style-name="Normal" style:family="paragraph">
      <style:paragraph-properties fo:margin-top="0.0694in" fo:margin-bottom="0.0694in" fo:line-height="100%"/>
    </style:style>
    <style:style style:name="T291" style:parent-style-name="Zadanifontodlomka" style:family="text">
      <style:text-properties style:font-name="Times New Roman" style:font-name-asian="Calibri" style:font-name-complex="Times New Roman" fo:font-weight="bold" style:font-weight-asian="bold" fo:color="#595959" fo:language="en" fo:country="US" style:language-asian="hr" style:country-asian="HR"/>
    </style:style>
    <style:style style:name="T292" style:parent-style-name="Zadanifontodlomka" style:family="text">
      <style:text-properties style:font-name="Times New Roman" style:font-name-asian="Calibri" style:font-name-complex="Times New Roman" fo:color="#595959" fo:language="en" fo:country="US" style:language-asian="hr" style:country-asian="HR"/>
    </style:style>
    <style:style style:name="P29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9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9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9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9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9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29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0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0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0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0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04" style:parent-style-name="Normal" style:family="paragraph">
      <style:paragraph-properties fo:margin-bottom="0in" fo:line-height="100%"/>
    </style:style>
    <style:style style:name="T305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306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30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0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0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1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11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12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13" style:parent-style-name="Normal" style:family="paragraph">
      <style:paragraph-properties fo:margin-top="0.0694in" fo:margin-bottom="0.0694in" fo:line-height="100%"/>
    </style:style>
    <style:style style:name="T314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color="#595959" style:language-asian="hr" style:country-asian="HR"/>
    </style:style>
    <style:style style:name="T315" style:parent-style-name="Zadanifontodlomka" style:family="text">
      <style:text-properties style:font-name="Times New Roman" style:font-name-asian="Calibri" style:font-name-complex="Times New Roman" fo:color="#595959" style:language-asian="hr" style:country-asian="HR"/>
    </style:style>
    <style:style style:name="P316" style:parent-style-name="Normal" style:family="paragraph">
      <style:paragraph-properties fo:margin-top="0.0694in" fo:margin-bottom="0.0694in" fo:line-height="100%"/>
    </style:style>
    <style:style style:name="T317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318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319" style:parent-style-name="Normal" style:family="paragraph">
      <style:paragraph-properties fo:margin-top="0.0694in" fo:margin-bottom="0.0694in" fo:line-height="100%"/>
      <style:text-properties style:font-name="Times New Roman" style:font-name-asian="Calibri" style:font-name-complex="Times New Roman" fo:color="#000000" style:language-asian="hr" style:country-asian="HR"/>
    </style:style>
    <style:style style:name="P320" style:parent-style-name="Normal" style:family="paragraph">
      <style:paragraph-properties fo:margin-top="0.0694in" fo:margin-bottom="0.0694in" fo:line-height="100%"/>
      <style:text-properties style:font-name="Times New Roman" style:font-name-asian="Calibri" style:font-name-complex="Times New Roman" fo:color="#000000" style:language-asian="hr" style:country-asian="HR"/>
    </style:style>
    <style:style style:name="P321" style:parent-style-name="Normal" style:list-style-name="LFO47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color="#000000"/>
    </style:style>
    <style:style style:name="P322" style:parent-style-name="Normal" style:list-style-name="LFO47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color="#000000"/>
    </style:style>
    <style:style style:name="P323" style:parent-style-name="Normal" style:list-style-name="LFO47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color="#000000"/>
    </style:style>
    <style:style style:name="P324" style:parent-style-name="Normal" style:list-style-name="LFO47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color="#000000"/>
    </style:style>
    <style:style style:name="P325" style:parent-style-name="Normal" style:list-style-name="LFO47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color="#000000"/>
    </style:style>
    <style:style style:name="P326" style:parent-style-name="Normal" style:list-style-name="LFO47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color="#000000"/>
    </style:style>
    <style:style style:name="P32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32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2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30" style:parent-style-name="Normal" style:family="paragraph">
      <style:paragraph-properties fo:margin-bottom="0in" fo:line-height="100%"/>
    </style:style>
    <style:style style:name="T331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T332" style:parent-style-name="Zadanifontodlomka" style:family="text">
      <style:text-properties style:font-name="Times New Roman" style:font-name-asian="Calibri" style:font-name-complex="Times New Roman"/>
    </style:style>
    <style:style style:name="P333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34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35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36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37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38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39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40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41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42" style:parent-style-name="Normal" style:family="paragraph">
      <style:paragraph-properties fo:margin-bottom="0in" fo:line-height="100%"/>
    </style:style>
    <style:style style:name="T343" style:parent-style-name="Zadanifontodlomka" style:family="text">
      <style:text-properties style:font-name="Calibri" style:font-name-asian="Calibri" style:font-name-complex="Calibri" fo:font-weight="bold" style:font-weight-asian="bold"/>
    </style:style>
    <style:style style:name="T344" style:parent-style-name="Zadanifontodlomka" style:family="text">
      <style:text-properties style:font-name="Calibri" style:font-name-asian="Calibri" style:font-name-complex="Calibri"/>
    </style:style>
    <style:style style:name="P345" style:parent-style-name="Normal" style:family="paragraph">
      <style:paragraph-properties fo:margin-top="0.0694in" fo:margin-bottom="0.0986in" fo:line-height="120%"/>
      <style:text-properties style:font-name="Times New Roman" style:font-name-asian="Calibri" style:font-name-complex="Times New Roman" style:language-asian="hr" style:country-asian="HR"/>
    </style:style>
    <style:style style:name="P346" style:parent-style-name="Normal" style:family="paragraph">
      <style:paragraph-properties fo:margin-top="0.0694in" fo:margin-bottom="0.0986in" fo:line-height="120%"/>
      <style:text-properties style:font-name="Times New Roman" style:font-name-asian="Calibri" style:font-name-complex="Times New Roman" style:language-asian="hr" style:country-asian="HR"/>
    </style:style>
    <style:style style:name="P34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348" style:parent-style-name="Normal" style:family="paragraph">
      <style:paragraph-properties fo:margin-bottom="0in" fo:line-height="100%"/>
    </style:style>
    <style:style style:name="T349" style:parent-style-name="Zadanifontodlomka" style:family="text">
      <style:text-properties style:font-name="Times New Roman" style:font-name-asian="Times New Roman" style:font-name-complex="Times New Roman"/>
    </style:style>
    <style:style style:name="T350" style:parent-style-name="Zadanifontodlomka" style:family="text">
      <style:text-properties style:font-name="Times New Roman" style:font-name-asian="Times New Roman" style:font-name-complex="Times New Roman"/>
    </style:style>
    <style:style style:name="P351" style:parent-style-name="Normal" style:family="paragraph">
      <style:paragraph-properties fo:margin-bottom="0in" fo:line-height="100%"/>
    </style:style>
    <style:style style:name="T352" style:parent-style-name="Zadanifontodlomka" style:family="text">
      <style:text-properties style:font-name="Times New Roman" style:font-name-asian="Calibri" style:font-name-complex="Times New Roman"/>
    </style:style>
    <style:style style:name="T353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style:language-asian="hr" style:country-asian="HR"/>
    </style:style>
    <style:style style:name="T354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P35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3B3838"/>
    </style:style>
    <style:style style:name="P35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3B3838"/>
    </style:style>
    <style:style style:name="P35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3B3838"/>
    </style:style>
    <style:style style:name="P35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3B3838"/>
    </style:style>
    <style:style style:name="P35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3B3838"/>
    </style:style>
    <style:style style:name="P36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3B3838"/>
    </style:style>
    <style:style style:name="P36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595959" fo:language="en" fo:country="GB" style:language-asian="en" style:country-asian="GB"/>
    </style:style>
    <style:style style:name="P362" style:parent-style-name="Normal" style:family="paragraph">
      <style:paragraph-properties fo:margin-top="0.0694in" fo:margin-bottom="0.0694in" fo:line-height="100%"/>
    </style:style>
    <style:style style:name="T363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style:language-asian="hr" style:country-asian="HR"/>
    </style:style>
    <style:style style:name="T364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T365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P36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6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6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6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7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7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7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7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374" style:parent-style-name="Normal" style:family="paragraph">
      <style:paragraph-properties fo:margin-bottom="0in" fo:line-height="100%"/>
    </style:style>
    <style:style style:name="T375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376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377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378" style:parent-style-name="Normal" style:family="paragraph">
      <style:paragraph-properties fo:margin-bottom="0in" fo:line-height="100%"/>
    </style:style>
    <style:style style:name="T379" style:parent-style-name="Zadanifontodlomka" style:family="text">
      <style:text-properties style:font-name="Times New Roman" style:font-name-asian="Calibri" style:font-name-complex="Times New Roman"/>
    </style:style>
    <style:style style:name="P38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381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382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383" style:parent-style-name="Zadanifontodlomka" style:family="text">
      <style:text-properties style:font-name="Times New Roman" style:font-name-asian="Times New Roman" style:font-name-complex="Times New Roman"/>
    </style:style>
    <style:style style:name="T384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85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386" style:parent-style-name="Zadanifontodlomka" style:family="text">
      <style:text-properties style:font-name="Times New Roman" style:font-name-asian="Times New Roman" style:font-name-complex="Times New Roman"/>
    </style:style>
    <style:style style:name="T387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88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389" style:parent-style-name="Zadanifontodlomka" style:family="text">
      <style:text-properties style:font-name="Times New Roman" style:font-name-asian="Times New Roman" style:font-name-complex="Times New Roman"/>
    </style:style>
    <style:style style:name="T390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91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392" style:parent-style-name="Zadanifontodlomka" style:family="text">
      <style:text-properties style:font-name="Times New Roman" style:font-name-asian="Times New Roman" style:font-name-complex="Times New Roman"/>
    </style:style>
    <style:style style:name="T393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94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395" style:parent-style-name="Zadanifontodlomka" style:family="text">
      <style:text-properties style:font-name="Times New Roman" style:font-name-asian="Times New Roman" style:font-name-complex="Times New Roman"/>
    </style:style>
    <style:style style:name="T396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397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398" style:parent-style-name="Zadanifontodlomka" style:family="text">
      <style:text-properties style:font-name="Times New Roman" style:font-name-asian="Times New Roman" style:font-name-complex="Times New Roman"/>
    </style:style>
    <style:style style:name="T399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400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401" style:parent-style-name="Zadanifontodlomka" style:family="text">
      <style:text-properties style:font-name="Times New Roman" style:font-name-asian="Times New Roman" style:font-name-complex="Times New Roman"/>
    </style:style>
    <style:style style:name="T402" style:parent-style-name="Zadanifontodlomka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403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0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40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font-weight-complex="bold" style:language-asian="hr" style:country-asian="HR"/>
    </style:style>
    <style:style style:name="P40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font-weight-complex="bold" style:language-asian="hr" style:country-asian="HR"/>
    </style:style>
    <style:style style:name="P40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408" style:parent-style-name="Normal" style:family="paragraph">
      <style:paragraph-properties fo:text-align="justify" fo:margin-bottom="0in" fo:line-height="100%"/>
    </style:style>
    <style:style style:name="T409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410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411" style:parent-style-name="Normal" style:family="paragraph">
      <style:paragraph-properties fo:margin-bottom="0.1666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1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1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14" style:parent-style-name="Normal" style:family="paragraph">
      <style:paragraph-properties fo:margin-bottom="0.1666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1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16" style:parent-style-name="Normal" style:family="paragraph">
      <style:paragraph-properties fo:margin-bottom="0in" fo:line-height="100%"/>
      <style:text-properties style:font-name="Arial" style:font-name-asian="Times New Roman" style:font-name-complex="Arial" fo:color="#000000" style:language-asian="hr" style:country-asian="HR"/>
    </style:style>
    <style:style style:name="P417" style:parent-style-name="Normal" style:family="paragraph">
      <style:paragraph-properties fo:margin-bottom="0in" fo:line-height="100%"/>
    </style:style>
    <style:style style:name="T418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style:language-asian="hr" style:country-asian="HR"/>
    </style:style>
    <style:style style:name="T419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T420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P42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2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3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404040"/>
    </style:style>
    <style:style style:name="P43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3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33" style:parent-style-name="Normal" style:family="paragraph">
      <style:paragraph-properties fo:margin-bottom="0in" fo:line-height="100%"/>
    </style:style>
    <style:style style:name="T434" style:parent-style-name="Zadanifontodlomka" style:family="text">
      <style:text-properties style:font-name="Times New Roman" style:font-name-asian="Times New Roman" style:font-name-complex="Times New Roman" fo:font-weight="bold" style:font-weight-asian="bold" fo:color="#000000" style:language-asian="hr" style:country-asian="HR"/>
    </style:style>
    <style:style style:name="T435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T436" style:parent-style-name="Zadanifontodlomka" style:family="text">
      <style:text-properties style:font-name="Times New Roman" style:font-name-asian="Times New Roman" style:font-name-complex="Times New Roman" fo:color="#000000" style:language-asian="hr" style:country-asian="HR"/>
    </style:style>
    <style:style style:name="P43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43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3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4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41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42" style:parent-style-name="Normal" style:list-style-name="LFO48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443" style:parent-style-name="Normal" style:list-style-name="LFO48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444" style:parent-style-name="Normal" style:list-style-name="LFO48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445" style:parent-style-name="Normal" style:list-style-name="LFO48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446" style:parent-style-name="Normal" style:list-style-name="LFO48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447" style:parent-style-name="Normal" style:family="paragraph">
      <style:paragraph-properties fo:margin-bottom="0in" fo:line-height="100%"/>
    </style:style>
    <style:style style:name="T448" style:parent-style-name="Zadanifontodlomka" style:family="text">
      <style:text-properties style:font-name="Times New Roman" style:font-name-asian="Calibri" style:font-name-complex="Times New Roman"/>
    </style:style>
    <style:style style:name="T449" style:parent-style-name="Zadanifontodlomka" style:family="text">
      <style:text-properties style:font-name="Times New Roman" style:font-name-asian="Calibri" style:font-name-complex="Times New Roman"/>
    </style:style>
    <style:style style:name="T450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color="#595959" style:language-asian="hr" style:country-asian="HR"/>
    </style:style>
    <style:style style:name="T451" style:parent-style-name="Zadanifontodlomka" style:family="text">
      <style:text-properties style:font-name="Times New Roman" style:font-name-asian="Calibri" style:font-name-complex="Times New Roman" fo:color="#595959" style:language-asian="hr" style:country-asian="HR"/>
    </style:style>
    <style:style style:name="P45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595959" style:language-asian="hr" style:country-asian="HR"/>
    </style:style>
    <style:style style:name="P453" style:parent-style-name="Normal" style:family="paragraph">
      <style:paragraph-properties fo:margin-bottom="0in" fo:line-height="100%"/>
    </style:style>
    <style:style style:name="T454" style:parent-style-name="Zadanifontodlomka" style:family="text">
      <style:text-properties style:font-name="Times New Roman" style:font-name-asian="Calibri" style:font-name-complex="Times New Roman" fo:font-weight="bold" style:font-weight-asian="bold" fo:color="#595959" style:language-asian="hr" style:country-asian="HR"/>
    </style:style>
    <style:style style:name="T455" style:parent-style-name="Zadanifontodlomka" style:family="text">
      <style:text-properties style:font-name="Times New Roman" style:font-name-asian="Calibri" style:font-name-complex="Times New Roman" fo:color="#595959" style:language-asian="hr" style:country-asian="HR"/>
    </style:style>
    <style:style style:name="T456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457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5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5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1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2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3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4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5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6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7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6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1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2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3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4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5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6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7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7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480" style:parent-style-name="Normal" style:family="paragraph">
      <style:paragraph-properties fo:margin-bottom="0in" fo:line-height="100%"/>
    </style:style>
    <style:style style:name="T481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T482" style:parent-style-name="Zadanifontodlomka" style:family="text">
      <style:text-properties style:font-name="Times New Roman" style:font-name-asian="Calibri" style:font-name-complex="Times New Roman"/>
    </style:style>
    <style:style style:name="P483" style:parent-style-name="StandardWeb" style:family="paragraph">
      <style:text-properties fo:font-size="11pt" style:font-size-asian="11pt" style:font-size-complex="11pt"/>
    </style:style>
    <style:style style:name="P484" style:parent-style-name="StandardWeb" style:family="paragraph">
      <style:text-properties fo:font-size="11pt" style:font-size-asian="11pt" style:font-size-complex="11pt"/>
    </style:style>
    <style:style style:name="P485" style:parent-style-name="StandardWeb" style:family="paragraph">
      <style:text-properties fo:font-size="11pt" style:font-size-asian="11pt" style:font-size-complex="11pt"/>
    </style:style>
    <style:style style:name="P486" style:parent-style-name="StandardWeb" style:family="paragraph">
      <style:text-properties fo:font-size="11pt" style:font-size-asian="11pt" style:font-size-complex="11pt"/>
    </style:style>
    <style:style style:name="T487" style:parent-style-name="Zadanifontodlomka" style:family="text">
      <style:text-properties fo:font-weight="bold" style:font-weight-asian="bold" fo:font-size="11pt" style:font-size-asian="11pt" style:font-size-complex="11pt"/>
    </style:style>
    <style:style style:name="T488" style:parent-style-name="Zadanifontodlomka" style:family="text">
      <style:text-properties fo:font-size="11pt" style:font-size-asian="11pt" style:font-size-complex="11pt"/>
    </style:style>
    <style:style style:name="P489" style:parent-style-name="Normal" style:family="paragraph">
      <style:paragraph-properties style:text-autospace="none" fo:margin-bottom="0in" fo:line-height="100%"/>
      <style:text-properties style:font-name="Times New Roman" style:font-name-asian="Calibri" style:font-name-complex="Times New Roman" fo:language="it" fo:country="IT" style:language-asian="hr" style:country-asian="HR"/>
    </style:style>
    <style:style style:name="P490" style:parent-style-name="Normal" style:family="paragraph">
      <style:paragraph-properties style:text-autospace="none" fo:margin-bottom="0in" fo:line-height="100%"/>
      <style:text-properties style:font-name="Times New Roman" style:font-name-asian="Calibri" style:font-name-complex="Times New Roman" fo:language="it" fo:country="IT" style:language-asian="hr" style:country-asian="HR"/>
    </style:style>
    <style:style style:name="P491" style:parent-style-name="Normal" style:family="paragraph">
      <style:paragraph-properties style:text-autospace="none" fo:margin-bottom="0in" fo:line-height="100%"/>
    </style:style>
    <style:style style:name="T492" style:parent-style-name="Zadanifontodlomka" style:family="text">
      <style:text-properties style:font-name="Times New Roman" style:font-name-asian="Calibri" style:font-name-complex="Times New Roman" fo:language="it" fo:country="IT" style:language-asian="hr" style:country-asian="HR"/>
    </style:style>
    <style:style style:name="T493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language="it" fo:country="IT" style:language-asian="hr" style:country-asian="HR"/>
    </style:style>
    <style:style style:name="T494" style:parent-style-name="Zadanifontodlomka" style:family="text">
      <style:text-properties style:font-name="Times New Roman" style:font-name-asian="Calibri" style:font-name-complex="Times New Roman" fo:language="it" fo:country="IT" style:language-asian="hr" style:country-asian="HR"/>
    </style:style>
    <style:style style:name="P495" style:parent-style-name="Normal" style:family="paragraph">
      <style:paragraph-properties style:text-autospace="none" fo:margin-bottom="0in" fo:line-height="100%"/>
    </style:style>
    <style:style style:name="T496" style:parent-style-name="Zadanifontodlomka" style:family="text">
      <style:text-properties style:font-name="Times New Roman" style:font-name-asian="Calibri" style:font-name-complex="Times New Roman" fo:language="it" fo:country="IT" style:language-asian="hr" style:country-asian="HR"/>
    </style:style>
    <style:style style:name="T497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language="it" fo:country="IT" style:language-asian="hr" style:country-asian="HR"/>
    </style:style>
    <style:style style:name="P498" style:parent-style-name="Normal" style:family="paragraph">
      <style:paragraph-properties style:text-autospace="none" fo:margin-bottom="0in" fo:line-height="100%"/>
      <style:text-properties style:font-name="Times New Roman" style:font-name-asian="Calibri" style:font-name-complex="Times New Roman" fo:language="it" fo:country="IT" style:language-asian="hr" style:country-asian="HR"/>
    </style:style>
    <style:style style:name="P499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0" style:parent-style-name="Normal" style:list-style-name="LFO49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1" style:parent-style-name="Normal" style:list-style-name="LFO49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2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3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4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5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6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7" style:parent-style-name="Normal" style:list-style-name="LFO43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8" style:parent-style-name="Normal" style:list-style-name="LFO49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09" style:parent-style-name="Normal" style:list-style-name="LFO49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10" style:parent-style-name="Normal" style:list-style-name="LFO49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language="it" fo:country="IT" style:language-asian="hr" style:country-asian="HR"/>
    </style:style>
    <style:style style:name="P511" style:parent-style-name="Normal" style:family="paragraph">
      <style:paragraph-properties style:text-autospace="none" fo:margin-bottom="0in" fo:line-height="100%" fo:margin-left="0.75in">
        <style:tab-stops/>
      </style:paragraph-properties>
      <style:text-properties style:font-name="Times New Roman" style:font-name-asian="Calibri" style:font-name-complex="Times New Roman" fo:color="#000000" fo:language="it" fo:country="IT" style:language-asian="hr" style:country-asian="HR"/>
    </style:style>
    <style:style style:name="P51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it" fo:country="IT"/>
    </style:style>
    <style:style style:name="P51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it" fo:country="IT"/>
    </style:style>
    <style:style style:name="P514" style:parent-style-name="Normal" style:family="paragraph">
      <style:paragraph-properties fo:margin-bottom="0in" fo:line-height="100%"/>
    </style:style>
    <style:style style:name="T515" style:parent-style-name="Zadanifontodlomka" style:family="text">
      <style:text-properties style:font-name="Times New Roman" style:font-name-asian="Calibri" style:font-name-complex="Times New Roman" fo:language="it" fo:country="IT"/>
    </style:style>
    <style:style style:name="T516" style:parent-style-name="Zadanifontodlomka" style:family="text">
      <style:text-properties style:font-name="Times New Roman" style:font-name-asian="Calibri" style:font-name-complex="Times New Roman" fo:language="it" fo:country="IT"/>
    </style:style>
    <style:style style:name="T517" style:parent-style-name="Zadanifontodlomka" style:family="text">
      <style:text-properties style:font-name="Times New Roman" style:font-name-asian="Calibri" style:font-name-complex="Times New Roman" fo:color="#000000" fo:language="en" fo:country="US" style:language-asian="de" style:country-asian="AT"/>
    </style:style>
    <style:style style:name="T518" style:parent-style-name="Zadanifontodlomka" style:family="text">
      <style:text-properties fo:font-weight="bold" style:font-weight-asian="bold" fo:font-size="11pt" style:font-size-asian="11pt" style:font-size-complex="11pt"/>
    </style:style>
    <style:style style:name="T519" style:parent-style-name="Zadanifontodlomka" style:family="text">
      <style:text-properties fo:font-size="11pt" style:font-size-asian="11pt" style:font-size-complex="11pt"/>
    </style:style>
    <style:style style:name="T520" style:parent-style-name="Zadanifontodlomka" style:family="text">
      <style:text-properties fo:font-size="11pt" style:font-size-asian="11pt" style:font-size-complex="11pt"/>
    </style:style>
    <style:style style:name="P52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29" style:parent-style-name="Normal" style:family="paragraph">
      <style:paragraph-properties fo:margin-bottom="0in" fo:line-height="100%"/>
    </style:style>
    <style:style style:name="T530" style:parent-style-name="Zadanifontodlomka" style:family="text">
      <style:text-properties style:font-name="Times New Roman" style:font-name-asian="Calibri" style:font-name-complex="Times New Roman" fo:font-weight="bold" style:font-weight-asian="bold" style:language-asian="hr" style:country-asian="HR"/>
    </style:style>
    <style:style style:name="T531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T532" style:parent-style-name="Zadanifontodlomka" style:family="text">
      <style:text-properties style:font-name="Times New Roman" style:font-name-asian="Calibri" style:font-name-complex="Times New Roman" style:language-asian="hr" style:country-asian="HR"/>
    </style:style>
    <style:style style:name="P53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34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35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36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37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38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39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1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2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3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4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5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46" style:parent-style-name="Normal" style:family="paragraph">
      <style:paragraph-properties fo:margin-bottom="0in" fo:line-height="100%"/>
    </style:style>
    <style:style style:name="T547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T548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T549" style:parent-style-name="Zadanifontodlomka" style:family="text">
      <style:text-properties style:font-name="Times New Roman" style:font-name-asian="Calibri" style:font-name-complex="Times New Roman"/>
    </style:style>
    <style:style style:name="P550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5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anguage-asian="hr" style:country-asian="HR"/>
    </style:style>
    <style:style style:name="P55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anguage-asian="hr" style:country-asian="HR"/>
    </style:style>
    <style:style style:name="P55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anguage-asian="hr" style:country-asian="HR"/>
    </style:style>
    <style:style style:name="P55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anguage-asian="hr" style:country-asian="HR"/>
    </style:style>
    <style:style style:name="T555" style:parent-style-name="Zadanifontodlomka" style:family="text">
      <style:text-properties fo:font-weight="bold" style:font-weight-asian="bold" fo:font-size="11pt" style:font-size-asian="11pt" style:font-size-complex="11pt" style:language-asian="en" style:country-asian="US"/>
    </style:style>
    <style:style style:name="T556" style:parent-style-name="Zadanifontodlomka" style:family="text">
      <style:text-properties fo:font-size="11pt" style:font-size-asian="11pt" style:font-size-complex="11pt" style:language-asian="en" style:country-asian="US"/>
    </style:style>
    <style:style style:name="P557" style:parent-style-name="Normal" style:family="paragraph">
      <style:paragraph-properties fo:margin-bottom="0in" fo:line-height="100%"/>
    </style:style>
    <style:style style:name="T558" style:parent-style-name="Zadanifontodlomka" style:family="text">
      <style:text-properties style:font-name="Times New Roman" style:font-name-asian="Times New Roman" style:font-name-complex="Times New Roman"/>
    </style:style>
    <style:style style:name="P55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56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/>
    </style:style>
    <style:style style:name="P561" style:parent-style-name="StandardWeb" style:family="paragraph">
      <style:text-properties fo:font-size="11pt" style:font-size-asian="11pt" style:font-size-complex="11pt"/>
    </style:style>
    <style:style style:name="P562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63" style:parent-style-name="Normal" style:family="paragraph">
      <style:paragraph-properties fo:margin-bottom="0in" fo:line-height="100%"/>
      <style:text-properties style:font-name="Times New Roman" style:font-name-asian="Calibri" style:font-name-complex="Times New Roman"/>
    </style:style>
    <style:style style:name="P56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anguage-asian="hr" style:country-asian="HR"/>
    </style:style>
    <style:style style:name="P565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66" style:parent-style-name="StandardWeb" style:family="paragraph">
      <style:text-properties fo:font-size="11pt" style:font-size-asian="11pt" style:font-size-complex="11pt"/>
    </style:style>
    <style:style style:name="P56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language-asian="hr" style:country-asian="HR"/>
    </style:style>
    <style:style style:name="P568" style:parent-style-name="Normal" style:family="paragraph">
      <style:paragraph-properties fo:margin-bottom="0in" fo:line-height="100%"/>
      <style:text-properties style:font-name="Calibri" style:font-name-asian="Calibri" style:font-name-complex="Times New Roman"/>
    </style:style>
    <style:style style:name="P569" style:parent-style-name="Normal" style:family="paragraph">
      <style:paragraph-properties fo:text-align="justify"/>
      <style:text-properties style:font-name="Times New Roman"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Slika 1" text:anchor-type="as-char" svg:x="0in" svg:y="0in" svg:width="1.08333in" svg:height="0.47917in" style:rel-width="scale" style:rel-height="scale"><draw:image xlink:href="media/image1.jpg" xlink:type="simple" xlink:show="embed" xlink:actuate="onLoad"/><svg:title/><svg:desc>cid:image001.jpg@01D030EA.D0CC12E0</svg:desc></draw:frame></text:span></text:p>
      <text:p text:style-name="P3"/>
      <text:p text:style-name="P4"/>
      <text:p text:style-name="P5">Ur.broj:<text:s/>09/04-21</text:p>
      <text:p text:style-name="P6">Krk,dne<text:s/>17.12.2021.g.</text:p>
      <text:p text:style-name="P7">ZAPISNIK</text:p>
      <text:p text:style-name="P8">sa 4. e-sjednice<text:s/>Skupštine Turističke zajednice otoka Krka,<text:s/>održane dana 16.12.2021.g.<text:s/>(četvrtak) s početkom u 9,00 sati.</text:p>
      <text:p text:style-name="P9">Zbog izvanredne situacije uzrokovane COVID 19 , Skupština<text:s/>je<text:s/><text:s text:c="2"/>održana<text:s/><text:s text:c="2"/>e-mailom, a<text:s/><text:s/>predviđeno <text:s/>i <text:s/>Poslovnikom<text:s/>o radu Skupštine TZ otoka Krka (čl. 35. Poslovnika).</text:p>
      <text:p text:style-name="P10"><text:span text:style-name="T11">Temeljem navedenog,<text:s/></text:span><text:span text:style-name="T12">u</text:span><text:span text:style-name="T13">r</text:span><text:span text:style-name="T14">ed TZ otoka Krka je elektroničkim</text:span><text:span text:style-name="T15"><text:s/>putem ( e-mailom) dost</text:span><text:span text:style-name="T16">avila poziv sa materijalima za 4</text:span><text:span text:style-name="T17">. sjednicu Sk</text:span><text:span text:style-name="T18">u</text:span><text:span text:style-name="T19">pštine koja<text:s/></text:span><text:span text:style-name="T20">se<text:s/></text:span><text:span text:style-name="T21"><text:s/>održa</text:span><text:span text:style-name="T22">la<text:s/></text:span><text:span text:style-name="T23"><text:s/></text:span><text:span text:style-name="T24">16.12.</text:span><text:span text:style-name="T25">2021</text:span><text:span text:style-name="T26">.</text:span><text:span text:style-name="T27">g.<text:s/></text:span><text:span text:style-name="T28"><text:s/></text:span></text:p>
      <text:p text:style-name="P29">U pozivu za sjednicu predložen je slijedeći</text:p>
      <text:p text:style-name="P30"><text:span text:style-name="T31"><text:tab/></text:span><text:span text:style-name="T32">D n e v n i <text:s/>r e d:</text:span></text:p>
      <text:p text:style-name="P33">1. Izbor radnih tijela</text:p>
      <text:p text:style-name="P34"><text:s text:c="4"/>- Zapisničara – predlaže se gđa. Elvira Petrov</text:p>
      <text:p text:style-name="P35"><text:s text:c="4"/>- Ovjerovitelji zapisnika (2 člana) – predlaže se gosp. Luka Majcen<text:s/></text:p>
      <text:p text:style-name="P36"><text:s text:c="85"/>gosp. Nediljko Vučetić</text:p>
      <text:p text:style-name="P37">2. Usvajanje zapisnika sa 3. e-sjednice Skupštine TZ otoka Krka<text:s/></text:p>
      <text:p text:style-name="P38">3. Statistika otoka Krka za studeni i razdoblje siječanj - studeni 2021.g.</text:p>
      <text:p text:style-name="P39">4. Izmjene i dopune Financijskog plana <text:s/>i Programa rada TZ otoka Krka za 2021.g.</text:p>
      <text:p text:style-name="P40"><text:span text:style-name="T41">5. Prijedlog Godišnjeg <text:s/>programa rada i financijskog plana TZ otoka Krka za 2022.g.</text:span></text:p>
      <text:p text:style-name="P42"><text:span text:style-name="T43">6. Odluka o Izvršenju Financijskog plana za 2022.g.</text:span></text:p>
      <text:p text:style-name="P44">7. Razrješenje i izbor tijela Turističke zajednice otoka Krka u mandatu <text:s/>01.01.-31.12.2022.g.</text:p>
      <text:p text:style-name="P45">- Predsjednika <text:s/>TZ otoka Krka <text:s/>(čl. 30. Statuta TZ otoka Krka)</text:p>
      <text:p text:style-name="P46">- Članove vijeća TZ otoka Krka <text:s/>( 8 članova se biraju, a prema čl. 25. Statuta TZ otoka Krka)</text:p>
      <text:p text:style-name="P47">- Članove Skupštine TZ otoka Krka (čl.16. <text:s/>Statuta TZ otoka Krka)</text:p>
      <text:p text:style-name="P48"/>
      <text:p text:style-name="P49"><text:s/></text:p>
      <text:p text:style-name="P50">Članovi Skupštine TZ otoka Krka su uz poziv sa materijalima zamoljeni da se pismeno očituju za svaku točku dnevnog reda<text:s/>putem e-maila, najkasnije do dana predviđenog održavanja<text:s/>Skupštine ( 16.12.2021.g. do 15,00 sati).<text:s/></text:p>
      <text:p text:style-name="P51">Na dan održavanja Skupštine TZ otoka Krka, elektroničkom<text:s/>glasovanju pristupili su slijedeći članovi Skupštine:<text:s/>Andrej Valčić<text:s/></text:p>
      <text:p text:style-name="P52"><text:s text:c="18"/>Damir Crneković</text:p>
      <text:p text:style-name="P53"><text:s text:c="18"/>Luka Majcen</text:p>
      <text:p text:style-name="P54"><text:s text:c="18"/>Dinko Jakovljević</text:p>
      <text:p text:style-name="P55"><text:s text:c="18"/>Zoran Morožin</text:p>
      <text:p text:style-name="P56"><text:s text:c="18"/>Zlatko Dorčić</text:p>
      <text:p text:style-name="P57"><text:s text:c="18"/>Mile Pavlica</text:p>
      <text:p text:style-name="P58"><text:s text:c="18"/>Iris Leleković</text:p>
      <text:p text:style-name="P59"><text:s text:c="18"/>Ivana Lesica</text:p>
      <text:p text:style-name="P60"><text:s text:c="18"/>Dragan Brnić</text:p>
      <text:p text:style-name="P61"><text:s text:c="18"/>Anamarija Maletić</text:p>
      <text:p text:style-name="P62"><text:s text:c="18"/>Nikolina Kovačević</text:p>
      <text:p text:style-name="P63"><text:s text:c="18"/>Nediljko Vučetić</text:p>
      <text:soft-page-break/>
      <text:p text:style-name="P64"><text:s text:c="18"/>Domagoj Trivić</text:p>
      <text:p text:style-name="P65"><text:s text:c="18"/>Mauro Justić</text:p>
      <text:p text:style-name="P66"><text:s text:c="18"/>Magdalena Supan Budimilić</text:p>
      <text:p text:style-name="P67"><text:s text:c="18"/>Ivan Lončar</text:p>
      <text:p text:style-name="P68"><text:s text:c="18"/>Vesna Depope</text:p>
      <text:p text:style-name="P69"><text:s text:c="18"/>Indira Justinić</text:p>
      <text:p text:style-name="P70"><text:s text:c="18"/>Zrinka Lubenjak Ribarić</text:p>
      <text:p text:style-name="P71"><text:s text:c="18"/>Boris Mrakovčić</text:p>
      <text:p text:style-name="P72"><text:s text:c="18"/>Dean Milohnić</text:p>
      <text:p text:style-name="P73"><text:s text:c="18"/>Lucija Petrak<text:tab/><text:s text:c="4"/></text:p>
      <text:p text:style-name="P74"><text:s text:c="18"/></text:p>
      <text:p text:style-name="P75">Članovi Skupštine koji nisu pristupili elektroničkom glasovanju su slijedeći:</text:p>
      <text:p text:style-name="P76"><text:s/><text:tab/><text:s text:c="5"/>Nikica Fugošić</text:p>
      <text:p text:style-name="P77"><text:tab/><text:s text:c="5"/>Ivica Turčić</text:p>
      <text:p text:style-name="P78"><text:tab/><text:s text:c="5"/>Danijel Šabalja</text:p>
      <text:p text:style-name="P79"><text:tab/><text:s text:c="5"/>Marija Vukelić</text:p>
      <text:p text:style-name="P80"><text:tab/><text:s text:c="5"/>Sanjin Barbalić<text:s text:c="7"/><text:s text:c="5"/></text:p>
      <text:p text:style-name="P81"><text:s/></text:p>
      <text:p text:style-name="P82">Budući je elektroničkim<text:s/>glasovanjem pristupilo ukupno<text:s/>23<text:s/>članova, <text:s/>ispunjeni su uvjeti za rad Skupštine.</text:p>
      <text:p text:style-name="P83"><text:s text:c="10"/></text:p>
      <text:p text:style-name="P84">Članovi Skupštine nisu dostavili primjedbe na predloženi dnevni red, te se isti smatra utvrđenim.<text:s/></text:p>
      <text:p text:style-name="P85">Po pojedinim točkama dnevnog reda, članovi Skupštine glasovali su kako slijedi:</text:p>
      <text:p text:style-name="P86"><text:span text:style-name="T87">Ad 1</text:span><text:span text:style-name="T88">.)</text:span><text:span text:style-name="T89"><text:s/></text:span><text:span text:style-name="T90">Izbor radnih tijela</text:span></text:p>
      <text:p text:style-name="P91">- Zapisničara – predlaže se gđa. Elvira Petrov,</text:p>
      <text:p text:style-name="P92">- Ovjerovitelji zapisnika ( 2 člana) – predlaže se <text:s/>gosp. Luka Majcen,</text:p>
      <text:p text:style-name="P93"><text:s text:c="72"/><text:s text:c="11"/>gosp. Nediljko Vučetić<text:s/></text:p>
      <text:p text:style-name="P94"/>
      <text:p text:style-name="P95">U pozivu za 4<text:s/>e-sjednicu , članovima Skupštine predložene su osobe za zapisničara i ovjerovitelja zapisnika (2 člana).<text:s/></text:p>
      <text:p text:style-name="P96">ZAKLJUČAK:</text:p>
      <text:p text:style-name="P97">-<text:s/>Članovi<text:s/>Skupštine jednoglasno prihvaćaju <text:s/>za zapisničara <text:s/>gđu. Elviru<text:s/>Petrov<text:s/>a<text:s/><text:s/>za<text:s/>ovjerovitelja<text:s/>zapisnika<text:s/>gosp. Luku<text:s/>Majcena<text:s/>i gosp. Nediljka<text:s/>Vučetića.</text:p>
      <text:p text:style-name="P98"/>
      <text:p text:style-name="P99"><text:span text:style-name="T100">Ad 2.)<text:s/></text:span><text:span text:style-name="T101">Usvajanje zapisnika sa 3</text:span><text:span text:style-name="T102">. e-sjednice Skupštine TZ otoka Krka</text:span></text:p>
      <text:p text:style-name="P103">U materijalima<text:s/>dostavljenim za ovu točku dnevnog reda uz poziv<text:s/>za sjednicu<text:s/>, članovi Skupštine dobili su prijedlog Zapisnika sa<text:s/>3<text:s/>e-sjednice Skupštine<text:s/>TZ otoka Krka<text:s/>održane dana 23.03.2021.g.</text:p>
      <text:p text:style-name="P104">ZAKLJUČAK:</text:p>
      <text:p text:style-name="P105">-<text:s/>Članovi Skupštine jednoglasno verificiraju zapisnik sa<text:s/>3<text:s/>e-sjednice Skupštine TZ otoka Krka održane dana 23.03.2021.g.</text:p>
      <text:p text:style-name="P106"><text:span text:style-name="T107">Ad 3.)<text:s/></text:span><text:span text:style-name="T108">Statistika otoka Krka za studeni i razdoblje siječanj - studeni 2021.g.</text:span></text:p>
      <text:p text:style-name="P109"/>
      <text:p text:style-name="P110">U materijalima dostavljenim za ovu točku dnevnog reda uz poziv za sjednicu, članovi Skupštine dobili su pisano izvješće o ostvarenom turističkom prometu na području otoka Krka za studeni i razdoblje siječanj – studeni 2021.g.</text:p>
      <text:p text:style-name="P111"/>
      <text:p text:style-name="P112"/>
      <text:soft-page-break/>
      <text:p text:style-name="P113">Iz materijala je vidljivo da je u studenom 2021.g. bilo<text:s/>2.738<text:s/>dolazaka (indeks u odnosu na 2019.g. 109,48%) <text:s/>i ostvarenih 9.103<text:s/>noćenja (<text:s/>indeks u odnosu na 2019.g. 91,45%) <text:s/>dok je u<text:s/>razdoblju siječanj-studeni 2021.g. bilo<text:s/>ukupno<text:s/><text:s/>710.619<text:s/>dolazaka (<text:s/>indeks u odnosu na 2019.g. 80,65%) i 4.165.675<text:s/>noćenja ( indeks u odnosu na 2019.g. 83,66%). <text:s text:c="2"/></text:p>
      <text:p text:style-name="P114"/>
      <text:p text:style-name="P115"/>
      <text:p text:style-name="P116">ZAKLJUČAK:</text:p>
      <text:p text:style-name="P117">-<text:s/>Članovi Skupštine jednoglasno<text:s/>su primili na znanje statistiku otoka Krka za studeni i razdoblje siječanj – studeni 2021.g.</text:p>
      <text:p text:style-name="P118"/>
      <text:p text:style-name="P119">Ad 4.)<text:s/>Izmjene i dopune Financijskog plana <text:s/>i Programa rada TZ otoka Krka za 2021.g.</text:p>
      <text:p text:style-name="P120"/>
      <text:p text:style-name="P121">U materijalima dostavljenim za ovu točku dnevnog reda uz poziv za sjednicu, članovi<text:s/><text:s/>Skupštine<text:s/>dobili<text:s/>su slijedeća izvješća<text:s/>: Izmjene i dopune Financijskog plana TZ otoka Krka za 2021.g. (tabelarno) <text:s/>i obrazloženje po stavkama i odstupanja, analiza ocjene i izvršenje programa.</text:p>
      <text:p text:style-name="P122">TZ otoka Krka je bila dužna izvršiti izmjene i dopune (rebalans) financijskog plana i programa rada shodno povećanju većim od 5% prihoda.<text:s/>Plan prihoda u rebalansu je premašen za 9% dok su rashodi u odnosu na plan smanjeni, najvećim dijelom zbog COVID 19 koja je utjecala da se neke planirane aktivnosti ne ostvare.<text:s/></text:p>
      <text:p text:style-name="P123">Shodno gore navedenom, prihodi su sada 1.865.814,20 kn ( plan <text:s/>1.697.850,00 kn) dok su rashodi 1.573.412,00 kn ( plan 1.697.850,00 kn).<text:s/></text:p>
      <text:p text:style-name="P124"/>
      <text:p text:style-name="P125">ZAKLJUČAK:</text:p>
      <text:p text:style-name="P126"><text:span text:style-name="T127">- Članovi Skupštine jednoglasno prihvaćaju Izmjene i dopune Financijskog plana i Programa rada TZ otoka Krka za 2021.g.</text:span></text:p>
      <text:p text:style-name="P128"/>
      <text:p text:style-name="P129"><text:span text:style-name="T130">Ad 5.)<text:s/></text:span><text:span text:style-name="T131">Prijedlog Godišnjeg <text:s/>programa rada i financijskog plana TZ otoka Krka za 2022.g.</text:span></text:p>
      <text:p text:style-name="P132"/>
      <text:p text:style-name="P133">U materijalima dostavljenim za ovu točku dnevnog reda uz poziv<text:s/>za sjednicu, članovi Skupštine dobili su slijedeća izvješća: Prijedlog Godišnjeg program rada s financijskim planom TZ otoka Krka za 2022.g. (tekstualno), Financijski plan TZ otoka Krka za 2022.g. (tabelarno), Administrativni<text:s/>poslovi TZ<text:s/>otoka Krka za 2022.g. (tabelarno), Financijski plan TZ otoka Krka za 2022.g. prema novoj metodologiji HTZ-a.</text:p>
      <text:p text:style-name="P134">Shodno dostavljenim detaljnim izvješćima, prijedlog godišnjeg financijskog plana TZ otoka Krka za 2022.g.<text:s/><text:s/>iznosi kako u prihodima tako i u rashodima <text:s/>2.084.475,00 kn.</text:p>
      <text:p text:style-name="P135"/>
      <text:p text:style-name="P136">ZAKLJUČAK:</text:p>
      <text:p text:style-name="P137">- Članovi Skupštine jednoglasno prihvaćaju<text:s/>Prijedlog Godišnjeg <text:s/>programa rada i financijskog plana TZ otoka Krka za 2022.g.</text:p>
      <text:p text:style-name="P138"/>
      <text:p text:style-name="P139"/>
      <text:p text:style-name="P140"/>
      <text:soft-page-break/>
      <text:p text:style-name="P141">Ad 6.)<text:s/>Odluka o Izvršenju Financijskog plana za 2022.g.</text:p>
      <text:p text:style-name="P142"/>
      <text:p text:style-name="P143">U materijalima dostavljenim za ovu točku dnevnog reda uz poziv za sjednicu, članovi Skupštine dobili su prijedlog Odluke o izvršenju Financijskog plana TZ otoka Krka za 2022.g.</text:p>
      <text:p text:style-name="P144"/>
      <text:p text:style-name="P145"/>
      <text:p text:style-name="P146">ZAKLJUČAK:</text:p>
      <text:p text:style-name="P147"/>
      <text:p text:style-name="P148">-<text:s/>Članovi<text:s/>Skupštine jednoglasno prihvaćaju Odluku o Izvršenju Financijskog plana TZ otoka Krka za 2022.g.</text:p>
      <text:p text:style-name="P149"/>
      <text:p text:style-name="P150"/>
      <text:p text:style-name="P151">Ad7.) <text:s/>Razrješenje i izbor tijela Turističke zajednice otoka Krka u mandatu <text:s/>01.01.-31.12.2022.g.</text:p>
      <text:p text:style-name="P152">- Predsjednika <text:s/>TZ otoka Krka <text:s/>(čl. 30. Statuta TZ otoka Krka)</text:p>
      <text:p text:style-name="P153">- Članove vijeća TZ otoka Krka <text:s/>( 8 članova se biraju, a prema čl. 25. Statuta TZ otoka Krka)</text:p>
      <text:p text:style-name="P154">- Članove Skupštine TZ otoka Krka (čl.16. <text:s/>Statuta TZ otoka Krka)</text:p>
      <text:p text:style-name="P155"/>
      <text:p text:style-name="P156">U materijalima dostavljenim za ovu točku dnevnog reda uz poziv za sjednicu, članovi Skupštine dobili<text:s/>su pisano<text:s/>Obrazloženje o razlozima razrješenja<text:s/>kao<text:s/>i izbor novih tijela: predsjednika, članova Vijeća <text:s/>i<text:s/>članova<text:s/>Skupštine.</text:p>
      <text:p text:style-name="P157">ZAKLJUČAK:</text:p>
      <text:p text:style-name="P158">-<text:s/>Članovi Skupštine<text:s/>jednoglasno razrješuju predsjednika, članove Vijeća i članove Skupštine s danom 31.12.2021.g.</text:p>
      <text:p text:style-name="P159">- Članovi Skupštine jednoglasno prihvaćaju slijedeće:</text:p>
      <text:p text:style-name="P160"><text:span text:style-name="T161">-<text:s/></text:span><text:span text:style-name="T162">Sa 01.01.2022.g., a prema Statutu TZ otoka Krka , čl. 30. dužnost</text:span><text:span text:style-name="T163"><text:s/>predsjednika TZ otoka Krka</text:span><text:span text:style-name="T164"><text:s text:c="2"/>u mandatu od 1 kalendar</text:span><text:span text:style-name="T165">s</text:span><text:span text:style-name="T166">ke godine (01.01. – 31.12.2022.g.) preuzima<text:s/></text:span><text:span text:style-name="T167">p</text:span><text:span text:style-name="T168">redsjednik TZO Punat ,<text:s/></text:span><text:span text:style-name="T169">gosp. Daniel Strčić.</text:span></text:p>
      <text:p text:style-name="P170">Za<text:s/>01.01.2022.g.<text:s/>– 31.12.2022.g. <text:s/>članovi<text:s/>Turističkog vijeća<text:s/>TZ otoka Krka<text:s/>su slijedeći:</text:p>
      <text:p text:style-name="P171">1. Ivan Lončar – predstavnik TZ grada Krka</text:p>
      <text:p text:style-name="P172">2. Toni Juranić – predstavnik TZO Baška</text:p>
      <text:p text:style-name="P173">3. Tomislav Palalić – predstavnik TZO Omišalj</text:p>
      <text:p text:style-name="P174">4. Ljubica Lončar – predstavnik TZO Omišalj</text:p>
      <text:p text:style-name="P175">5. Dražen Lesica – predstavnik TZO Omišalj</text:p>
      <text:p text:style-name="P176">6. Dragan Zahija – predstavnik TZO Vrbnik</text:p>
      <text:p text:style-name="P177">7. Nediljko Vučetić – predstavnik TZO Malinska – Dubašnica</text:p>
      <text:p text:style-name="P178">8. Neven Komadina – predstavnik TZO Dobrinj</text:p>
      <text:p text:style-name="P179">Predstavnik HGK Županijska komora Rijeka – ostaje članica Vita Dujmović ( do 2024.g.)</text:p>
      <text:p text:style-name="P180">Predstavnik Udruženja obrtnika otoka Krka – ostaje Nikica Depikolzvane ( do 2024.g.)</text:p>
      <text:p text:style-name="P181">Anton Bolonić , zamjenik predsjednika TZ otoka Krka.</text:p>
      <text:p text:style-name="P182">Sa 01.01.2022.g. do 2024.g. a prema Statutu TZ otoka Krka, predstavnici članova turističkih zajednica <text:s/>u Skupštini TZ otoka Krka su slijedeći:</text:p>
      <text:p text:style-name="P183"><text:span text:style-name="T184"><text:s/></text:span><text:span text:style-name="T185">Punat<text:s/></text:span></text:p>
      <text:p text:style-name="P186">1. Iris Leleković</text:p>
      <text:p text:style-name="P187">2. Indira Justinić<text:s/></text:p>
      <text:p text:style-name="P188">3. Zrinka Lubenjak Ribarić</text:p>
      <text:p text:style-name="P189">4. Monika Gregurić</text:p>
      <text:p text:style-name="P190"/>
      <text:p text:style-name="P191"/>
      <text:p text:style-name="P192"/>
      <text:p text:style-name="P193">Dobrinj</text:p>
      <text:p text:style-name="P194">1. Nikica Fugošić</text:p>
      <text:p text:style-name="P195">2. Branka Ivelja</text:p>
      <text:p text:style-name="P196">Omišalj<text:s/></text:p>
      <text:p text:style-name="P197">1. Mauro Justić</text:p>
      <text:p text:style-name="P198">2. Domagoj Trivić</text:p>
      <text:p text:style-name="P199">3. Tomislav Palalić</text:p>
      <text:p text:style-name="P200"><text:span text:style-name="T201">4. Luka Majcen</text:span></text:p>
      <text:p text:style-name="P202">5. Dean Milohnić</text:p>
      <text:p text:style-name="P203">Malinska<text:s/></text:p>
      <text:p text:style-name="P204">1. Nediljko Vučetić</text:p>
      <text:p text:style-name="P205">2. Ivica Turčić</text:p>
      <text:p text:style-name="P206">3. Danijel Šabalja</text:p>
      <text:p text:style-name="P207">4. Ivana Lesica</text:p>
      <text:p text:style-name="P208">Vrbnik</text:p>
      <text:p text:style-name="P209">1. Nikolina Kovačević</text:p>
      <text:p text:style-name="P210">Baška<text:s/></text:p>
      <text:p text:style-name="P211">1. Magdalena Supan Budimilić</text:p>
      <text:p text:style-name="P212">2. Marija Vukelić</text:p>
      <text:p text:style-name="P213">3. Crneković Damir</text:p>
      <text:p text:style-name="P214">4. Dorčić Zlatko</text:p>
      <text:p text:style-name="P215">5. Dragan Brnić</text:p>
      <text:p text:style-name="P216">Grad Krk<text:s/></text:p>
      <text:p text:style-name="P217">1. Mile Pavlica</text:p>
      <text:p text:style-name="P218">2. Zoran Morožin</text:p>
      <text:p text:style-name="P219">3. Ivan Lončar</text:p>
      <text:p text:style-name="P220">4. Lucija Petrak</text:p>
      <text:p text:style-name="P221">5. Sanjin Barbalić</text:p>
      <text:p text:style-name="P222">6. Dinko Jakovljević</text:p>
      <text:p text:style-name="P223">7. Boris Mrakovčić</text:p>
      <text:p text:style-name="P224">Ovom zapisniku prilažu se elektronski glasovi (e-mail) članova Skupštine.</text:p>
      <text:p text:style-name="P225"><text:tab/>ZAPISNIČARKA<text:tab/><text:tab/><text:tab/><text:s text:c="7"/>PREDSJEDNIK TZ OTOKA KRKA</text:p>
      <text:p text:style-name="P226"><text:s text:c="15"/>Elvira Petrov <text:s text:c="52"/><text:s text:c="3"/><text:s text:c="2"/>Robert Anton Kraljić</text:p>
      <text:p text:style-name="P227"/>
      <text:p text:style-name="P228"/>
      <text:p text:style-name="P229">OVJEROVITELJI ZAPISNIKA</text:p>
      <text:p text:style-name="P230"/>
      <text:p text:style-name="P231">_____________________________ <text:s text:c="46"/>___________________________</text:p>
      <text:p text:style-name="P232"><text:s text:c="17"/>Luka Majcen<text:s text:c="54"/><text:s text:c="26"/>Nediljko Vučetić</text:p>
      <text:p text:style-name="P233"/>
      <text:p text:style-name="P234"><text:span text:style-name="T235">1.</text:span><text:span text:style-name="T236"><text:s/></text:span><text:span text:style-name="T237">Luka Majcen, 10. prosinca 2021. <text:s text:c="2"/>13:51</text:span></text:p>
      <text:p text:style-name="P238">Poštovani,</text:p>
      <text:p text:style-name="P239">Suglasan sam sa svim navedenim, predloženim dnevnim redom i svim točkama.</text:p>
      <text:p text:style-name="P240">Hvala</text:p>
      <text:p text:style-name="P241">Lp</text:p>
      <text:p text:style-name="P242">Luka Majcen</text:p>
      <text:p text:style-name="P243"/>
      <text:p text:style-name="P244"><text:span text:style-name="T245">2.</text:span><text:span text:style-name="T246"><text:s/>Damir Crneković, 12.prosinca 2021. <text:s/>11:09</text:span></text:p>
      <text:p text:style-name="P247">Poštovana gospođo Petrov,</text:p>
      <text:list text:style-name="LFO46">
        <text:list-item text:start-value="1">
          <text:p text:style-name="P248">Slažem se s predloženim  dnevnim redom</text:p>
        </text:list-item>
      </text:list>
      <text:list text:style-name="LFO46" text:continue-numbering="true">
        <text:list-item>
          <text:p text:style-name="P249">Slažem se s prijedlogom radnih tijela Skupštine (zapisničara i ovjerovitelja zapisnika)</text:p>
        </text:list-item>
      </text:list>
      <text:list text:style-name="LFO46" text:continue-numbering="true">
        <text:list-item>
          <text:p text:style-name="P250">Slažem se s prijedlogom zapisnika s 3. e-sjednice Skupštine.</text:p>
        </text:list-item>
      </text:list>
      <text:list text:style-name="LFO46" text:continue-numbering="true">
        <text:list-item>
          <text:p text:style-name="P251">Primam na znanje statistiku otoka Krka I-XI 2021. god.</text:p>
        </text:list-item>
      </text:list>
      <text:list text:style-name="LFO46" text:continue-numbering="true">
        <text:list-item>
          <text:p text:style-name="P252">Glasam ZA  predložene odluke po točkama 4. , 5. , 6. i  7. dnevnog reda.</text:p>
        </text:list-item>
      </text:list>
      <text:p text:style-name="P253"/>
      <text:p text:style-name="P254">Naglašavam da mislim da nije poslovno korektno da se i ova sjednica održava putem e-maila.</text:p>
      <text:p text:style-name="P255">Smatram da imamo dovoljno veliku dvoranu da se sjednica mogla održati face-to-face , naravno uz pridržavanje svih epidemioloških mjera uključujući i COVID propusnice. Smatram to  načinom rada po liniji manjeg otpora. Jer ako smo mogli odraditi cijelu sezonu  dobro kako jesmo, onda mi je ovaj način rada upitan.</text:p>
      <text:p text:style-name="P256">Smatram da se prethodno barem trebalo pitati e-mailom sve članove skupštine da li žele da se sjednica održi face-to-face ili putem e-maila.  Molim da o ovom mojem stavu obavijestite sve ostale članove skupštine.</text:p>
      <text:p text:style-name="P257"/>
      <text:p text:style-name="P258">S poštovanjem,</text:p>
      <text:p text:style-name="P259">Damir Crneković</text:p>
      <text:p text:style-name="P260"/>
      <text:p text:style-name="P261"><text:span text:style-name="T262">3.</text:span><text:span text:style-name="T263"><text:s/>Andrej Valčić, <text:s/>13.prosinca 2021. <text:s/>11:35</text:span></text:p>
      <text:p text:style-name="P264">Poštovane</text:p>
      <text:p text:style-name="P265">Slažem se dnevnim redom 4. sjednice Skupštine TZ otoka Krka<text:s/>te glasam ZA po svim točkama dnevnog reda.</text:p>
      <text:p text:style-name="P266">Lijepi pozdrav<text:line-break/>Andrej Valčić</text:p>
      <text:p text:style-name="StandardWeb"><text:span text:style-name="T267">4.</text:span><text:span text:style-name="T268"><text:s/>Dinko Jakovljević, <text:s/>13.prosinca 2021. <text:s/>11:40</text:span></text:p>
      <text:p text:style-name="P269">Draga Elvira,</text:p>
      <text:p text:style-name="P270"/>
      <text:p text:style-name="P271">slažem se s predloženim dnevnim redom, potvrđujem i po točkama dnevnog reda, tj. glasam prema prijedlozima.</text:p>
      <text:p text:style-name="P272"/>
      <text:p text:style-name="P273">Srdačan pozdrav</text:p>
      <text:p text:style-name="P274">Dino</text:p>
      <text:p text:style-name="P275"/>
      <text:p text:style-name="P276"><text:span text:style-name="T277">5.</text:span><text:span text:style-name="T278"><text:s/></text:span><text:span text:style-name="T279">Zoran Morožin, 13. prosinca 2021. <text:s text:c="2"/>15:27</text:span></text:p>
      <text:p text:style-name="P280"/>
      <text:p text:style-name="P281">Poštovana Elvira,<text:s/></text:p>
      <text:p text:style-name="P282"/>
      <text:soft-page-break/>
      <text:p text:style-name="P283">Ovim putem javljam da sam suglasan s predloženim dnevnim redom e-sjednice,  te ujedno da sam suglasan  tj.glasam “ZA” po svim točkama dnevnog reda.</text:p>
      <text:p text:style-name="P284"/>
      <text:p text:style-name="P285"><text:span text:style-name="T286">S poštovanjem .<text:s/></text:span></text:p>
      <text:p text:style-name="P287"><text:span text:style-name="T288">Zoran Morožin</text:span><text:span text:style-name="T289">, Valamar Riviera d.d.</text:span></text:p>
      <text:p text:style-name="P290"><text:span text:style-name="T291">6</text:span><text:span text:style-name="T292">. Zlatko Dorčić, <text:s/>14.prosinca 2021. <text:s/>18:19</text:span></text:p>
      <text:p text:style-name="P293">Poštovani</text:p>
      <text:p text:style-name="P294"/>
      <text:p text:style-name="P295">Slažem se s predloženim dnevnim redom za 4. Skupštinu TZ otoka Krka</text:p>
      <text:p text:style-name="P296">1.Slažem se s prijedlogom radnih tijela</text:p>
      <text:p text:style-name="P297">2.Slažem se s zapisnikom s 3. e- sjednice</text:p>
      <text:p text:style-name="P298">3.Primam na znanje statističke podatke</text:p>
      <text:p text:style-name="P299">Glasam ZA predložene odluke po točkama 4.,5.,6., i 7. predloženog dnevnog reda</text:p>
      <text:p text:style-name="P300"/>
      <text:p text:style-name="P301">S poštovanjem, </text:p>
      <text:p text:style-name="P302">Zlatko Dorčić</text:p>
      <text:p text:style-name="P303"/>
      <text:p text:style-name="P304"><text:span text:style-name="T305">7.</text:span><text:span text:style-name="T306"><text:s/>Mile Pavlica, <text:s/>15.prosinca 2021. <text:s/>11:37</text:span></text:p>
      <text:p text:style-name="P307"/>
      <text:p text:style-name="P308">Poštovani,</text:p>
      <text:p text:style-name="P309"/>
      <text:p text:style-name="P310">Suglasan sam sa dnevnim redom kao te glasam ZA po svim točkama istog.</text:p>
      <text:p text:style-name="P311"/>
      <text:p text:style-name="P312">S poštovanjem,</text:p>
      <text:p text:style-name="P313"><text:span text:style-name="T314">Mile Pavlica</text:span><text:span text:style-name="T315">, Valamar Riviera d.d.</text:span></text:p>
      <text:p text:style-name="P316"><text:span text:style-name="T317">8</text:span><text:span text:style-name="T318">. Iris Leleković, <text:s/>15 prosinca 2021. <text:s/>11:50</text:span></text:p>
      <text:p text:style-name="P319">Poštovana gospođo Petrov,</text:p>
      <text:p text:style-name="P320">hvala lijepa na poslanim materijalima. Evo moje očitovanje redom:</text:p>
      <text:list text:style-name="LFO47">
        <text:list-item text:start-value="1">
          <text:p text:style-name="P321">ZA predloženi dnevni red</text:p>
        </text:list-item>
      </text:list>
      <text:list text:style-name="LFO47" text:continue-numbering="true">
        <text:list-item>
          <text:p text:style-name="P322">ZA prijedlog radnih tijela Skupštine (zapisničara i ovjerovitelja zapisnika)</text:p>
        </text:list-item>
      </text:list>
      <text:list text:style-name="LFO47" text:continue-numbering="true">
        <text:list-item>
          <text:p text:style-name="P323">ZA prijedlog zapisnika s 3. e-sjednice Skupštine.</text:p>
        </text:list-item>
      </text:list>
      <text:list text:style-name="LFO47" text:continue-numbering="true">
        <text:list-item>
          <text:p text:style-name="P324">Primam na znanje statistiku otoka Krka I-XI 2021. god.</text:p>
        </text:list-item>
      </text:list>
      <text:list text:style-name="LFO47" text:continue-numbering="true">
        <text:list-item>
          <text:p text:style-name="P325">Primam na znanje dodatnu tablicu  Godišnjeg plana TZ otoka Krka  za 2022. godinu.<text:s/></text:p>
        </text:list-item>
      </text:list>
      <text:list text:style-name="LFO47" text:continue-numbering="true">
        <text:list-item>
          <text:p text:style-name="P326">ZA  predložene odluke po točkama 4. , 5. , 6. i  7. dnevnog reda.</text:p>
        </text:list-item>
      </text:list>
      <text:p text:style-name="P327">Lijep pozdrav,</text:p>
      <text:p text:style-name="P328">Iris Leleković</text:p>
      <text:p text:style-name="P329"/>
      <text:p text:style-name="P330"><text:span text:style-name="T331">9.</text:span><text:span text:style-name="T332"><text:s/>Ivana Lesica, <text:s/>15.prosinca 2021. <text:s/>12:01</text:span></text:p>
      <text:p text:style-name="P333">Poštovana Elvira,</text:p>
      <text:p text:style-name="P334"/>
      <text:p text:style-name="P335">Slažem se sa svim točkama dnevnog reda i glasam za- za sve predložene odluke.</text:p>
      <text:p text:style-name="P336"/>
      <text:p text:style-name="P337">Lp</text:p>
      <text:p text:style-name="P338">Ivana</text:p>
      <text:p text:style-name="P339"/>
      <text:p text:style-name="P340"/>
      <text:p text:style-name="P341"/>
      <text:p text:style-name="P342"><text:span text:style-name="T343">10.</text:span><text:span text:style-name="T344"><text:s/>Dragan Brnić, 15.prosinca 2021. <text:s/>15:01</text:span></text:p>
      <text:p text:style-name="P345">Poštovana,<text:s/></text:p>
      <text:p text:style-name="P346">Slažem se sa svim  točkama  te glasam ZA  predložene odluke po točkama 4. , 5. , 6. i  7. dnevnog reda.</text:p>
      <text:p text:style-name="P347">Lijep pozdrav /  Best regards<text:s/></text:p>
      <text:p text:style-name="P348"><text:span text:style-name="T349">Draga Brnić</text:span><text:span text:style-name="T350"><text:line-break/></text:span></text:p>
      <text:p text:style-name="P351"><text:span text:style-name="T352"><text:line-break/></text:span><text:span text:style-name="T353">11.<text:s/></text:span><text:span text:style-name="T354">Anamarija Maletić, 15.prosinca 2021. <text:s/>15:18</text:span></text:p>
      <text:p text:style-name="P355">Poštovana,</text:p>
      <text:p text:style-name="P356"/>
      <text:p text:style-name="P357">Potvrđujem da se slažem s predloženim dnevnim redom kao i redom očitovanja i potvrde po svim točkama dnevnog reda.</text:p>
      <text:p text:style-name="P358"/>
      <text:p text:style-name="P359">Hvala i lijepi pozdrav,</text:p>
      <text:p text:style-name="P360"/>
      <text:p text:style-name="P361">Anamarija Maletić, mag.oec</text:p>
      <text:p text:style-name="P362"><text:span text:style-name="T363">12.</text:span><text:span text:style-name="T364"><text:s/></text:span><text:span text:style-name="T365">Nikolina Kovačević, 15.prosinca 2021. <text:s/>20:02</text:span></text:p>
      <text:p text:style-name="P366">Poštovana,</text:p>
      <text:p text:style-name="P367">ovim putem  slažem se sa predloženim dnevnim redom.</text:p>
      <text:p text:style-name="P368">U svrhu verifikacije po svim točkama dnevnog reda izjašnjavam se "ZA"</text:p>
      <text:p text:style-name="P369"/>
      <text:p text:style-name="P370">Srdačan pozdrav,</text:p>
      <text:p text:style-name="P371">Nikolina Kovačević</text:p>
      <text:p text:style-name="P372">Vrbnik</text:p>
      <text:p text:style-name="P373"/>
      <text:p text:style-name="P374"><text:span text:style-name="T375">13.</text:span><text:span text:style-name="T376"><text:s/>Nediljko Vučetić, <text:s/>15.prosinca 2021. <text:s/>16:08</text:span></text:p>
      <text:p text:style-name="P377"/>
      <text:p text:style-name="P378"><text:span text:style-name="T379">Poštovana Elvira,</text:span></text:p>
      <text:p text:style-name="P380">U nastavku dostavljam očitovanja po točkama dnevnoga reda:</text:p>
      <text:p text:style-name="P381">SLAŽEM SE SA PREDLOŽENIM DNEVNIM REDOM</text:p>
      <text:list text:style-name="LFO5">
        <text:list-item text:start-value="1">
          <text:p text:style-name="P382"><text:span text:style-name="T383">Izbor radnih tijela –<text:s/></text:span><text:span text:style-name="T384">ZA</text:span></text:p>
        </text:list-item>
      </text:list>
      <text:list text:style-name="LFO5" text:continue-numbering="true">
        <text:list-item>
          <text:p text:style-name="P385"><text:span text:style-name="T386">Usvajanje zapisnika sa 3. e-sjednice Skupštine TZ otoka Krka –<text:s/></text:span><text:span text:style-name="T387">ZA</text:span></text:p>
        </text:list-item>
      </text:list>
      <text:list text:style-name="LFO5" text:continue-numbering="true">
        <text:list-item>
          <text:p text:style-name="P388"><text:span text:style-name="T389">Statistika otoka Krka za studeni i razdoblje siječanj-studeni 2021.g. –</text:span><text:span text:style-name="T390"><text:s/>PRIMLJENO NA ZNANJE</text:span></text:p>
        </text:list-item>
      </text:list>
      <text:list text:style-name="LFO5" text:continue-numbering="true">
        <text:list-item>
          <text:p text:style-name="P391"><text:span text:style-name="T392">Izmjene i dopune Financijskog plana i Programa rada TZ otoka Krka za 2021.g. -<text:s/></text:span><text:span text:style-name="T393">ZA</text:span></text:p>
        </text:list-item>
      </text:list>
      <text:list text:style-name="LFO5" text:continue-numbering="true">
        <text:list-item>
          <text:p text:style-name="P394"><text:span text:style-name="T395">Prijedlog Godišnjeg programa rada i financijskog plana TZ otoka Krka za 2022.g. -<text:s/></text:span><text:span text:style-name="T396">ZA</text:span></text:p>
        </text:list-item>
      </text:list>
      <text:list text:style-name="LFO5" text:continue-numbering="true">
        <text:list-item>
          <text:p text:style-name="P397"><text:span text:style-name="T398">Odluka o izvršenju Financijskog plana za 2022.g. –<text:s/></text:span><text:span text:style-name="T399">ZA</text:span></text:p>
        </text:list-item>
      </text:list>
      <text:list text:style-name="LFO5" text:continue-numbering="true">
        <text:list-item>
          <text:p text:style-name="P400"><text:span text:style-name="T401">Razrješenje i izbor tijela Turističke zajednice otoka Krka u mandatu 01.01.-31.12.2022.g -<text:s/></text:span><text:span text:style-name="T402">ZA</text:span></text:p>
        </text:list-item>
      </text:list>
      <text:p text:style-name="P403"/>
      <text:p text:style-name="P404">Srdačan pozdrav,</text:p>
      <text:p text:style-name="P405"/>
      <text:p text:style-name="P406">Nediljko Vučetić</text:p>
      <text:p text:style-name="P407"/>
      <text:p text:style-name="P408"><text:span text:style-name="T409">14</text:span><text:span text:style-name="T410">. Domagoj Trivić, 16.prosinca 2021. <text:s/>9:55</text:span></text:p>
      <text:p text:style-name="P411">Poštovana,<text:s/></text:p>
      <text:soft-page-break/>
      <text:p text:style-name="P412">1. slažem se s predloženim dnevnim redom</text:p>
      <text:p text:style-name="P413">2. slažem se s redom očitovanja</text:p>
      <text:p text:style-name="P414">3. potvrđujem sve točke dnevnoga reda</text:p>
      <text:p text:style-name="P415">Lp, Domagoj Trivić</text:p>
      <text:p text:style-name="P416"/>
      <text:p text:style-name="P417"><text:span text:style-name="T418">15.</text:span><text:span text:style-name="T419"><text:s/></text:span><text:span text:style-name="T420">Mauro Justić, 16 prosinca 2021. <text:s/>11:41</text:span></text:p>
      <text:p text:style-name="P421">Poštovana,</text:p>
      <text:p text:style-name="P422"/>
      <text:p text:style-name="P423">Suglasan sam s predloženim dnevnim redom 4. e-sjednice Skupštine TZ-a otoka Krka.</text:p>
      <text:p text:style-name="P424"/>
      <text:p text:style-name="P425">U nastavku šaljem svoje očitovanje na točke dnevnog reda;</text:p>
      <text:p text:style-name="P426"/>
      <text:p text:style-name="P427">Glasam ZA po svim točkama dnevnog reda.</text:p>
      <text:p text:style-name="P428"/>
      <text:p text:style-name="P429">Lijepi pozdrav i ugodan ostatak dana.</text:p>
      <text:p text:style-name="P430"/>
      <text:p text:style-name="P431">Mauro Justić</text:p>
      <text:p text:style-name="P432"/>
      <text:p text:style-name="P433"><text:span text:style-name="T434">16.</text:span><text:span text:style-name="T435"><text:s/></text:span><text:span text:style-name="T436">Magdalena Supan Budimilić, 16.prosinca 2021. <text:s/>11:03</text:span></text:p>
      <text:p text:style-name="P437"/>
      <text:p text:style-name="P438">Poštovana,<text:s/></text:p>
      <text:p text:style-name="P439"/>
      <text:p text:style-name="P440">šaljem očitovanja na 4. e-sjednicu Skupštine TZ otoka Krka</text:p>
      <text:p text:style-name="P441"/>
      <text:list text:style-name="LFO48" text:continue-numbering="true">
        <text:list-item>
          <text:p text:style-name="P442">Suglasna sam s predloženim  Dnevnim redom</text:p>
        </text:list-item>
        <text:list-item>
          <text:p text:style-name="P443">Suglasna sam  s prijedlogom radnih tijela Skupštine<text:s/></text:p>
        </text:list-item>
        <text:list-item>
          <text:p text:style-name="P444">Suglasna sam s Zapisnikom s 3. e-sjednice Skupštine.<text:s/></text:p>
        </text:list-item>
        <text:list-item>
          <text:p text:style-name="P445">Glasam ZA  točke  4. , 5. , 6. i  7. Dnevnog reda.</text:p>
        </text:list-item>
        <text:list-item>
          <text:p text:style-name="P446"/>
        </text:list-item>
      </text:list>
      <text:p text:style-name="P447"><text:span text:style-name="T448">Lp</text:span><text:span text:style-name="T449"><text:s text:c="3"/></text:span><text:span text:style-name="T450">Magdalena Supan Budimilić</text:span><text:span text:style-name="T451">, Valamar Riviera d.d.</text:span></text:p>
      <text:p text:style-name="P452"/>
      <text:p text:style-name="P453"><text:span text:style-name="T454">17.</text:span><text:span text:style-name="T455"><text:s/></text:span><text:span text:style-name="T456">Ivan Lončar, 16.prosinca 2021. <text:s/>12:51</text:span></text:p>
      <text:p text:style-name="P457">Poštovana Elvira,</text:p>
      <text:p text:style-name="P458"/>
      <text:p text:style-name="P459">Hvala na pozivu i poslanim materijalima.</text:p>
      <text:p text:style-name="P460"/>
      <text:p text:style-name="P461">Suglasan sam s predloženim dnevnim redom i prijedlogom radnog tijela.</text:p>
      <text:p text:style-name="P462"/>
      <text:p text:style-name="P463">U nastavku dostavljam moje očitovanje po točkama dnevnog reda i to:</text:p>
      <text:p text:style-name="P464"/>
      <text:p text:style-name="P465">               4.           ZA</text:p>
      <text:p text:style-name="P466">               5.           ZA</text:p>
      <text:p text:style-name="P467">               6.           ZA</text:p>
      <text:p text:style-name="P468">               7.           ZA</text:p>
      <text:p text:style-name="P469"/>
      <text:p text:style-name="P470">Kao što sam i prošle godine naveo radi se o vrlo bitnoj Skupštini i smatram da je trebala biti odrađena uživo.</text:p>
      <text:p text:style-name="P471"/>
      <text:p text:style-name="P472">Svima skupa želim sretan i blagoslovljen Božić.</text:p>
      <text:p text:style-name="P473"/>
      <text:p text:style-name="P474">Srdačan pozdrav,</text:p>
      <text:p text:style-name="P475"/>
      <text:p text:style-name="P476">Ivan</text:p>
      <text:p text:style-name="P477"/>
      <text:p text:style-name="P478"/>
      <text:p text:style-name="P479"/>
      <text:p text:style-name="P480"><text:span text:style-name="T481">18</text:span><text:span text:style-name="T482">. Vesna Depope, 16.prosinca 2021. <text:s/>12:58</text:span></text:p>
      <text:p text:style-name="P483">Poštovana ,</text:p>
      <text:p text:style-name="P484">ovime potvrđujem da sam suglasna  sa dnevnim redom 4. e-sjednice Skupštine TZ otoka Krka te sa svim izvješćima i Odlukom o izvršenju.<text:s text:c="4"/>"DA"</text:p>
      <text:p text:style-name="P485">S poštovanjem,<text:s/></text:p>
      <text:p text:style-name="P486">Vesna Depope</text:p>
      <text:p text:style-name="StandardWeb"><text:span text:style-name="T487">19.</text:span><text:span text:style-name="T488"><text:s/>Indira Justinić, 16.prosinca 2021. <text:s/>13:49</text:span></text:p>
      <text:p text:style-name="P489">Poštovane,</text:p>
      <text:p text:style-name="P490"/>
      <text:p text:style-name="P491"><text:span text:style-name="T492">Ovim putem potvrđujem da sam primila materijal za 4. e-sjednicu Skupštine TZ otoka Krka i da<text:s/></text:span><text:span text:style-name="T493">se slažem sa predloženim dnevnim redom</text:span><text:span text:style-name="T494">.</text:span></text:p>
      <text:p text:style-name="P495"><text:span text:style-name="T496">Ujedno<text:s/></text:span><text:span text:style-name="T497">potvrđujem da sam primila informaciju na znanje te da sam suglasna sa:</text:span></text:p>
      <text:p text:style-name="P498"/>
      <text:list text:style-name="LFO43">
        <text:list-item text:start-value="1">
          <text:p text:style-name="P499">Izbor radnih tijela</text:p>
        </text:list-item>
      </text:list>
      <text:list text:style-name="LFO49" text:continue-numbering="true">
        <text:list-item>
          <text:p text:style-name="P500">Zapisničar – gđa. Elvira Petrov</text:p>
        </text:list-item>
        <text:list-item>
          <text:p text:style-name="P501">Ovjerovitelji zapisnika (2 člana) – gosp. Luka Majcen, gosp. Nediljko Vučetić</text:p>
        </text:list-item>
      </text:list>
      <text:list text:style-name="LFO43" text:continue-numbering="true">
        <text:list-item>
          <text:p text:style-name="P502">Usvajanje zapisnika sa 3. e-sjednice Skupštine TZ otoka Krka,<text:s/></text:p>
        </text:list-item>
      </text:list>
      <text:list text:style-name="LFO43" text:continue-numbering="true">
        <text:list-item>
          <text:p text:style-name="P503">Statistika otoka Krka za studeni i razdoblje siječanj – studeni 2021.g.</text:p>
        </text:list-item>
      </text:list>
      <text:list text:style-name="LFO43" text:continue-numbering="true">
        <text:list-item>
          <text:p text:style-name="P504">Izmjene i dopune Financijskog plana i Programa rada TZ otoka Krka za 2021.g.</text:p>
        </text:list-item>
      </text:list>
      <text:list text:style-name="LFO43" text:continue-numbering="true">
        <text:list-item>
          <text:p text:style-name="P505">Prijedlog Godišnjeg programa rada i financijskog plana TZ otoka Krka za 2022.g.</text:p>
        </text:list-item>
      </text:list>
      <text:list text:style-name="LFO43" text:continue-numbering="true">
        <text:list-item>
          <text:p text:style-name="P506">Odluka o izvršenju Financijskog plana TZ otoka Krka za 2022.g.<text:s/></text:p>
        </text:list-item>
      </text:list>
      <text:list text:style-name="LFO43" text:continue-numbering="true">
        <text:list-item>
          <text:p text:style-name="P507">Razrješenje i izbor tijela Turističke zajednice otoke Krka u mandatu 01.01.-31.12.2022.g.</text:p>
        </text:list-item>
      </text:list>
      <text:list text:style-name="LFO49" text:continue-numbering="true">
        <text:list-item>
          <text:p text:style-name="P508">Predsjednika TZ otoka Krka (čl. 30 Statuta TZ otoka Krka)</text:p>
        </text:list-item>
        <text:list-item>
          <text:p text:style-name="P509">Članove vijeća TZ otoka Krka (8 članova se biraju, a prema čl. 25. Statuta TZ otoka Krka)</text:p>
        </text:list-item>
        <text:list-item>
          <text:p text:style-name="P510">Članove Skupštine TZ otoka Krka (čl. 16. Statuta TZ otoka Krka)</text:p>
        </text:list-item>
      </text:list>
      <text:p text:style-name="P511"/>
      <text:p text:style-name="P512">Za sve informacije stojim na raspolaganju.</text:p>
      <text:p text:style-name="P513"/>
      <text:p text:style-name="P514"><text:span text:style-name="T515">Lp,</text:span><text:span text:style-name="T516"><text:s text:c="5"/></text:span><text:span text:style-name="T517">Indira Justinic</text:span></text:p>
      <text:p text:style-name="StandardWeb"><text:span text:style-name="T518">20.</text:span><text:span text:style-name="T519"><text:s/></text:span><text:span text:style-name="T520">Zrinka Lubenjak, 16.prosinca 2021. <text:s/>14:09</text:span></text:p>
      <text:p text:style-name="P521">Poštovane Majda i Elvira,</text:p>
      <text:p text:style-name="P522"/>
      <text:p text:style-name="P523">Zahvaljujem Vam na poslanim materijalima.</text:p>
      <text:p text:style-name="P524">Slažem se sa predloženim dnevnim redom i glasam ZA po svim točkama.</text:p>
      <text:p text:style-name="P525"/>
      <text:p text:style-name="P526">Lijepi pozdrav, <text:s/></text:p>
      <text:p text:style-name="P527">Zrinka Lubenjak Ribarić</text:p>
      <text:p text:style-name="P528"/>
      <text:p text:style-name="P529"><text:span text:style-name="T530">21.</text:span><text:span text:style-name="T531"><text:s/></text:span><text:span text:style-name="T532">Boris Mrakovčić, 16.prosinca 2021. <text:s/>14:28</text:span></text:p>
      <text:p text:style-name="P533"/>
      <text:p text:style-name="P534">Poštovani,</text:p>
      <text:p text:style-name="P535">Prihvaćam dnevni red 4. Sjednice skupštine TZ otoka Krka</text:p>
      <text:p text:style-name="P536">Pod točkom 1 prihvaćam prijedlog za imenovanjem zapisničara i prijedlog za ovjeroviteljima zapisnika</text:p>
      <text:soft-page-break/>
      <text:p text:style-name="P537">Pod točkom 2 prihvaćam zapisnik sa 3. Sjednice TZ otoka Krka</text:p>
      <text:p text:style-name="P538">Pod točkom 3 prihvaćam izviješće o statističkim pokazateljima za 2021. godinu</text:p>
      <text:p text:style-name="P539">Pod točkom 4 prihvaćam izmjene i dopune financijskog plana za 2021. i program rada Tz-a</text:p>
      <text:p text:style-name="P540">Pod točkom 5 prihvaćam prijedlog rada TZ-a za 2022.godinu također prihvaćan i prijedlog financijskog plana za 2022. godinu</text:p>
      <text:p text:style-name="P541">Pod točkom 6 prihvaćam odluku o izvršenju financijskog plana</text:p>
      <text:p text:style-name="P542">Pod točkom 7 slažem se sa navedenim razrješenjima članova za narednu godinu te prihvaćam prijedlog za imenovanjem novih članova u tijelima Skupštine Tz otoka Krka na rok od 01.01.2022. – 31.12.2022.<text:s/></text:p>
      <text:p text:style-name="P543"/>
      <text:p text:style-name="P544">S poštovanjem, <text:s/>Boris Mrakovčić</text:p>
      <text:p text:style-name="P545"/>
      <text:p text:style-name="P546"><text:span text:style-name="T547">22.</text:span><text:span text:style-name="T548"><text:s text:c="2"/></text:span><text:span text:style-name="T549">Dean Milohnić, 16.prosinca <text:s/>14:40</text:span></text:p>
      <text:p text:style-name="P550"/>
      <text:p text:style-name="P551">Poštovana Elvira!</text:p>
      <text:p text:style-name="P552">Suglasan sam s dnevnim redom 4. sjednice Skupštine TZ otoka Krka i glasam ZA po svim točkama dnevnog reda.</text:p>
      <text:p text:style-name="P553">S poštovanjem,</text:p>
      <text:p text:style-name="P554">Dean Milohnić</text:p>
      <text:p text:style-name="StandardWeb"><text:span text:style-name="T555">23.</text:span><text:span text:style-name="T556"><text:s/>Lucija Petrak, 16.prosinca 2021. <text:s/>15:00</text:span></text:p>
      <text:p text:style-name="P557"><text:span text:style-name="T558">Poštovani, slažem se sa xsvim prijedlozima.</text:span></text:p>
      <text:p text:style-name="P559">Lijep pozdrav i vesele blagdane svima želim</text:p>
      <text:p text:style-name="P560">Lucija Petrak</text:p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ezproredaChar" style:display-name="Bez proreda Char" style:family="text" style:parent-style-name="Zadanifontodlomka"/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Calibri" style:font-name-asian="Calibri" style:font-name-complex="Times New Roman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2" style:family="text">
      <style:text-properties style:font-name="Calibri" style:font-name-asian="Calibri" style:font-name-complex="Times New Roman"/>
    </style:style>
    <style:style style:name="WW_CharLFO17LVL1" style:family="text">
      <style:text-properties style:font-name="Calibri" style:font-name-asian="Calibri" style:font-name-complex="Calibri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20LVL1" style:family="text">
      <style:text-properties style:font-name="Verdana" style:font-name-asian="Calibri" style:font-name-complex="Times New Roman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6LVL1" style:family="text">
      <style:text-properties style:font-name="Times New Roman" style:font-name-asian="Calibri" style:font-name-complex="Times New Roman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44LVL1" style:family="text">
      <style:text-properties style:font-name="Calibri" style:font-name-asian="Times New Roman" style:font-name-complex="Calibri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style:style style:name="WW_CharLFO45LVL1" style:family="text">
      <style:text-properties style:font-name="Times New Roman" style:font-name-asian="Calibri" style:font-name-complex="Times New Roman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style:style style:name="WW_CharLFO49LVL1" style:family="text">
      <style:text-properties style:font-name="Verdana" style:font-name-asian="Calibri" style:font-name-complex="Times New Roman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4">
      <text:list-level-style-bullet text:level="1" text:style-name="WW_CharLFO4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5">
      <text:list-level-style-bullet text:level="1" text:style-name="WW_CharLFO4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9">
      <text:list-level-style-bullet text:level="1" text:style-name="WW_CharLFO4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uristička zajednica otoka Krka</meta:initial-creator>
    <dc:creator>Idea Verum</dc:creator>
    <meta:creation-date>2024-07-30T13:27:00Z</meta:creation-date>
    <dc:date>2024-07-30T13:27:00Z</dc:date>
    <meta:print-date>2020-04-16T12:32:00Z</meta:print-date>
    <meta:template xlink:href="Normal.dotm" xlink:type="simple"/>
    <meta:editing-cycles>2</meta:editing-cycles>
    <meta:editing-duration>PT0S</meta:editing-duration>
    <meta:document-statistic meta:page-count="11" meta:paragraph-count="36" meta:word-count="2742" meta:character-count="18340" meta:row-count="130" meta:non-whitespace-character-count="15634"/>
  </office:meta>
</office:document-meta>
</file>