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style>
    <style:style style:name="T2" style:parent-style-name="Zadanifontodlomka" style:family="text">
      <style:text-properties style:font-name="Century" fo:color="#1F497D" style:language-asian="hr" style:country-asian="HR"/>
    </style:style>
    <style:style style:name="P3" style:parent-style-name="Normal" style:family="paragraph">
      <style:paragraph-properties fo:margin-bottom="0in" style:line-height-at-least="0.1666in"/>
      <style:text-properties style:font-name="Times New Roman" style:font-name-complex="Times New Roman"/>
    </style:style>
    <style:style style:name="P4" style:parent-style-name="Normal" style:family="paragraph">
      <style:paragraph-properties fo:margin-bottom="0in" style:line-height-at-least="0.1666in"/>
      <style:text-properties style:font-name="Times New Roman" style:font-name-complex="Times New Roman"/>
    </style:style>
    <style:style style:name="P5" style:parent-style-name="Normal" style:family="paragraph">
      <style:text-properties style:font-name="Times New Roman" style:font-name-complex="Times New Roman"/>
    </style:style>
    <style:style style:name="P6" style:parent-style-name="Normal" style:family="paragraph">
      <style:paragraph-properties fo:text-align="center"/>
      <style:text-properties style:font-name="Times New Roman" style:font-name-complex="Times New Roman" fo:font-weight="bold" style:font-weight-asian="bold"/>
    </style:style>
    <style:style style:name="P7" style:parent-style-name="Normal" style:family="paragraph">
      <style:paragraph-properties fo:text-align="justify"/>
      <style:text-properties style:font-name="Times New Roman" style:font-name-complex="Times New Roman" fo:font-weight="bold" style:font-weight-asian="bold"/>
    </style:style>
    <style:style style:name="P8" style:parent-style-name="Normal" style:family="paragraph">
      <style:paragraph-properties fo:text-align="justify"/>
    </style:style>
    <style:style style:name="T9" style:parent-style-name="Zadanifontodlomka" style:family="text">
      <style:text-properties style:font-name="Times New Roman" style:font-name-complex="Times New Roman" fo:font-weight="bold" style:font-weight-asian="bold"/>
    </style:style>
    <style:style style:name="T10" style:parent-style-name="Zadanifontodlomka" style:family="text">
      <style:text-properties style:font-name="Times New Roman" style:font-name-complex="Times New Roman"/>
    </style:style>
    <style:style style:name="T11" style:parent-style-name="Zadanifontodlomka" style:family="text">
      <style:text-properties style:font-name="Times New Roman" style:font-name-complex="Times New Roman"/>
    </style:style>
    <style:style style:name="P12" style:parent-style-name="Normal" style:family="paragraph">
      <style:paragraph-properties fo:text-align="justify"/>
    </style:style>
    <style:style style:name="T13" style:parent-style-name="Zadanifontodlomka" style:family="text">
      <style:text-properties style:font-name="Times New Roman" style:font-name-complex="Times New Roman" fo:font-weight="bold" style:font-weight-asian="bold"/>
    </style:style>
    <style:style style:name="T14" style:parent-style-name="Zadanifontodlomka" style:family="text">
      <style:text-properties style:font-name="Times New Roman" style:font-name-complex="Times New Roman"/>
    </style:style>
    <style:style style:name="T15" style:parent-style-name="Zadanifontodlomka" style:family="text">
      <style:text-properties style:font-name="Times New Roman" style:font-name-complex="Times New Roman"/>
    </style:style>
    <style:style style:name="P16" style:parent-style-name="Normal" style:family="paragraph">
      <style:paragraph-properties fo:text-align="justify"/>
    </style:style>
    <style:style style:name="T17" style:parent-style-name="Zadanifontodlomka" style:family="text">
      <style:text-properties style:font-name="Times New Roman" style:font-name-complex="Times New Roman" fo:font-weight="bold" style:font-weight-asian="bold"/>
    </style:style>
    <style:style style:name="T18" style:parent-style-name="Zadanifontodlomka" style:family="text">
      <style:text-properties style:font-name="Times New Roman" style:font-name-complex="Times New Roman"/>
    </style:style>
    <style:style style:name="T19" style:parent-style-name="Zadanifontodlomka" style:family="text">
      <style:text-properties style:font-name="Times New Roman" style:font-name-complex="Times New Roman"/>
    </style:style>
    <style:style style:name="T20" style:parent-style-name="Zadanifontodlomka" style:family="text">
      <style:text-properties style:font-name="Times New Roman" style:font-name-complex="Times New Roman"/>
    </style:style>
    <style:style style:name="T21" style:parent-style-name="Zadanifontodlomka" style:family="text">
      <style:text-properties style:font-name="Times New Roman" style:font-name-complex="Times New Roman" fo:font-weight="bold" style:font-weight-asian="bold"/>
    </style:style>
    <style:style style:name="T22" style:parent-style-name="Zadanifontodlomka" style:family="text">
      <style:text-properties style:font-name="Times New Roman" style:font-name-complex="Times New Roman"/>
    </style:style>
    <style:style style:name="T23" style:parent-style-name="Zadanifontodlomka" style:family="text">
      <style:text-properties style:font-name="Times New Roman" style:font-name-complex="Times New Roman"/>
    </style:style>
    <style:style style:name="P24" style:parent-style-name="Normal" style:family="paragraph">
      <style:paragraph-properties fo:text-align="justify"/>
    </style:style>
    <style:style style:name="T25" style:parent-style-name="Zadanifontodlomka" style:family="text">
      <style:text-properties style:font-name="Times New Roman" style:font-name-complex="Times New Roman" fo:font-weight="bold" style:font-weight-asian="bold" style:font-weight-complex="bold"/>
    </style:style>
    <style:style style:name="T26" style:parent-style-name="Zadanifontodlomka" style:family="text">
      <style:text-properties style:font-name="Times New Roman" style:font-name-complex="Times New Roman"/>
    </style:style>
    <style:style style:name="T27" style:parent-style-name="Zadanifontodlomka" style:family="text">
      <style:text-properties style:font-name="Times New Roman" style:font-name-complex="Times New Roman"/>
    </style:style>
    <style:style style:name="T28" style:parent-style-name="Zadanifontodlomka" style:family="text">
      <style:text-properties style:font-name="Times New Roman" style:font-name-complex="Times New Roman"/>
    </style:style>
    <style:style style:name="P29" style:parent-style-name="Normal" style:family="paragraph">
      <style:paragraph-properties fo:text-align="justify"/>
      <style:text-properties style:font-name="Times New Roman" style:font-name-complex="Times New Roman"/>
    </style:style>
    <style:style style:name="P30" style:parent-style-name="Normal" style:family="paragraph">
      <style:paragraph-properties fo:text-align="justify"/>
    </style:style>
    <style:style style:name="T31" style:parent-style-name="Zadanifontodlomka" style:family="text">
      <style:text-properties style:font-name="Times New Roman" style:font-name-complex="Times New Roman"/>
    </style:style>
    <style:style style:name="T32" style:parent-style-name="Zadanifontodlomka" style:family="text">
      <style:text-properties style:font-name="Times New Roman" style:font-name-complex="Times New Roman" fo:font-weight="bold" style:font-weight-asian="bold"/>
    </style:style>
    <style:style style:name="P33"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34"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35"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36"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37"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38"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style:style>
    <style:style style:name="P39"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style:style>
    <style:style style:name="P40"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41"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42"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style>
    <style:style style:name="P43" style:parent-style-name="Normal" style:family="paragraph">
      <style:paragraph-properties fo:text-align="justify" fo:margin-bottom="0in" style:line-height-at-least="0.1666in"/>
    </style:style>
    <style:style style:name="T44" style:parent-style-name="Zadanifontodlomka" style:family="text">
      <style:text-properties style:font-name="Times New Roman" style:font-name-asian="Calibri" style:font-name-complex="Times New Roman" fo:font-weight="bold" style:font-weight-asian="bold"/>
    </style:style>
    <style:style style:name="T45" style:parent-style-name="Zadanifontodlomka" style:family="text">
      <style:text-properties style:font-name="Times New Roman" style:font-name-asian="Calibri" style:font-name-complex="Times New Roman"/>
    </style:style>
    <style:style style:name="P46" style:parent-style-name="Normal" style:family="paragraph">
      <style:paragraph-properties fo:text-align="justify" fo:margin-bottom="0in" style:line-height-at-least="0.1666in"/>
      <style:text-properties style:font-name="Times New Roman" style:font-name-asian="Calibri" style:font-name-complex="Times New Roman"/>
    </style:style>
    <style:style style:name="P47" style:parent-style-name="Normal" style:family="paragraph">
      <style:paragraph-properties fo:text-align="justify"/>
      <style:text-properties style:font-name="Times New Roman" style:font-name-asian="Calibri" style:font-name-complex="Times New Roman" fo:font-weight="bold" style:font-weight-asian="bold"/>
    </style:style>
    <style:style style:name="P48" style:parent-style-name="Normal" style:family="paragraph">
      <style:paragraph-properties fo:text-align="justify" fo:margin-bottom="0in" style:line-height-at-least="0.1666in"/>
      <style:text-properties style:font-name="Times New Roman" style:font-name-complex="Times New Roman"/>
    </style:style>
    <style:style style:name="P49" style:parent-style-name="Normal" style:family="paragraph">
      <style:paragraph-properties fo:text-align="justify" fo:margin-bottom="0in" style:line-height-at-least="0.1666in"/>
      <style:text-properties style:font-name="Times New Roman" style:font-name-complex="Times New Roman"/>
    </style:style>
    <style:style style:name="P50" style:parent-style-name="Normal" style:family="paragraph">
      <style:paragraph-properties fo:text-align="justify" fo:margin-bottom="0in" style:line-height-at-least="0.1666in"/>
      <style:text-properties style:font-name="Times New Roman" style:font-name-complex="Times New Roman"/>
    </style:style>
    <style:style style:name="P51" style:parent-style-name="Normal" style:family="paragraph">
      <style:paragraph-properties fo:text-align="justify" fo:margin-bottom="0in" style:line-height-at-least="0.1666in"/>
    </style:style>
    <style:style style:name="T52" style:parent-style-name="Zadanifontodlomka" style:family="text">
      <style:text-properties style:font-name="Times New Roman" style:font-name-complex="Times New Roman"/>
    </style:style>
    <style:style style:name="P53" style:parent-style-name="Normal" style:family="paragraph">
      <style:paragraph-properties fo:text-align="justify" fo:margin-bottom="0in" style:line-height-at-least="0.1666in"/>
      <style:text-properties style:font-name="Times New Roman" style:font-name-complex="Times New Roman"/>
    </style:style>
    <style:style style:name="P54" style:parent-style-name="Normal" style:family="paragraph">
      <style:paragraph-properties fo:margin-bottom="0in" fo:line-height="100%"/>
    </style:style>
    <style:style style:name="T55"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6"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7" style:parent-style-name="Zadanifontodlomka" style:family="text">
      <style:text-properties style:font-name="Times New Roman" style:font-name-complex="Times New Roman" style:text-underline-type="single" style:text-underline-style="solid" style:text-underline-width="auto" style:text-underline-mode="continuous"/>
    </style:style>
    <style:style style:name="T58" style:parent-style-name="Zadanifontodlomka" style:family="text">
      <style:text-properties style:font-name="Times New Roman" style:font-name-asian="Calibri" style:font-name-complex="Times New Roman" fo:font-weight="bold" style:font-weight-asian="bold" style:font-weight-complex="bold" style:text-underline-type="single" style:text-underline-style="solid" style:text-underline-width="auto" style:text-underline-mode="continuous"/>
    </style:style>
    <style:style style:name="P59"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60"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61"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62" style:parent-style-name="Normal" style:family="paragraph">
      <style:paragraph-properties fo:text-align="justify"/>
      <style:text-properties style:font-name="Times New Roman" style:font-name-complex="Times New Roman"/>
    </style:style>
    <style:style style:name="P63" style:parent-style-name="Normal" style:family="paragraph">
      <style:paragraph-properties fo:text-align="center"/>
      <style:text-properties style:font-name="Times New Roman" style:font-name-complex="Times New Roman" fo:font-weight="bold" style:font-weight-asian="bold"/>
    </style:style>
    <style:style style:name="P64" style:parent-style-name="Normal" style:family="paragraph">
      <style:paragraph-properties fo:text-align="justify"/>
      <style:text-properties style:font-name="Times New Roman" style:font-name-complex="Times New Roman" fo:font-weight="bold" style:font-weight-asian="bold"/>
    </style:style>
    <style:style style:name="P65" style:parent-style-name="Normal" style:family="paragraph">
      <style:paragraph-properties fo:text-align="justify"/>
    </style:style>
    <style:style style:name="T66"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67"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68"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69"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70" style:parent-style-name="Normal" style:family="paragraph">
      <style:paragraph-properties fo:text-align="justify"/>
      <style:text-properties style:font-name="Times New Roman" style:font-name-complex="Times New Roman"/>
    </style:style>
    <style:style style:name="P71" style:parent-style-name="Normal" style:family="paragraph">
      <style:paragraph-properties fo:text-align="center"/>
      <style:text-properties style:font-name="Times New Roman" style:font-name-complex="Times New Roman" fo:font-weight="bold" style:font-weight-asian="bold"/>
    </style:style>
    <style:style style:name="P72" style:parent-style-name="Normal" style:family="paragraph">
      <style:paragraph-properties fo:text-align="justify"/>
      <style:text-properties style:font-name="Times New Roman" style:font-name-complex="Times New Roman" fo:font-weight="bold" style:font-weight-asian="bold"/>
    </style:style>
    <style:style style:name="P73" style:parent-style-name="Normal" style:family="paragraph">
      <style:paragraph-properties fo:text-align="justify"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74" style:parent-style-name="Normal" style:family="paragraph">
      <style:paragraph-properties fo:text-align="justify"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75"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6"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7"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8"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9"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80"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81"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82"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83"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84" style:parent-style-name="Normal" style:family="paragraph">
      <style:paragraph-properties fo:margin-bottom="0in" style:line-height-at-least="0.1666in"/>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85" style:parent-style-name="Normal" style:family="paragraph">
      <style:paragraph-properties fo:text-align="justify" fo:margin-bottom="0in" style:line-height-at-least="0.1666in"/>
      <style:text-properties style:font-name="Times New Roman" style:font-name-complex="Times New Roman" fo:font-weight="bold" style:font-weight-asian="bold" fo:font-size="12pt" style:font-size-asian="12pt" style:font-size-complex="12pt"/>
    </style:style>
    <style:style style:name="P86"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style>
    <style:style style:name="P87" style:parent-style-name="Normal" style:family="paragraph">
      <style:paragraph-properties fo:text-align="justify" fo:margin-bottom="0in" style:line-height-at-least="0.1666in"/>
    </style:style>
    <style:style style:name="T88"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89"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90"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91"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92" style:parent-style-name="Normal" style:family="paragraph">
      <style:paragraph-properties fo:text-align="justify"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93" style:parent-style-name="Normal" style:family="paragraph">
      <style:paragraph-properties fo:text-align="justify" fo:margin-bottom="0in" style:line-height-at-least="0.1666in"/>
    </style:style>
    <style:style style:name="T94"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95"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96"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97"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98"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99"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0"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1"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2"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3" style:parent-style-name="Normal" style:family="paragraph">
      <style:paragraph-properties fo:text-align="justify" fo:margin-bottom="0in" style:line-height-at-least="0.1666in"/>
    </style:style>
    <style:style style:name="T104" style:parent-style-name="Zadanifontodlomka" style:family="text">
      <style:text-properties style:font-name="Times New Roman" style:font-name-complex="Times New Roman" fo:font-size="12pt" style:font-size-asian="12pt" style:font-size-complex="12pt"/>
    </style:style>
    <style:style style:name="T105" style:parent-style-name="Zadanifontodlomka" style:family="text">
      <style:text-properties style:font-name="Times New Roman" style:font-name-complex="Times New Roman" fo:font-size="12pt" style:font-size-asian="12pt" style:font-size-complex="12pt"/>
    </style:style>
    <style:style style:name="T106" style:parent-style-name="Zadanifontodlomka" style:family="text">
      <style:text-properties style:font-name="Times New Roman" style:font-name-complex="Times New Roman" fo:font-size="12pt" style:font-size-asian="12pt" style:font-size-complex="12pt"/>
    </style:style>
    <style:style style:name="T107" style:parent-style-name="Zadanifontodlomka" style:family="text">
      <style:text-properties style:font-name="Times New Roman" style:font-name-complex="Times New Roman" fo:font-size="12pt" style:font-size-asian="12pt" style:font-size-complex="12pt"/>
    </style:style>
    <style:style style:name="T108" style:parent-style-name="Zadanifontodlomka" style:family="text">
      <style:text-properties style:font-name="Times New Roman" style:font-name-complex="Times New Roman" fo:font-size="12pt" style:font-size-asian="12pt" style:font-size-complex="12pt"/>
    </style:style>
    <style:style style:name="T109" style:parent-style-name="Zadanifontodlomka" style:family="text">
      <style:text-properties style:font-name="Times New Roman" style:font-name-complex="Times New Roman" fo:font-size="12pt" style:font-size-asian="12pt" style:font-size-complex="12pt"/>
    </style:style>
    <style:style style:name="T110" style:parent-style-name="Zadanifontodlomka" style:family="text">
      <style:text-properties style:font-name="Times New Roman" style:font-name-complex="Times New Roman" fo:font-size="12pt" style:font-size-asian="12pt" style:font-size-complex="12pt"/>
    </style:style>
    <style:style style:name="T111" style:parent-style-name="Zadanifontodlomka" style:family="text">
      <style:text-properties style:font-name="Times New Roman" style:font-name-complex="Times New Roman" fo:font-size="12pt" style:font-size-asian="12pt" style:font-size-complex="12pt"/>
    </style:style>
    <style:style style:name="T112" style:parent-style-name="Zadanifontodlomka" style:family="text">
      <style:text-properties style:font-name="Times New Roman" style:font-name-complex="Times New Roman" fo:font-size="12pt" style:font-size-asian="12pt" style:font-size-complex="12pt"/>
    </style:style>
    <style:style style:name="T113" style:parent-style-name="Zadanifontodlomka" style:family="text">
      <style:text-properties style:font-name="Times New Roman" style:font-name-complex="Times New Roman" fo:font-size="12pt" style:font-size-asian="12pt" style:font-size-complex="12pt"/>
    </style:style>
    <style:style style:name="T114" style:parent-style-name="Zadanifontodlomka" style:family="text">
      <style:text-properties style:font-name="Times New Roman" style:font-name-complex="Times New Roman" fo:font-size="12pt" style:font-size-asian="12pt" style:font-size-complex="12pt"/>
    </style:style>
    <style:style style:name="T115" style:parent-style-name="Zadanifontodlomka" style:family="text">
      <style:text-properties style:font-name="Times New Roman" style:font-name-complex="Times New Roman" style:font-weight-complex="bold" fo:font-size="12pt" style:font-size-asian="12pt" style:font-size-complex="12pt"/>
    </style:style>
    <style:style style:name="T116" style:parent-style-name="Zadanifontodlomka" style:family="text">
      <style:text-properties style:font-name="Times New Roman" style:font-name-complex="Times New Roman" fo:font-size="12pt" style:font-size-asian="12pt" style:font-size-complex="12pt"/>
    </style:style>
    <style:style style:name="T117" style:parent-style-name="Zadanifontodlomka" style:family="text">
      <style:text-properties style:font-name="Times New Roman" style:font-name-complex="Times New Roman" fo:font-size="12pt" style:font-size-asian="12pt" style:font-size-complex="12pt"/>
    </style:style>
    <style:style style:name="T118" style:parent-style-name="Zadanifontodlomka" style:family="text">
      <style:text-properties style:font-name="Times New Roman" style:font-name-complex="Times New Roman" fo:font-size="12pt" style:font-size-asian="12pt" style:font-size-complex="12pt"/>
    </style:style>
    <style:style style:name="T119" style:parent-style-name="Zadanifontodlomka" style:family="text">
      <style:text-properties style:font-name="Times New Roman" style:font-name-complex="Times New Roman" fo:font-size="12pt" style:font-size-asian="12pt" style:font-size-complex="12pt"/>
    </style:style>
    <style:style style:name="T120" style:parent-style-name="Zadanifontodlomka" style:family="text">
      <style:text-properties style:font-name="Times New Roman" style:font-name-complex="Times New Roman" fo:font-size="12pt" style:font-size-asian="12pt" style:font-size-complex="12pt"/>
    </style:style>
    <style:style style:name="T121" style:parent-style-name="Zadanifontodlomka" style:family="text">
      <style:text-properties style:font-name="Times New Roman" style:font-name-complex="Times New Roman" fo:font-size="12pt" style:font-size-asian="12pt" style:font-size-complex="12pt"/>
    </style:style>
    <style:style style:name="T122" style:parent-style-name="Zadanifontodlomka" style:family="text">
      <style:text-properties style:font-name="Times New Roman" style:font-name-complex="Times New Roman" fo:font-size="12pt" style:font-size-asian="12pt" style:font-size-complex="12pt"/>
    </style:style>
    <style:style style:name="T123" style:parent-style-name="Zadanifontodlomka" style:family="text">
      <style:text-properties style:font-name="Times New Roman" style:font-name-complex="Times New Roman" fo:font-size="12pt" style:font-size-asian="12pt" style:font-size-complex="12pt"/>
    </style:style>
    <style:style style:name="T124" style:parent-style-name="Zadanifontodlomka" style:family="text">
      <style:text-properties style:font-name="Times New Roman" style:font-name-complex="Times New Roman" fo:font-size="12pt" style:font-size-asian="12pt" style:font-size-complex="12pt"/>
    </style:style>
    <style:style style:name="T125" style:parent-style-name="Zadanifontodlomka" style:family="text">
      <style:text-properties style:font-name="Times New Roman" style:font-name-complex="Times New Roman" fo:font-size="12pt" style:font-size-asian="12pt" style:font-size-complex="12pt"/>
    </style:style>
    <style:style style:name="T126" style:parent-style-name="Zadanifontodlomka" style:family="text">
      <style:text-properties style:font-name="Times New Roman" style:font-name-complex="Times New Roman" fo:font-size="12pt" style:font-size-asian="12pt" style:font-size-complex="12pt"/>
    </style:style>
    <style:style style:name="T127" style:parent-style-name="Zadanifontodlomka" style:family="text">
      <style:text-properties style:font-name="Times New Roman" style:font-name-complex="Times New Roman" fo:font-size="12pt" style:font-size-asian="12pt" style:font-size-complex="12pt"/>
    </style:style>
    <style:style style:name="T128" style:parent-style-name="Zadanifontodlomka" style:family="text">
      <style:text-properties style:font-name="Times New Roman" style:font-name-complex="Times New Roman" fo:font-size="12pt" style:font-size-asian="12pt" style:font-size-complex="12pt"/>
    </style:style>
    <style:style style:name="T129" style:parent-style-name="Zadanifontodlomka" style:family="text">
      <style:text-properties style:font-name="Times New Roman" style:font-name-complex="Times New Roman" fo:font-size="12pt" style:font-size-asian="12pt" style:font-size-complex="12pt"/>
    </style:style>
    <style:style style:name="T130" style:parent-style-name="Zadanifontodlomka" style:family="text">
      <style:text-properties style:font-name="Times New Roman" style:font-name-complex="Times New Roman" fo:font-size="12pt" style:font-size-asian="12pt" style:font-size-complex="12pt"/>
    </style:style>
    <style:style style:name="T131" style:parent-style-name="Zadanifontodlomka" style:family="text">
      <style:text-properties style:font-name="Times New Roman" style:font-name-complex="Times New Roman" fo:font-size="12pt" style:font-size-asian="12pt" style:font-size-complex="12pt"/>
    </style:style>
    <style:style style:name="T132" style:parent-style-name="Zadanifontodlomka" style:family="text">
      <style:text-properties style:font-name="Times New Roman" style:font-name-complex="Times New Roman" fo:font-size="12pt" style:font-size-asian="12pt" style:font-size-complex="12pt"/>
    </style:style>
    <style:style style:name="T133" style:parent-style-name="Zadanifontodlomka" style:family="text">
      <style:text-properties style:font-name="Times New Roman" style:font-name-complex="Times New Roman" fo:font-size="12pt" style:font-size-asian="12pt" style:font-size-complex="12pt"/>
    </style:style>
    <style:style style:name="T134" style:parent-style-name="Zadanifontodlomka" style:family="text">
      <style:text-properties style:font-name="Times New Roman" style:font-name-complex="Times New Roman" fo:font-size="12pt" style:font-size-asian="12pt" style:font-size-complex="12pt"/>
    </style:style>
    <style:style style:name="T135" style:parent-style-name="Zadanifontodlomka" style:family="text">
      <style:text-properties style:font-name="Times New Roman" style:font-name-complex="Times New Roman" fo:font-size="12pt" style:font-size-asian="12pt" style:font-size-complex="12pt"/>
    </style:style>
    <style:style style:name="T136" style:parent-style-name="Zadanifontodlomka" style:family="text">
      <style:text-properties style:font-name="Times New Roman" style:font-name-complex="Times New Roman" fo:font-size="12pt" style:font-size-asian="12pt" style:font-size-complex="12pt"/>
    </style:style>
    <style:style style:name="T137" style:parent-style-name="Zadanifontodlomka" style:family="text">
      <style:text-properties style:font-name="Times New Roman" style:font-name-complex="Times New Roman" fo:font-size="12pt" style:font-size-asian="12pt" style:font-size-complex="12pt"/>
    </style:style>
    <style:style style:name="T138" style:parent-style-name="Zadanifontodlomka" style:family="text">
      <style:text-properties style:font-name="Times New Roman" style:font-name-complex="Times New Roman" fo:font-size="12pt" style:font-size-asian="12pt" style:font-size-complex="12pt"/>
    </style:style>
    <style:style style:name="T139" style:parent-style-name="Zadanifontodlomka" style:family="text">
      <style:text-properties style:font-name="Times New Roman" style:font-name-complex="Times New Roman" fo:font-size="12pt" style:font-size-asian="12pt" style:font-size-complex="12pt"/>
    </style:style>
    <style:style style:name="T140" style:parent-style-name="Zadanifontodlomka" style:family="text">
      <style:text-properties style:font-name="Times New Roman" style:font-name-complex="Times New Roman" fo:font-size="12pt" style:font-size-asian="12pt" style:font-size-complex="12pt"/>
    </style:style>
    <style:style style:name="T141" style:parent-style-name="Zadanifontodlomka" style:family="text">
      <style:text-properties style:font-name="Times New Roman" style:font-name-complex="Times New Roman" fo:font-size="12pt" style:font-size-asian="12pt" style:font-size-complex="12pt"/>
    </style:style>
    <style:style style:name="T142" style:parent-style-name="Zadanifontodlomka" style:family="text">
      <style:text-properties style:font-name="Times New Roman" style:font-name-complex="Times New Roman" fo:font-size="12pt" style:font-size-asian="12pt" style:font-size-complex="12pt"/>
    </style:style>
    <style:style style:name="T143" style:parent-style-name="Zadanifontodlomka" style:family="text">
      <style:text-properties style:font-name="Times New Roman" style:font-name-complex="Times New Roman" fo:font-size="12pt" style:font-size-asian="12pt" style:font-size-complex="12pt"/>
    </style:style>
    <style:style style:name="T144" style:parent-style-name="Zadanifontodlomka" style:family="text">
      <style:text-properties style:font-name="Times New Roman" style:font-name-complex="Times New Roman" fo:font-size="12pt" style:font-size-asian="12pt" style:font-size-complex="12pt"/>
    </style:style>
    <style:style style:name="T145" style:parent-style-name="Zadanifontodlomka" style:family="text">
      <style:text-properties style:font-name="Times New Roman" style:font-name-complex="Times New Roman" style:font-weight-complex="bold" fo:font-size="12pt" style:font-size-asian="12pt" style:font-size-complex="12pt"/>
    </style:style>
    <style:style style:name="T146" style:parent-style-name="Zadanifontodlomka" style:family="text">
      <style:text-properties style:font-name="Times New Roman" style:font-name-complex="Times New Roman" fo:font-size="12pt" style:font-size-asian="12pt" style:font-size-complex="12pt"/>
    </style:style>
    <style:style style:name="T147" style:parent-style-name="Zadanifontodlomka" style:family="text">
      <style:text-properties style:font-name="Times New Roman" style:font-name-complex="Times New Roman" fo:font-size="12pt" style:font-size-asian="12pt" style:font-size-complex="12pt"/>
    </style:style>
    <style:style style:name="P148" style:parent-style-name="Normal" style:family="paragraph">
      <style:paragraph-properties fo:text-align="justify" fo:margin-bottom="0in" style:line-height-at-least="0.1666in"/>
    </style:style>
    <style:style style:name="T149" style:parent-style-name="Zadanifontodlomka" style:family="text">
      <style:text-properties style:font-name="Times New Roman" style:font-name-complex="Times New Roman" fo:font-size="12pt" style:font-size-asian="12pt" style:font-size-complex="12pt"/>
    </style:style>
    <style:style style:name="T150" style:parent-style-name="Zadanifontodlomka" style:family="text">
      <style:text-properties style:font-name="Times New Roman" style:font-name-complex="Times New Roman" fo:font-size="12pt" style:font-size-asian="12pt" style:font-size-complex="12pt"/>
    </style:style>
    <style:style style:name="T151" style:parent-style-name="Zadanifontodlomka" style:family="text">
      <style:text-properties style:font-name="Times New Roman" style:font-name-complex="Times New Roman" fo:font-size="12pt" style:font-size-asian="12pt" style:font-size-complex="12pt"/>
    </style:style>
    <style:style style:name="T152" style:parent-style-name="Zadanifontodlomka" style:family="text">
      <style:text-properties style:font-name="Times New Roman" style:font-name-complex="Times New Roman" fo:font-weight="bold" style:font-weight-asian="bold" style:font-weight-complex="bold" fo:font-size="12pt" style:font-size-asian="12pt" style:font-size-complex="12pt"/>
    </style:style>
    <style:style style:name="T153" style:parent-style-name="Zadanifontodlomka" style:family="text">
      <style:text-properties style:font-name="Times New Roman" style:font-name-complex="Times New Roman" fo:font-size="12pt" style:font-size-asian="12pt" style:font-size-complex="12pt"/>
    </style:style>
    <style:style style:name="T154" style:parent-style-name="Zadanifontodlomka" style:family="text">
      <style:text-properties style:font-name="Times New Roman" style:font-name-complex="Times New Roman" fo:font-size="12pt" style:font-size-asian="12pt" style:font-size-complex="12pt"/>
    </style:style>
    <style:style style:name="T155" style:parent-style-name="Zadanifontodlomka" style:family="text">
      <style:text-properties style:font-name="Times New Roman" style:font-name-complex="Times New Roman" fo:font-size="12pt" style:font-size-asian="12pt" style:font-size-complex="12pt"/>
    </style:style>
    <style:style style:name="T156" style:parent-style-name="Zadanifontodlomka" style:family="text">
      <style:text-properties style:font-name="Times New Roman" style:font-name-complex="Times New Roman" fo:font-weight="bold" style:font-weight-asian="bold" style:font-weight-complex="bold" fo:font-size="12pt" style:font-size-asian="12pt" style:font-size-complex="12pt"/>
    </style:style>
    <style:style style:name="T157" style:parent-style-name="Zadanifontodlomka" style:family="text">
      <style:text-properties style:font-name="Times New Roman" style:font-name-complex="Times New Roman" fo:font-weight="bold" style:font-weight-asian="bold" style:font-weight-complex="bold" fo:font-size="12pt" style:font-size-asian="12pt" style:font-size-complex="12pt"/>
    </style:style>
    <style:style style:name="P158"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59"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60"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61"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62"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63"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164" style:parent-style-name="Normal" style:family="paragraph">
      <style:paragraph-properties fo:text-align="center" fo:margin-bottom="0in" style:line-height-at-least="0.1666in"/>
      <style:text-properties style:font-name="Times New Roman" style:font-name-complex="Times New Roman" fo:font-size="12pt" style:font-size-asian="12pt" style:font-size-complex="12pt"/>
    </style:style>
    <style:style style:name="P165" style:parent-style-name="Normal" style:family="paragraph">
      <style:paragraph-properties fo:text-align="justify" fo:margin-bottom="0in" style:line-height-at-least="0.1666in"/>
    </style:style>
    <style:style style:name="T166" style:parent-style-name="Zadanifontodlomka" style:family="text">
      <style:text-properties style:font-name="Times New Roman" style:font-name-complex="Times New Roman" fo:font-size="12pt" style:font-size-asian="12pt" style:font-size-complex="12pt"/>
    </style:style>
    <style:style style:name="T167" style:parent-style-name="Zadanifontodlomka" style:family="text">
      <style:text-properties style:font-name="Times New Roman" style:font-name-complex="Times New Roman" fo:font-weight="bold" style:font-weight-asian="bold" fo:font-size="12pt" style:font-size-asian="12pt" style:font-size-complex="12pt"/>
    </style:style>
    <style:style style:name="T168" style:parent-style-name="Zadanifontodlomka" style:family="text">
      <style:text-properties style:font-name="Times New Roman" style:font-name-complex="Times New Roman" fo:font-weight="bold" style:font-weight-asian="bold" fo:font-size="12pt" style:font-size-asian="12pt" style:font-size-complex="12pt"/>
    </style:style>
    <style:style style:name="T169" style:parent-style-name="Zadanifontodlomka" style:family="text">
      <style:text-properties style:font-name="Times New Roman" style:font-name-complex="Times New Roman" fo:font-weight="bold" style:font-weight-asian="bold" fo:font-size="12pt" style:font-size-asian="12pt" style:font-size-complex="12pt"/>
    </style:style>
    <style:style style:name="T170"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P171"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2" style:parent-style-name="Normal" style:family="paragraph">
      <style:paragraph-properties fo:text-align="center"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3" style:parent-style-name="Normal" style:family="paragraph">
      <style:paragraph-properties fo:text-align="center"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4"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5"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6"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7"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78"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79"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0"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81"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2"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3"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4"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5"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6"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7"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8"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89"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0"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1"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2"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3"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4"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5"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6"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7" style:parent-style-name="Normal" style:family="paragraph">
      <style:paragraph-properties fo:text-align="justify" fo:margin-bottom="0in" style:line-height-at-least="0.1666in"/>
      <style:text-properties style:font-name="Times New Roman" style:font-name-complex="Times New Roman" style:font-style-complex="italic" fo:font-size="12pt" style:font-size-asian="12pt" style:font-size-complex="12pt"/>
    </style:style>
    <style:style style:name="P198"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199"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00" style:parent-style-name="Normal" style:family="paragraph">
      <style:paragraph-properties fo:text-align="justify" fo:margin-bottom="0in" style:line-height-at-least="0.1666in"/>
    </style:style>
    <style:style style:name="T201" style:parent-style-name="Zadanifontodlomka" style:family="text">
      <style:text-properties style:font-name="Times New Roman" style:font-name-complex="Times New Roman" fo:font-weight="bold" style:font-weight-asian="bold" fo:font-size="12pt" style:font-size-asian="12pt" style:font-size-complex="12pt"/>
    </style:style>
    <style:style style:name="T202" style:parent-style-name="Zadanifontodlomka" style:family="text">
      <style:text-properties style:font-name="Times New Roman" style:font-name-complex="Times New Roman" fo:font-weight="bold" style:font-weight-asian="bold" fo:font-size="12pt" style:font-size-asian="12pt" style:font-size-complex="12pt"/>
    </style:style>
    <style:style style:name="T203" style:parent-style-name="Zadanifontodlomka" style:family="text">
      <style:text-properties style:font-name="Times New Roman" style:font-name-complex="Times New Roman" fo:font-weight="bold" style:font-weight-asian="bold" fo:font-size="12pt" style:font-size-asian="12pt" style:font-size-complex="12pt"/>
    </style:style>
    <style:style style:name="T204"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205"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206"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P207" style:parent-style-name="Normal" style:family="paragraph">
      <style:paragraph-properties fo:margin-bottom="0in" style:line-height-at-least="0.1666in"/>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08" style:parent-style-name="Normal" style:family="paragraph">
      <style:paragraph-properties fo:margin-bottom="0in" style:line-height-at-least="0.1666in"/>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09"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10"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11"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12"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213"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14"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215"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16"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17"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18"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19"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20"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21"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2"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3"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4"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5"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6"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7"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8"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29"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30" style:parent-style-name="Normal"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231"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32"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3"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4"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5"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6"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7"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8"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39"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40"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41" style:parent-style-name="Normal" style:family="paragraph">
      <style:paragraph-properties fo:text-align="justify"/>
    </style:style>
    <style:style style:name="T242"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43"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44" style:parent-style-name="Zadanifontodlomka" style:family="text">
      <style:text-properties style:font-name="Times New Roman" style:font-name-asian="Calibri" style:font-name-complex="Times New Roman" fo:font-weight="bold" style:font-weight-asian="bold" style:font-weight-complex="bold" style:font-style-complex="italic" fo:font-size="12pt" style:font-size-asian="12pt" style:font-size-complex="12pt"/>
    </style:style>
    <style:style style:name="T245"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P246"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47"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48"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49"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0"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1"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2"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3"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4"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255"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56"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57" style:parent-style-name="Normal"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258"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59"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0"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1"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2"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3"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4"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5"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6"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style>
    <style:style style:name="P267"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68"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269"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270"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71"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72"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73"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74" style:parent-style-name="Normal"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275"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76" style:parent-style-name="Normal" style:family="paragraph">
      <style:paragraph-properties fo:text-align="justify"/>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277" style:parent-style-name="Normal" style:family="paragraph">
      <style:text-properties style:font-name="Times New Roman" style:font-name-complex="Times New Roman" style:font-weight-complex="bold" fo:font-size="12pt" style:font-size-asian="12pt" style:font-size-complex="12pt"/>
    </style:style>
    <style:style style:name="P278" style:parent-style-name="Normal" style:family="paragraph">
      <style:text-properties style:font-name="Times New Roman" style:font-name-complex="Times New Roman" style:font-weight-complex="bold" fo:font-size="12pt" style:font-size-asian="12pt" style:font-size-complex="12pt"/>
    </style:style>
    <style:style style:name="P279" style:parent-style-name="Normal" style:family="paragraph">
      <style:text-properties style:font-name="Times New Roman" style:font-name-complex="Times New Roman" style:font-weight-complex="bold" fo:font-size="12pt" style:font-size-asian="12pt" style:font-size-complex="12pt"/>
    </style:style>
    <style:style style:name="P280" style:parent-style-name="Normal" style:family="paragraph">
      <style:text-properties style:font-name="Times New Roman" style:font-name-complex="Times New Roman" style:font-weight-complex="bold" fo:font-size="12pt" style:font-size-asian="12pt" style:font-size-complex="12pt"/>
    </style:style>
    <style:style style:name="P281" style:parent-style-name="Normal" style:family="paragraph">
      <style:paragraph-properties fo:text-align="center"/>
      <style:text-properties style:font-name="Times New Roman" style:font-name-complex="Times New Roman" fo:font-size="12pt" style:font-size-asian="12pt" style:font-size-complex="12pt"/>
    </style:style>
    <style:style style:name="P282" style:parent-style-name="Normal" style:family="paragraph">
      <style:paragraph-properties fo:text-align="center"/>
      <style:text-properties style:font-name="Times New Roman" style:font-name-complex="Times New Roman" fo:font-size="12pt" style:font-size-asian="12pt" style:font-size-complex="12pt"/>
    </style:style>
    <style:style style:name="P283" style:parent-style-name="Normal" style:family="paragraph">
      <style:text-properties style:font-name="Times New Roman" style:font-name-complex="Times New Roman" fo:font-size="12pt" style:font-size-asian="12pt" style:font-size-complex="12pt"/>
    </style:style>
    <style:style style:name="P284" style:parent-style-name="Normal" style:family="paragraph">
      <style:text-properties style:font-name="Times New Roman" style:font-name-complex="Times New Roman" fo:font-size="12pt" style:font-size-asian="12pt" style:font-size-complex="12pt"/>
    </style:style>
    <style:style style:name="P285" style:parent-style-name="Normal" style:family="paragraph">
      <style:text-properties style:font-name="Times New Roman" style:font-name-complex="Times New Roman" fo:font-size="12pt" style:font-size-asian="12pt" style:font-size-complex="12pt"/>
    </style:style>
    <style:style style:name="P28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87" style:parent-style-name="StandardWeb" style:family="paragraph">
      <style:text-properties style:language-asian="en" style:country-asian="US"/>
    </style:style>
    <style:style style:name="P28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8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90" style:parent-style-name="Normal"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hr" style:country-asian="HR"/>
    </style:style>
    <style:style style:name="P291"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language-asian="hr" style:country-asian="HR"/>
    </style:style>
    <style:style style:name="P292" style:parent-style-name="Normal" style:family="paragraph">
      <style:paragraph-properties fo:margin-bottom="0in" fo:line-height="100%"/>
      <style:text-properties style:font-name="Times New Roman" style:font-name-asian="Calibri" style:font-name-complex="Times New Roman" style:language-asian="hr" style:country-asian="HR"/>
    </style:style>
    <style:style style:name="P293" style:parent-style-name="Normal" style:family="paragraph">
      <style:paragraph-properties fo:margin-bottom="0in" fo:line-height="100%"/>
      <style:text-properties style:font-name="Calibri" style:font-name-asian="Calibri" style:font-name-complex="Times New Roman"/>
    </style:style>
    <style:style style:name="P294" style:parent-style-name="Normal" style:family="paragraph">
      <style:paragraph-properties fo:text-align="justify"/>
      <style:text-properties style:font-name="Times New Roman" style:font-name-complex="Times New Roman"/>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Slika 1" text:anchor-type="as-char" svg:x="0in" svg:y="0in" svg:width="0.84375in" svg:height="0.75in" style:rel-width="scale" style:rel-height="scale"><draw:image xlink:href="media/image1.jpeg" xlink:type="simple" xlink:show="embed" xlink:actuate="onLoad"/><svg:title/><svg:desc>TZOK_logo_hr</svg:desc></draw:frame></text:span></text:p>
      <text:p text:style-name="P3"/>
      <text:p text:style-name="P4">Ur.broj:<text:s/>09/07-23</text:p>
      <text:p text:style-name="P5">Krk,<text:s/>21.12.2023.g.</text:p>
      <text:p text:style-name="P6">ZAPISNIK</text:p>
      <text:p text:style-name="P7">sa 8.<text:s/>sjednice<text:s/>Skupštine Turističke zajednice otoka Krka,<text:s/>održane dana 19.12.2023.g.<text:s/>(utorak) s početkom u 11,00 sati<text:s/>u Maloj<text:s/>vijećnici grada Krka.</text:p>
      <text:p text:style-name="P8"><text:span text:style-name="T9">Prisutni članovi Skupštine:<text:s/></text:span><text:span text:style-name="T10">Neven Komadina – predsjednik TZ otoka Kr</text:span><text:span text:style-name="T11">ka, Iris Leleković, Indira Justinić, Zrinka Lubenjak Ribarić, Monika Gregurić, Branka Ivelja, Domagoj Trivić, Nediljko Vučetić, Nikolina Kovačević, Magdalena Supan Budimilić, Marija Vukelić, Zlatko Dorčić, Dragan Brnić, Andrej Valčić, Zoran Morožin, Ivan Lončar, Dinko Jakovljević, Nives Mrakovčić Kirinčić</text:span></text:p>
      <text:p text:style-name="P12"><text:span text:style-name="T13">Odsutni članovi Skupštine:<text:s/></text:span><text:span text:style-name="T14">Mauro Justić,</text:span><text:span text:style-name="T15"><text:s/>Tomislav Palalić, Luka Majcen, Dean Milohnić, Ivica Turčić, Ivana Lesica, Damir Crneković, Mile Pavlica, Lucija Petrak, Sanjin Barbalić, Boris Mrakovčić,<text:s/></text:span></text:p>
      <text:p text:style-name="P16"><text:span text:style-name="T17">Ostali prisutni:<text:s/></text:span><text:span text:style-name="T18">Anton Bolonić – zamje</text:span><text:span text:style-name="T19">nik predsjednika TZ otoka Krka, Darijo Vasilić – gradonačelnik grada Krka, Dragan Zahija – načelnik Općine Vrbnik,<text:s/></text:span><text:span text:style-name="T20">Boris Latinović – direktor TZO Dobrinj,</text:span><text:span text:style-name="T21"><text:s/></text:span><text:span text:style-name="T22">Ljubo Stipančić – voditelj knjigovodstvenog servisa Marin</text:span><text:span text:style-name="T23">a konto d.o.o.</text:span></text:p>
      <text:p text:style-name="P24"><text:span text:style-name="T25">TZ otoka Krka</text:span><text:span text:style-name="T26"><text:s/>:<text:s/></text:span><text:span text:style-name="T27"><text:s/>Majda Ša</text:span><text:span text:style-name="T28">le – direktorica i Elvira Petrov – djelatnica<text:s/></text:span></text:p>
      <text:p text:style-name="P29">Predložen je slijedeći <text:s text:c="2"/><text:s/></text:p>
      <text:p text:style-name="P30"><text:span text:style-name="T31"><text:tab/></text:span><text:span text:style-name="T32">D n e v n i <text:s/>r e d:</text:span></text:p>
      <text:p text:style-name="P33">1. Izbor radnih tijela</text:p>
      <text:p text:style-name="P34"><text:s text:c="4"/>- Zapisničara<text:s/></text:p>
      <text:p text:style-name="P35"><text:s text:c="4"/>- Ovjerovitelji zapisnika ( 2 člana)</text:p>
      <text:p text:style-name="P36">2. Usvajanje zapisnika sa 7. sjednice Skupštine TZ otoka Krka</text:p>
      <text:p text:style-name="P37">3. Statistika otoka Krka za studeni i razdoblje siječanj-studeni 2023.g.</text:p>
      <text:p text:style-name="P38">4. Izvršenje Financijskog plana i programa rada <text:s/>TZ otoka Krka <text:s/>za razdoblje 1-9/2023.g.</text:p>
      <text:p text:style-name="P39">5. Izmjene Plana i programa rada TZ otoka Krka za 2023.g. (rebalans)</text:p>
      <text:p text:style-name="P40">6. Prijedlog <text:s/>Godišnjeg programa rada i Financijskog <text:s/>plana <text:s/>TZ otoka Krka za 2024.g.<text:s/></text:p>
      <text:p text:style-name="P41">7. Odluka o Izvršenju Financijskog plana za 2024.godinu</text:p>
      <text:p text:style-name="P42">8. Razrješenje i izbor tijela Turističke zajednice otoka Krka u mandatu 01.01. – 31.12.2023.g.</text:p>
      <text:p text:style-name="P43"><text:span text:style-name="T44"><text:s text:c="3"/></text:span><text:span text:style-name="T45">- Predsjednika TZ otoka Krka (čl. 30. Statuta TZ otoka Krka)</text:span></text:p>
      <text:p text:style-name="P46"><text:s text:c="3"/>- Članove vijeća TZ otoka Krka (8 članova se biraju, a prema čl. 25. Statuta TZ otoka Krka)</text:p>
      <text:p text:style-name="P47">9. Razno</text:p>
      <text:p text:style-name="P48">Predsjednik TZ otoka Krka gosp. Komadina<text:s/>posebno<text:s/>pozdravlja<text:s/>gradonačelnika grada Krka gosp. Darija Vasilića, načelnika Općine Vrbnik gosp. Dragana Zahiju, voditelja knjigovodstvenog servisa gosp. Ljuba Stipančića<text:s/>i <text:s/>prisutne članove<text:s/>Skupštine.<text:s/>Konstatira da je na sjednici<text:s/>od 28 članova<text:s/>prisutno 17<text:s/>članova<text:s/>+<text:s/>predsjednik TZ otoka Krka.</text:p>
      <text:p text:style-name="P49">Sve donesene odluke biti<text:s/>će<text:s/>pravovaljane.</text:p>
      <text:p text:style-name="P50"><text:s text:c="3"/></text:p>
      <text:p text:style-name="P51"><text:span text:style-name="T52">Na predloženi dnevni red nije bilo primjedbi, prijedloga ni sugestija te se isti jednoglasno prihvaća.<text:s/></text:span></text:p>
      <text:p text:style-name="P53"/>
      <text:p text:style-name="P54"><text:span text:style-name="T55">Ad 1</text:span><text:span text:style-name="T56">.)</text:span><text:span text:style-name="T57"><text:s/></text:span><text:span text:style-name="T58">Izbor radnih tijela</text:span></text:p>
      <text:p text:style-name="P59">- Zapisničara<text:s/></text:p>
      <text:p text:style-name="P60">- Ovjerovitelji zapisnika ( 2 člana)</text:p>
      <text:p text:style-name="P61"/>
      <text:p text:style-name="P62">Direktorica TZ otoka Krka gđa. Šale<text:s/>predlaže<text:s/>članovima<text:s/>Skupštine za<text:s/>zapisničara<text:s/>gđu. Elviru<text:s/>Petrov, <text:s/>ovjerovitelje<text:s/>zapisnika (2 člana)<text:s/>gosp.<text:s/>Zlatka Dorčića i gosp. Ivana Lončara.</text:p>
      <text:p text:style-name="P63">ZAKLJUČAK:</text:p>
      <text:p text:style-name="P64">- Članovi Skupštine jednoglasno<text:s/>(17<text:s/>članova i predsjednik)<text:s/>prihvaćaju <text:s/>za zapisničara <text:s/>gđu. Elviru<text:s/>Petrov<text:s/>a<text:s/><text:s/>za<text:s/>ovjerovitelje<text:s/>zapisnika<text:s/>gosp. Zlatka Dorčića i gosp. Ivana Lončara.</text:p>
      <text:p text:style-name="P65"><text:span text:style-name="T66">Ad 2.)<text:s/></text:span><text:span text:style-name="T67">Usvajanje zapisnika sa 7</text:span><text:span text:style-name="T68"><text:s/></text:span><text:span text:style-name="T69">sjednice Skupštine TZ otoka Krka</text:span></text:p>
      <text:p text:style-name="P70">Nije bilo primjedbi na zapisnik sa 7<text:s/>sjednice Skupštine TZ otoka Krka.<text:s/></text:p>
      <text:p text:style-name="P71">ZAKLJUČAK:</text:p>
      <text:p text:style-name="P72">- Članovi Skupštine<text:s/>jednoglasno<text:s/>(17<text:s/>članova i predsjednik)<text:s/>usvajaju zapisnik sa 7<text:s/>sjednice Skupštine TZ otoka Krka<text:s/>od 12.4.2023.g. (srijeda).</text:p>
      <text:p text:style-name="P73">Ad 3.)<text:s/>Statistika otoka Krka za studeni i razdoblje siječanj-studeni 2023.g.</text:p>
      <text:p text:style-name="P74"/>
      <text:p text:style-name="P75">Direktorica gđa. Šale<text:s/>pozdravlja i zahvaljuje svima na dolasku. Informira prisutne kroz<text:s/>PP prezentaciju<text:s/>statistiku<text:s/>otoka Krka za studeni ( 2.995 dolazaka i 12.284 noćenja što je u noćenjima indeks 64,62%) i razdoblje siječanj – studeni 2023.g. (930.818 dolazaka i 5.136.366 noćenja što je u noćenjima indeks 100,24%). Pored već tradicionalnih dolazaka gostiju iz Njemačke, Austrije, Slovenije i Italije, veseli podatak o porastu broja gostiju iz Mađarske, Češke, Poljske i Slovačke.</text:p>
      <text:p text:style-name="P76">Kroz PP prezentaciju izneseni su i drugi relevantni podaci ( popunjenost po <text:s/>smještajnim jedinicama i po destinacijama, <text:s/>vršno opterećenje po destinacijama <text:s/>i dr.)</text:p>
      <text:p text:style-name="P77">Shodno navedenome<text:s/>zaključila je da na otoku Krku možemo biti zadovoljni <text:s/>ostvarenim rezultatima , a koja<text:s/>su bila<text:s/>i planirana<text:s/>u tim ostvarenjima. <text:s/><text:s/>U ukupnom prometu PGŽ otok Krk<text:s/><text:s/>potvrđuje<text:s/>prošlogodišnje učešće<text:s/>od<text:s/>35<text:s/>%.</text:p>
      <text:p text:style-name="P78"/>
      <text:p text:style-name="P79">Vijećnik gosp. Dinko Jakovljević konstatira da je u spomenutom razdoblju siječanj – studeni 2023.g. obiteljski smještaj prema vrstama smještajnih kapaciteta u noćenjima ostvario indeks 98% a ukupni kapaciteti u 2023.g. u obiteljskom smještaju bilježe indeks od 104%.<text:s/>Znači noćenja padaju a broj<text:s/>kreveta povećava.<text:s/>Naznačio je da to nije dobro za otok Krk.<text:s/><text:s/></text:p>
      <text:p text:style-name="P80"/>
      <text:p text:style-name="P81">Direktorica gđa. Šale potvrđuje<text:s/>izneseno<text:s/>uz napomenu da sa 1.1.2024.g. ide novi zakon o turizmu koji<text:s/>će dati<text:s/><text:s/>ovlasti lokalnim samoupravama o donošenju odluka upravljanja u svojim destinacijama, pa je to prilika da se nekim <text:s/>negativnim trendovima stane na kraj !</text:p>
      <text:p text:style-name="P82"/>
      <text:p text:style-name="P83">ZAKLJUČAK:</text:p>
      <text:p text:style-name="P84"/>
      <text:p text:style-name="P85">- Članovi Skupštine<text:s/>primili na znanje statistiku otoka Krka za studeni i razdoblje siječanj – studeni 2023.g.</text:p>
      <text:p text:style-name="P86"/>
      <text:p text:style-name="P87"><text:span text:style-name="T88">Ad 4.)</text:span><text:span text:style-name="T89"><text:s/></text:span><text:span text:style-name="T90"><text:s/></text:span><text:span text:style-name="T91">Izvršenje Financijskog plana i programa rada <text:s/>TZ otoka Krka <text:s/>za razdoblje 1-9/2023.g.</text:span></text:p>
      <text:p text:style-name="P92"/>
      <text:p text:style-name="P93"><text:span text:style-name="T94">Ad 5).<text:s/></text:span><text:span text:style-name="T95">Izmjene Plana i programa rada TZ otoka Krka za 2023.g. (rebalans)</text:span></text:p>
      <text:p text:style-name="P96"/>
      <text:p text:style-name="P97">U materijalima za ovu točku dnevnog reda uz poziv za sjednicu,<text:s/>članovima Skupštine<text:s/>dostavljeni su slijedeći materijali:</text:p>
      <text:p text:style-name="P98"/>
      <text:p text:style-name="P99">- Izvršenje financijskog plana TZ otoka Krka za razdoblje 1-9/23 i rebalans plana (tabelarno),</text:p>
      <text:p text:style-name="P100">-<text:s/>Administrativni troškovi za<text:s/>razdoblje 1-9/23<text:s/>i rebalans plana<text:s/>(tabelarno),<text:s/></text:p>
      <text:p text:style-name="P101">- Izmjene i dopune Financijskog plana i programa TZ otoka Krka za 2023.g. /rebalans/ - obrazloženje po stavkama</text:p>
      <text:p text:style-name="P102"/>
      <text:p text:style-name="P103"><text:span text:style-name="T104">Direktorica gđa. Šale<text:s/></text:span><text:span text:style-name="T105">kroz</text:span><text:span text:style-name="T106"><text:s/>PP<text:s/></text:span><text:span text:style-name="T107"><text:s/>prezentaciju<text:s/></text:span><text:span text:style-name="T108">upoznaje prisutne kako su ostvareni prihodi u<text:s/></text:span><text:span text:style-name="T109">razdoblj</text:span><text:span text:style-name="T110">u</text:span><text:span text:style-name="T111"><text:s/>do 30.09.2023.g. u iznosu od 315.050,03 €<text:s/></text:span><text:span text:style-name="T112">a rashodi u iznosu od 217.636,40 €.<text:s/></text:span><text:span text:style-name="T113">Kako su premašeni iznosi</text:span><text:span text:style-name="T114"><text:s/></text:span><text:span text:style-name="T115">u prihodima</text:span><text:span text:style-name="T116"><text:s/></text:span><text:span text:style-name="T117">po pojedinim stavkama ( van ugovorne aktivnosti sa TZ-ima,<text:s/></text:span><text:span text:style-name="T118">preneseni prihodi iz prethodne godine, sredstva od Fonda za udružene TZ) <text:s/>dužni</text:span><text:span text:style-name="T119"><text:s/>smo<text:s/></text:span><text:span text:style-name="T120"><text:s/>sačiniti I</text:span><text:span text:style-name="T121">zmjene i dopune /rebalans/ financijskog plana TZ otoka Krka</text:span><text:span text:style-name="T122"><text:s/>za</text:span><text:span text:style-name="T123"><text:s/>2023.g.<text:s/></text:span><text:span text:style-name="T124">Poseban naglasak i obrazloženje daje na slijedećim aktivnostima</text:span><text:span text:style-name="T125"><text:s/>koja su provedena a d</text:span><text:span text:style-name="T126">a</text:span><text:span text:style-name="T127"><text:s/>nisu bila planirana ili nisu bila planirala u navedenim iznosima<text:s/></text:span><text:span text:style-name="T128">: Krk Bike Story za proljeće i je</text:span><text:span text:style-name="T129">sen 2023.g.; 4Island međunarodna</text:span><text:span text:style-name="T130"><text:s/>bicikli</text:span><text:span text:style-name="T131">stička utrka</text:span><text:span text:style-name="T132">; CRO Race podrška programu,<text:s/></text:span><text:span text:style-name="T133">udruženo oglašavanje</text:span><text:span text:style-name="T134"><text:s/>u suradnji sa lokalnim turističkim zajednicama i TZ Kvarner</text:span><text:span text:style-name="T135">a</text:span><text:span text:style-name="T136">; snimanje video filma sa Paulom Bradbury</text:span><text:span text:style-name="T137">-<text:s/></text:span><text:span text:style-name="T138">em; izrada<text:s/></text:span><text:span text:style-name="T139">outdoor<text:s/></text:span><text:span text:style-name="T140">video filma „ E</text:span><text:span text:style-name="T141">choes of Adventure“</text:span><text:span text:style-name="T142">, održanim sajmovima u Essenu, Berlinu i Londonu….</text:span><text:span text:style-name="T143"><text:s/></text:span><text:span text:style-name="T144">U<text:s/></text:span><text:span text:style-name="T145">rashodima</text:span><text:span text:style-name="T146"><text:s/></text:span><text:span text:style-name="T147">nije bilo odstupanja.</text:span></text:p>
      <text:p text:style-name="P148"><text:span text:style-name="T149">Shodno navedenome predlaže se rebalanso</text:span><text:span text:style-name="T150">m <text:s/>predvidjeti<text:s/></text:span><text:span text:style-name="T151"><text:s/>prihode u iznosu od<text:s/></text:span><text:span text:style-name="T152">336.432,94 €</text:span><text:span text:style-name="T153"><text:s/>i rashod</text:span><text:span text:style-name="T154">e<text:s/></text:span><text:span text:style-name="T155"><text:s/>u iznosu od<text:s/></text:span><text:span text:style-name="T156">324.124,22 €</text:span><text:span text:style-name="T157">.</text:span></text:p>
      <text:p text:style-name="P158">Nadalje, ističe<text:s/>važnost<text:s/><text:s/>postojanja <text:s/>Turističke zajednice<text:s/>otoka Krka<text:s/>jer se udruženim sredstvima objedinjuju programi i prezentiraju pod zajedničkim nazivom otok Krk, koji tako postaje prepoznatljiv na tržištu.</text:p>
      <text:p text:style-name="P159">Članovi Turističkog <text:s/>vijeća usvojili su Izmjene i dopune Financijskog plana i programa <text:s/>za 2023. godine na 17. sjednici TV TZ otoka Krka,<text:s/>od<text:s/>8.11.2023. godine, a prije toga Poslovni odbor je usvojio <text:s/>na sjednici održanoj 30.10.2023. godine.<text:s/></text:p>
      <text:p text:style-name="P160"/>
      <text:p text:style-name="P161">Predsjednik TZ otoka Krka gosp. Komadina istaknuo je<text:s/><text:s/>da je<text:s/>TZ otoka Krka <text:s/>odradila<text:s/><text:s/>puno <text:s/>aktivnosti u godinu dana u odnosu na ograničena sredstva u TZ otoka Krka, što je pohvalno.</text:p>
      <text:p text:style-name="P162"/>
      <text:p text:style-name="P163">ZAKLJUČAK<text:s/>Ad 4):</text:p>
      <text:p text:style-name="P164"/>
      <text:p text:style-name="P165"><text:span text:style-name="T166">-<text:s/></text:span><text:span text:style-name="T167">Člano</text:span><text:span text:style-name="T168">vi Skupštine jednoglasno (17</text:span><text:span text:style-name="T169"><text:s/>članova i predsjednik) usvajaju<text:s/></text:span><text:span text:style-name="T170">Izvršenje Financijskog plana i programa rada <text:s/>TZ otoka Krka <text:s/>za razdoblje 1-9/2023.g.</text:span></text:p>
      <text:p text:style-name="P171"/>
      <text:p text:style-name="P172">ZAKLJUČAK<text:s/>Ad 5):</text:p>
      <text:p text:style-name="P173"/>
      <text:p text:style-name="P174">- Članovi Skupštine jednoglasno (17 članova i predsjednik) usvajaju Izmjene Plana i programa rada TZ otoka Krka za 2023.g. (rebalans)</text:p>
      <text:p text:style-name="P175"/>
      <text:p text:style-name="P176"/>
      <text:p text:style-name="P177">Ad 6.) Prijedlog<text:s/>Godišnjeg programa rada i Financijskog <text:s/>plana <text:s/>TZ otoka Krka za 2024.g.</text:p>
      <text:p text:style-name="P178"/>
      <text:p text:style-name="P179">U materijalima za ovu točku dnevnog reda uz poziv za sjednicu, članovima Skupštine dostavljeni su slijedeći materijali:</text:p>
      <text:p text:style-name="P180"/>
      <text:p text:style-name="P181">- Financijski plan TZ otoka Krka za 2024.g. (tabelarno),</text:p>
      <text:p text:style-name="P182">-<text:s/>Administrativni troškovi<text:s/>TZ otoka Krka za 2024.g. (tabelarno),</text:p>
      <text:p text:style-name="P183">- Godišnji program rada TZ otoka Krka za 2024.g. ( tekstualno),</text:p>
      <text:soft-page-break/>
      <text:p text:style-name="P184">- Financijski plan TZ otoka Krka za 2024.g. izrađen prema Pravilniku o sustavu financijskog upravljanja i kontrole te izradi i izvršavanju financijskih planova neprofitnih organizacija</text:p>
      <text:p text:style-name="P185"/>
      <text:p text:style-name="P186">Direktorica gđa. Šale kroz<text:s/>PP<text:s/>prezentaciju upoznaje prisutne sa financijskim planom i programom rada TZ otoka Krka za 2024.g. Na samom početku svog izlaganja ponovno je istaknula važnost postojanja TZ otoka Krka, a<text:s/><text:s/>koja može egzistirati<text:s/><text:s/>zahvaljujući financijskoj podršci lokalnih samouprava i turističkih zajednica na otoku Krku<text:s/>i u manjem dijelu i zainteresiranih strana<text:s/>gospodarstvenih dionika.<text:s/>2024.godina obilježiti će primjena novog Zakona o turizmu kao i<text:s/>izborom<text:s/><text:s/>novih tijela u TZ otoka Krka, nakon isteka četverogodišnjeg mandata<text:s/><text:s/>( Predsjednik, Vijeće i Skupština TZ otoka Krka).</text:p>
      <text:p text:style-name="P187">Istaknula je da je Program rada kao i Financijski plan usvojen od <text:s/>članova vijeća TZ otoka Krka <text:s/>na 17. sjednici <text:s/>, dana 8. studenog 2023. godine.</text:p>
      <text:p text:style-name="P188">Nadalje, ističe<text:s/>da je raspored vjerskih blagdana u odnosu na 2023.g. lošije raspoređen, te pada znatno ranije<text:s/><text:s/>( Uskrs – 31.03.2024.g.,<text:s/>Spasovo, Duhovo,<text:s/>Tijelovo – svibanj 2024.g.)<text:s/>. Ovakav raspored će usporiti kretanja u lipnju.<text:s/>Na razini otoka Krka predviđa se<text:s/><text:s/>ostvarenje<text:s/><text:s/>na razini <text:s/>2023. godine<text:s/><text:s/>, te <text:s/>da s tim ostvarenjima<text:s/><text:s/>možemo biti zadovoljni jer smatramo da je otok Krk<text:s/>postigao svoj maksimum noćenja.<text:s/>Sve više od toga<text:s/>dovodi do<text:s/>prevelikog<text:s/>opterećenja<text:s/><text:s/>( vodoopskrba, promet, parking…).<text:s/></text:p>
      <text:p text:style-name="P189">Osim kontinuiranog rada dugi niz godina ( sajmovi, oglašavanja, tisak promotivnih materijala, podrška velikim outdoor aktivnostima na otoku Krku, prihvat studijskih putovanja novinara, aplikacija…) novina je i prijava<text:s/>na<text:s/>EU natječaj<text:s/>Interreg SI-HR 2021.-2027.<text:s/>za<text:s/>projekt „Glagoljica“., a koje je TV TZ otoka Krka<text:s/><text:s/>potvrdilo <text:s text:c="2"/>na 16. sjednici održanoj 14.lipnja 2023.g.TZ otoka Krka pojavljuje se kao jedan<text:s/>od<text:s/>partnera,<text:s/>a da li<text:s/>ćemo proći<text:s/><text:s/>na natječaj znati <text:s/>će se do<text:s/>svibnja<text:s/>2024. godine.<text:s/>Očekuje se pozitivan odgovor pa<text:s/>treba razmišljati<text:s/>o zapošljavanju jedne stručne<text:s/>osobe koja će<text:s/>raditi na projektu <text:s/>( dok traje<text:s/>projekt, a možda i na duže).</text:p>
      <text:p text:style-name="P190">Shodno, financijskom planu predlažu se ukupni prihodi i rashodi u iznosu od 385.259,91 €.</text:p>
      <text:p text:style-name="P191"/>
      <text:p text:style-name="P192">Zamjenik predsjednika gosp. Bolonić prenosi čestitke i pozdrave direktora HTZ-a gosp. Staničića<text:s/>( Gosp.<text:s/>Bolonić je član Sabora<text:s/>Hrvatske turističke zajednice).Istaknuo je<text:s/><text:s/>zadovoljstvo odrađenim aktivnostima<text:s/><text:s/>koja su lijepo <text:s/>prezentirana u ovim prezentacijama<text:s/><text:s/>TZ otoka Krka, te<text:s/><text:s/>se nada i dobrim<text:s/><text:s text:c="2"/>turističkim rezultatima i u 2024.g.<text:s/><text:s/>Istaknuo je da se otok Krk ima čime pohvaliti<text:s/>te<text:s/>da se kao otok Krk<text:s/>moramo više<text:s/>isticati<text:s/>i naglašavati naše<text:s/>odlične rezultate ( 35% u PGŽ i 7% u Hrvatskoj)<text:s/>.<text:s/>2024.g. će biti izazovna godina tim više šta<text:s/>se održava<text:s/>Europsko prvenstvo u nogometu,<text:s/>te će zasigurno zadržati određeni broj Nijemaca<text:s/>u svojim destinacijama.<text:s/>No mi<text:s/>se bez obzira na to moramo<text:s/>dobro pripremiti za sezonu.</text:p>
      <text:p text:style-name="P193"/>
      <text:p text:style-name="P194">Načelnik Općine Vrbnik gosp. Dragan Zahija zadovoljan je turističkim rezultatima otoka Krka, ali je posebno istaknuo problem vodoopskrbe<text:s/>( veća potrošnja vode u turističkoj sezoni te u slučaju veće suše otok će ostati bez vode, a što se može <text:s/>dogoditi <text:s/>s obzirom na klimatske promjene kojima već sada svjedočimo<text:s/>)<text:s/>i cestovne infrastrukture na otoku Krku,<text:s/><text:s/>koja postaje sve veći broblem<text:s/>s obzirom na pojačan promet posebice u ljetnim mjesecima.<text:s/></text:p>
      <text:p text:style-name="P195"/>
      <text:p text:style-name="P196">Gradonačelnik grada Krka gosp. Darijo Vasilić , slaže se sa svim iznijetim gosp. Zahije, te rješenje u problemu vidi u poreznom opterećenju kuća i stanova za odmor.<text:s/></text:p>
      <text:p text:style-name="P197"/>
      <text:p text:style-name="P198">ZAKLJUČAK:</text:p>
      <text:p text:style-name="P199"/>
      <text:p text:style-name="P200"><text:span text:style-name="T201">-<text:s/></text:span><text:span text:style-name="T202">Članovi Skupštine jednoglasno (17</text:span><text:span text:style-name="T203"><text:s/>članova i predsjednik) usvajaju<text:s/></text:span><text:span text:style-name="T204">Prijedlog Godišnjeg progr</text:span><text:span text:style-name="T205">ama rada i Financijskog <text:s/>plana<text:s/></text:span><text:span text:style-name="T206">TZ otoka Krka za 2024.g.</text:span></text:p>
      <text:soft-page-break/>
      <text:p text:style-name="P207">Ad 7.)<text:s/>Odluka o Izvršenju Financijskog plana za 2024.godinu</text:p>
      <text:p text:style-name="P208"/>
      <text:p text:style-name="P209">Direktorica gđa. Šale upoznaje prisutne sa prijedlogom teksta Odluke o Izvršenju Financijskog plana TZ otoka Krka za 2024.g..</text:p>
      <text:p text:style-name="P210">Članovi Skupštine nisu imali<text:s/>primjedbe na<text:s/>Odluku te se ista daje na usvajanje.</text:p>
      <text:p text:style-name="P211"><text:s/></text:p>
      <text:p text:style-name="P212">ZAKLJUČAK<text:s/>:</text:p>
      <text:p text:style-name="P213">-<text:s/>Članovi Skupštine jednoglasno (17<text:s/>članova i predsjednik) usvajaju <text:s/>Odluku<text:s/>o Izvršenju Financijskog plana TZ otoka Krka za 2024.g.<text:s/></text:p>
      <text:p text:style-name="P214">Ad 8.) Razrješenje i izbor tijela Turističke zajednice otoka Krka u mandatu 01.01. – 31.12.2023.g.</text:p>
      <text:p text:style-name="P215"><text:s text:c="3"/>- Predsjednika TZ otoka Krka (čl. 30. Statuta TZ otoka Krka)</text:p>
      <text:p text:style-name="P216"><text:s text:c="3"/>-<text:s/>Članove vijeća TZ otoka Krka (8<text:s/>članova se biraju, a prema čl. 25. Statuta TZ otoka Krka)</text:p>
      <text:p text:style-name="P217">Predsjednik<text:s/>TZ otoka Krka gosp. Komadina<text:s/>upoznaje prisutne kako je prema članku 30. Statuta TZ otoka Krka, točka 2. i 3. dužnost predsjednika zajednice da bude načelnik/gradonačelnik svake od članica zajednica.<text:s/></text:p>
      <text:p text:style-name="P218">Sa 31.12.2023.g. prestaje mandat predsjedniku TZ otoka Krka gosp. Nevenu Komadini.<text:s/></text:p>
      <text:p text:style-name="P219">Prema čl. 17. Statuta TZ otoka Krka , točka 13. članovi Skupštine odlučuju o izboru i razrješenju članova turističkog vijeća ( mandat od 1 kalendarske godine).</text:p>
      <text:p text:style-name="P220">Sa 31.12.2023.g. prestaje mandat članovima Vijeća :<text:s/></text:p>
      <text:p text:style-name="P221">- Tomislav Palalić – predstavnik TZO Omišalj,</text:p>
      <text:p text:style-name="P222">- Nediljko Vučetić – predstavnik TZO Malinska-Dubašnica,</text:p>
      <text:p text:style-name="P223">- Ivan Lončar – predstavnik TZ Grada Krka,</text:p>
      <text:p text:style-name="P224">- Zoran Morožin -<text:s/>predstavnik TZ Grada Krka,</text:p>
      <text:p text:style-name="P225">- Vedrana Dunato Dombaj – predstavnica<text:s/>TZO Punat,</text:p>
      <text:p text:style-name="P226">- Toni Juranić – predstavnik TZO Baška,</text:p>
      <text:p text:style-name="P227">- Neven Komadina – predstavnik TZO Dobrinj,</text:p>
      <text:p text:style-name="P228">- Dragan Zahija – predstavnik TZO Vrbnik,</text:p>
      <text:p text:style-name="P229">- Matilda Braut -<text:s/>predstavnica<text:s/>TZO Vrbnik</text:p>
      <text:p text:style-name="P230">ZAKLJUČAK :</text:p>
      <text:p text:style-name="P231">-<text:s/>Članovi Skupštine jednoglasno (17<text:s/>članova i predsjednik) razrješuju dosadašnjeg predsjednika TZ otoka Krka gosp. Nevena Komadinu i članove Vijeća u mandatu od 01.10.<text:s/>– 31.12.2023.g.</text:p>
      <text:p text:style-name="P232">-<text:s/>Tomislava<text:s/>Palalića<text:s/>– predstavnik TZO Omišalj,</text:p>
      <text:p text:style-name="P233">- Nediljka<text:s/>Vučetića<text:s/>– predstavnik TZO Malinska-Dubašnica,</text:p>
      <text:p text:style-name="P234">- Ivana<text:s/>Lončara<text:s/>– predstavnik TZ Grada Krka,</text:p>
      <text:p text:style-name="P235">- Zorana<text:s/>Morožina<text:s/>- predstavnik TZ Grada Krka,</text:p>
      <text:p text:style-name="P236">- Vedrane<text:s/>Dunato Dombaj – predstavnice<text:s/>TZO Punat,</text:p>
      <text:p text:style-name="P237">- Toni Juranića<text:s/>– predstavnika<text:s/>TZO Baška,</text:p>
      <text:p text:style-name="P238">- Nevena<text:s/>Komadine<text:s/>– predstavnika<text:s/>TZO Dobrinj,</text:p>
      <text:p text:style-name="P239">- Dragana<text:s/>Zahije<text:s/>– predstavnika<text:s/>TZO Vrbnik,</text:p>
      <text:p text:style-name="P240">- Matilde<text:s/>Braut - predstavnice<text:s/>TZO Vrbnik</text:p>
      <text:soft-page-break/>
      <text:p text:style-name="P241"><text:span text:style-name="T242">Sa 01.01.2024.g.<text:s/></text:span><text:span text:style-name="T243">, a prema Statutu TZ otoka Krka, u mandatu od jedne kalendarske godine, dužnost predsjednika TZ otoka Krka preuzima<text:s/></text:span><text:span text:style-name="T244">Dragan Zahija, načelnik Općine Vrbnik</text:span><text:span text:style-name="T245">.</text:span></text:p>
      <text:p text:style-name="P246">Za 2024.g. predlažu se slijedeći članovi u Turističkom vijeću TZ otoka Krka a prema članku 25. Statuta TZ otoka Krka i prema dostavljenim odlukama<text:s/>zakonskih tijela<text:s/><text:s/>lokalnih turističkih zajednica:</text:p>
      <text:p text:style-name="P247">-<text:s/>Tomislav Palalić – predstavnik TZO Omišalj,</text:p>
      <text:p text:style-name="P248">- Nediljko Vučetić – predstavnik TZO Malinska-Dubašnica,</text:p>
      <text:p text:style-name="P249">- Ivan Lončar – predstavnik TZ Grada Krka,</text:p>
      <text:p text:style-name="P250">-<text:s/>Petra Gršković Vulin – predstavnica TZO Punat,</text:p>
      <text:p text:style-name="P251">- Toni Juranić – predstavnik TZO Baška,</text:p>
      <text:p text:style-name="P252">- Marko Dorčić -<text:s/>predstavnik TZO Baška,</text:p>
      <text:p text:style-name="P253">- Dragan Zahija – predstavnik TZO Vrbnik,</text:p>
      <text:p text:style-name="P254">- Neven Komadina – predstavnik TZO Dobrinj,</text:p>
      <text:p text:style-name="P255">- Dragan Brnić – predstavnik TZO Dobrinj</text:p>
      <text:p text:style-name="P256"/>
      <text:p text:style-name="P257">ZAKLJUČAK :</text:p>
      <text:p text:style-name="P258">- Članovi Skupštine jednoglasno (17 članova i predsjednik) usvajaju nove članove Vijeća u mandatu od 01.01. – 31.12.2024.g.</text:p>
      <text:p text:style-name="P259">- Tomislav Palalić – predstavnik TZO Omišalj,</text:p>
      <text:p text:style-name="P260">- Nediljko Vučetić – predstavnik TZO Malinska-Dubašnica,</text:p>
      <text:p text:style-name="P261">- Ivan Lončar – predstavnik TZ Grada Krka,</text:p>
      <text:p text:style-name="P262">- Petra Gršković Vulin – predstavnica TZO Punat,</text:p>
      <text:p text:style-name="P263">- Toni Juranić – predstavnik TZO Baška,</text:p>
      <text:p text:style-name="P264">- Marko Dorčić - predstavnik TZO Baška,</text:p>
      <text:p text:style-name="P265">- Dragan Zahija – predstavnik TZO Vrbnik,</text:p>
      <text:p text:style-name="P266">- Neven Komadina – predstavnik TZO Dobrinj,</text:p>
      <text:p text:style-name="P267">- Dragan Brnić – predstavnik TZO Dobrinj</text:p>
      <text:p text:style-name="P268">- Člankom 16. Statuta<text:s/>TZ otoka Krka novi izbori za sve članove Skupštine uslijediti će početkom listopada 2024.g. zbog isteka četverogodišnjeg mandata.</text:p>
      <text:p text:style-name="P269">Ad 9.) Razno</text:p>
      <text:p text:style-name="P270">Gosp. Dragan Zahija informira prisutne kako iduću 2024.g. direktorica gđa. Šale odlazi u mirovinu, te je potrebno na vrijeme izaći s pripremama za novi natječaj.<text:s/></text:p>
      <text:p text:style-name="P271">Gđa. Šale potvrđuje izjavu gosp. Zahije s datumom odlaska <text:s/>01.06.2024.g. Predlaže da se tokom veljače 2024.g. izađe sa natječajem za izbor novog direktora/ice<text:s/><text:s/>a sve kako bi se riješila procedura do njenog odlaska, te se nesmetano nastavilo s radom TZ otoka Krka.<text:s/></text:p>
      <text:p text:style-name="P272">Gosp. Neven Komadina zahvaljuje svima na konstruktivnom radu i doprinosu za TZ otoka Krka te je zaželio blagoslovljen Božić i sretnu Novu 2024.g.<text:s/>Pozvao sve članove na domjenak i druženju u Hotelu „Maritim“.</text:p>
      <text:p text:style-name="P273"/>
      <text:p text:style-name="P274">Sastanak završio sa radom u 13,00 sati.<text:s/></text:p>
      <text:p text:style-name="P275"/>
      <text:p text:style-name="P276"/>
      <text:p text:style-name="P277"><text:tab/>ZAPISNIČARKA<text:tab/><text:tab/><text:tab/><text:s text:c="7"/>PREDSJEDNIK TZ OTOKA KRKA</text:p>
      <text:p text:style-name="P278"><text:s text:c="15"/>Elvira Petrov <text:s text:c="7"/><text:s text:c="25"/><text:s text:c="13"/><text:s text:c="3"/><text:s text:c="2"/><text:s text:c="5"/>Neven Komadina</text:p>
      <text:p text:style-name="P279"><text:s text:c="9"/>__________________ <text:s text:c="38"/>______________________</text:p>
      <text:p text:style-name="P280"/>
      <text:p text:style-name="P281">OVJEROVITELJI ZAPISNIKA</text:p>
      <text:p text:style-name="P282"/>
      <text:p text:style-name="P283"><text:s text:c="8"/>_____________________ <text:s text:c="42"/>___________________</text:p>
      <text:p text:style-name="P284"><text:s text:c="19"/>Ivan Lončar<text:s text:c="48"/><text:s text:c="15"/>Zlatko Dorčić</text:p>
      <text:p text:style-name="P285"/>
      <text:p text:style-name="P286"/>
      <text:p text:style-name="P287"/>
      <text:p text:style-name="StandardWeb"/>
      <text:p text:style-name="P288"/>
      <text:p text:style-name="P289"/>
      <text:p text:style-name="P290"/>
      <text:p text:style-name="P291"/>
      <text:p text:style-name="StandardWeb"/>
      <text:p text:style-name="P292"/>
      <text:p text:style-name="P293"/>
      <text:p text:style-name="P2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Odlomakpopisa" style:display-name="Odlomak popisa" style:family="paragraph" style:parent-style-name="Normal">
      <style:paragraph-properties fo:margin-left="0.5in">
        <style:tab-stops/>
      </style:paragraph-properties>
      <style:text-properties fo:hyphenate="false"/>
    </style:style>
    <style:style style:name="BezproredaChar" style:display-name="Bez proreda Char" style:family="text" style:parent-style-name="Zadanifontodlomka"/>
    <style:style style:name="Bezproreda" style:display-name="Bez proreda" style:family="paragraph">
      <style:paragraph-properties fo:margin-bottom="0in" fo:line-height="100%"/>
      <style:text-properties fo:hyphenate="false"/>
    </style:style>
    <style:style style:name="Tekstbalončića" style:display-name="Tekst balončića"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kstbalončićaChar" style:display-name="Tekst balončića Char" style:family="text" style:parent-style-name="Zadanifontodlomka">
      <style:text-properties style:font-name="Segoe UI" style:font-name-complex="Segoe UI" fo:font-size="9pt" style:font-size-asian="9pt" style:font-size-complex="9pt"/>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StandardWeb" style:display-name="Standard (Web)" style:family="paragraph" style:parent-style-name="Normal">
      <style:paragraph-properties fo:margin-top="0.0694in" fo:margin-bottom="0.0694in" fo:line-height="100%"/>
      <style:text-properties style:font-name="Times New Roman" style:font-name-asian="Calibri" style:font-name-complex="Times New Roman" fo:font-size="12pt" style:font-size-asian="12pt" style:font-size-complex="12pt" style:language-asian="hr" style:country-asian="HR" fo:hyphenate="false"/>
    </style:style>
    <style:style style:name="Naglašeno" style:display-name="Naglašeno" style:family="text" style:parent-style-name="Zadanifontodlomka">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Verdana"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Times New Roman" style:font-name-asian="Calibri"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uristička zajednica otoka Krka</meta:initial-creator>
    <dc:creator>Idea Verum</dc:creator>
    <meta:creation-date>2024-07-30T13:34:00Z</meta:creation-date>
    <dc:date>2024-07-30T13:34:00Z</dc:date>
    <meta:print-date>2023-12-20T11:18:00Z</meta:print-date>
    <meta:template xlink:href="Normal.dotm" xlink:type="simple"/>
    <meta:editing-cycles>2</meta:editing-cycles>
    <meta:editing-duration>PT60S</meta:editing-duration>
    <meta:document-statistic meta:page-count="7" meta:paragraph-count="32" meta:word-count="2442" meta:character-count="16333" meta:row-count="116" meta:non-whitespace-character-count="13923"/>
  </office:meta>
</office:document-meta>
</file>