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5333in" svg:y="0.01in" svg:width="8.37333in" svg:height="11.57333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15729152" draw:style-name="a1" draw:name="Image 2" text:anchor-type="paragraph" svg:x="0.05333in" svg:y="0.01in" svg:width="8.37333in" svg:height="11.57333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15729664" draw:style-name="a2" draw:name="Image 3" text:anchor-type="paragraph" svg:x="0.06333in" svg:y="0.01in" svg:width="8.37in" svg:height="11.57333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15730176" draw:style-name="a3" draw:name="Image 4" text:anchor-type="paragraph" svg:x="0.05667in" svg:y="0.01in" svg:width="8.34in" svg:height="11.57333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52:00Z</meta:creation-date>
    <dc:date>2024-07-31T10:52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™ PDF Analysis &amp; Repair Shell 6.18.3.10 (http://www.pdf-tools.com)</meta:user-defined>
    <meta:document-statistic meta:page-count="4" meta:paragraph-count="1" meta:word-count="1" meta:character-count="10" meta:row-count="1" meta:non-whitespace-character-count="10"/>
  </office:meta>
</office:document-meta>
</file>