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05333in" svg:y="0.01222in" svg:width="8.42667in" svg:height="11.62667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15729152" draw:style-name="a1" draw:name="Image 2" text:anchor-type="paragraph" svg:x="0.08in" svg:y="0.01in" svg:width="8.29333in" svg:height="11.57333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15729664" draw:style-name="a2" draw:name="Image 3" text:anchor-type="paragraph" svg:x="0.05333in" svg:y="0.01in" svg:width="8.37333in" svg:height="11.57333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15730176" draw:style-name="a3" draw:name="Image 4" text:anchor-type="paragraph" svg:x="0.07667in" svg:y="0.01in" svg:width="8.32333in" svg:height="11.57333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15730688" draw:style-name="a4" draw:name="Image 5" text:anchor-type="paragraph" svg:x="0.07in" svg:y="0.01in" svg:width="8.41in" svg:height="11.57333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15731200" draw:style-name="a5" draw:name="Image 6" text:anchor-type="paragraph" svg:x="0.05333in" svg:y="0.01in" svg:width="8.34667in" svg:height="11.57333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388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4861in" fo:page-height="11.5833in" style:print-orientation="portrait" fo:margin-top="1.3333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2:07:00Z</meta:creation-date>
    <dc:date>2024-07-31T12:07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6" meta:paragraph-count="1" meta:word-count="2" meta:character-count="16" meta:row-count="1" meta:non-whitespace-character-count="15"/>
  </office:meta>
</office:document-meta>
</file>