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07667in" svg:y="0.01in" svg:width="8.32in" svg:height="11.56667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style:font-name="Times New Roman" style:font-name-asian="Times New Roman" style:font-name-complex="Times New Roman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2:00Z</meta:creation-date>
    <dc:date>2024-07-31T10:42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1" meta:paragraph-count="1" meta:word-count="0" meta:character-count="1" meta:row-count="1" meta:non-whitespace-character-count="1"/>
  </office:meta>
</office:document-meta>
</file>