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5333in" svg:y="0.01in" svg:width="8.32in" svg:height="11.57333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3:00Z</meta:creation-date>
    <dc:date>2024-07-31T10:43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