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8384" draw:style-name="a0" draw:name="image1.jpeg" text:anchor-type="paragraph" svg:x="0.08in" svg:y="0.01222in" svg:width="8.29333in" svg:height="11.62667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8896" draw:style-name="a1" draw:name="image2.jpeg" text:anchor-type="paragraph" svg:x="0.05333in" svg:y="0.01222in" svg:width="8.34667in" svg:height="11.62667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9408" draw:style-name="a2" draw:name="image3.jpeg" text:anchor-type="paragraph" svg:x="0.05333in" svg:y="0.01in" svg:width="8.42667in" svg:height="11.57333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9920" draw:style-name="a3" draw:name="image4.jpeg" text:anchor-type="paragraph" svg:x="0.05333in" svg:y="0.01in" svg:width="8.37333in" svg:height="11.57333in" style:rel-width="scale" style:rel-height="scale"><draw:image xlink:href="media/image4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388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6388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5833in" style:print-orientation="portrait" fo:margin-top="1.09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5833in" style:print-orientation="portrait" fo:margin-top="1.09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2:08:00Z</meta:creation-date>
    <dc:date>2024-07-31T12:08:00Z</dc:date>
    <meta:template xlink:href="Normal.dotm" xlink:type="simple"/>
    <meta:editing-cycles>2</meta:editing-cycles>
    <meta:editing-duration>PT6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4" meta:paragraph-count="1" meta:word-count="1" meta:character-count="10" meta:row-count="1" meta:non-whitespace-character-count="10"/>
  </office:meta>
</office:document-meta>
</file>