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aslov" style:master-page-name="MP0" style:family="paragraph">
      <style:paragraph-properties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487575552" draw:style-name="a0" draw:name="image1.jpeg" text:anchor-type="paragraph" svg:x="0.06667in" svg:y="0.01in" svg:width="8.36in" svg:height="11.54667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hyphenate="false"/>
    </style:style>
    <style:style style:name="Zadanifontodlomka" style:display-name="Zadani font odlomka" style:family="text"/>
    <style:style style:name="Naslov" style:display-name="Naslov" style:family="paragraph" style:parent-style-name="Normal">
      <style:paragraph-properties fo:margin-top="0.0027in"/>
      <style:text-properties fo:hyphenate="false"/>
    </style:style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5833in" style:print-orientation="portrait" fo:margin-top="1.09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0:43:00Z</meta:creation-date>
    <dc:date>2024-07-31T10:44:00Z</dc:date>
    <meta:template xlink:href="Normal.dotm" xlink:type="simple"/>
    <meta:editing-cycles>2</meta:editing-cycles>
    <meta:editing-duration>PT60S</meta:editing-duration>
    <meta:user-defined meta:name="Created" meta:value-type="date">2024-07-31T00:00:00Z</meta:user-defined>
    <meta:user-defined meta:name="LastSaved" meta:value-type="date">2024-07-31T00:00:00Z</meta:user-defined>
    <meta:document-statistic meta:page-count="1" meta:paragraph-count="1" meta:word-count="0" meta:character-count="1" meta:row-count="1" meta:non-whitespace-character-count="1"/>
  </office:meta>
</office:document-meta>
</file>