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name="P7" style:parent-style-name="Normal" style:master-page-name="MP6" style:family="paragraph">
      <style:paragraph-properties fo:break-before="page" fo:margin-top="0.0027in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in" svg:y="0.00055in" svg:width="8.29333in" svg:height="11.68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15729152" draw:style-name="a1" draw:name="Image 2" text:anchor-type="paragraph" svg:x="0.02667in" svg:y="0.00055in" svg:width="8.34667in" svg:height="11.68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15729664" draw:style-name="a2" draw:name="Image 3" text:anchor-type="paragraph" svg:x="0.02667in" svg:y="0.00055in" svg:width="8.26667in" svg:height="11.68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15730176" draw:style-name="a3" draw:name="Image 4" text:anchor-type="paragraph" svg:x="0.02667in" svg:y="0.00055in" svg:width="8.26667in" svg:height="11.68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15730688" draw:style-name="a4" draw:name="Image 5" text:anchor-type="paragraph" svg:x="0.02667in" svg:y="0.00055in" svg:width="8.26667in" svg:height="11.68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15731200" draw:style-name="a5" draw:name="Image 6" text:anchor-type="paragraph" svg:x="0.02667in" svg:y="0.00055in" svg:width="8.18667in" svg:height="11.68in" style:rel-width="scale" style:rel-height="scale"><draw:image xlink:href="media/image6.jpeg" xlink:type="simple" xlink:show="embed" xlink:actuate="onLoad"/><svg:title/><svg:desc/></draw:frame></text:p>
      <text:soft-page-break/>
      <text:p text:style-name="P7"><draw:frame draw:z-index="15731712" draw:style-name="a6" draw:name="Image 7" text:anchor-type="paragraph" svg:x="0.05333in" svg:y="0.00055in" svg:width="8.37333in" svg:height="11.68in" style:rel-width="scale" style:rel-height="scale"><draw:image xlink:href="media/image7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08:00Z</meta:creation-date>
    <dc:date>2024-07-31T12:08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7" meta:paragraph-count="1" meta:word-count="2" meta:character-count="19" meta:row-count="1" meta:non-whitespace-character-count="18"/>
  </office:meta>
</office:document-meta>
</file>