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name="P5" style:parent-style-name="Normal" style:master-page-name="MP4" style:family="paragraph">
      <style:paragraph-properties fo:break-before="page" fo:margin-top="0.0027in"/>
    </style:style>
    <style:style style:name="P6" style:parent-style-name="Normal" style:master-page-name="MP5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3264" draw:style-name="a0" draw:name="image1.jpeg" text:anchor-type="paragraph" svg:x="0.03333in" svg:y="0.00055in" svg:width="8.26in" svg:height="11.68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3776" draw:style-name="a1" draw:name="image2.jpeg" text:anchor-type="paragraph" svg:x="0.02667in" svg:y="0.00055in" svg:width="8.24in" svg:height="11.68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4288" draw:style-name="a2" draw:name="image3.jpeg" text:anchor-type="paragraph" svg:x="0.03333in" svg:y="0.00055in" svg:width="8.26in" svg:height="11.68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4800" draw:style-name="a3" draw:name="image4.jpeg" text:anchor-type="paragraph" svg:x="0.03333in" svg:y="0.02722in" svg:width="8.22667in" svg:height="11.65333in" style:rel-width="scale" style:rel-height="scale"><draw:image xlink:href="media/image4.jpeg" xlink:type="simple" xlink:show="embed" xlink:actuate="onLoad"/><svg:title/><svg:desc/></draw:frame></text:p>
      <text:soft-page-break/>
      <text:p text:style-name="P5"><draw:frame draw:z-index="487565312" draw:style-name="a4" draw:name="image5.jpeg" text:anchor-type="paragraph" svg:x="0.02667in" svg:y="0.00055in" svg:width="8.26667in" svg:height="11.68in" style:rel-width="scale" style:rel-height="scale"><draw:image xlink:href="media/image5.jpeg" xlink:type="simple" xlink:show="embed" xlink:actuate="onLoad"/><svg:title/><svg:desc/></draw:frame></text:p>
      <text:soft-page-break/>
      <text:p text:style-name="P6"><draw:frame draw:z-index="487565824" draw:style-name="a5" draw:name="image6.jpeg" text:anchor-type="paragraph" svg:x="0.03in" svg:y="0.02722in" svg:width="8.26333in" svg:height="11.65333in" style:rel-width="scale" style:rel-height="scale"><draw:image xlink:href="media/image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2:09:00Z</meta:creation-date>
    <dc:date>2024-07-31T12:09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6" meta:paragraph-count="1" meta:word-count="2" meta:character-count="16" meta:row-count="1" meta:non-whitespace-character-count="15"/>
  </office:meta>
</office:document-meta>
</file>