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75552" draw:style-name="a0" draw:name="image1.jpeg" text:anchor-type="paragraph" svg:x="0in" svg:y="0.01222in" svg:width="8.45333in" svg:height="11.62667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388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7:00Z</meta:creation-date>
    <dc:date>2024-07-31T10:47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1" meta:paragraph-count="1" meta:word-count="0" meta:character-count="1" meta:row-count="1" meta:non-whitespace-character-count="1"/>
  </office:meta>
</office:document-meta>
</file>