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in" svg:y="0.00778in" svg:width="8.26667in" svg:height="11.68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3472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51:00Z</meta:creation-date>
    <dc:date>2024-07-31T10:51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