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fo:color="#003764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style:vertical-align="middle"/>
      <style:text-properties fo:color="#FF0000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color="#003764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background-color="#DDEBF7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#DDEBF7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background-color="#FFFFFF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8EA9DB"/>
      <style:text-properties fo:color="#000000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8EA9DB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8EA9DB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wrap-option="wrap"/>
      <style:text-properties fo:color="#000000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#003764"/>
      <style:text-properties fo:color="#FFFFFF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3764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30" style:family="table-cell" style:parent-style-name="Default" style:data-style-name="N0">
      <style:table-cell-properties style:vertical-align="middle"/>
    </style:style>
    <style:style style:name="ce31" style:family="table-cell" style:parent-style-name="Default" style:data-style-name="N0"/>
    <style:style style:name="ce32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0pt" style:font-size-asian="10pt" style:font-size-complex="10pt"/>
    </style:style>
    <style:style style:name="ce34" style:family="table-cell" style:parent-style-name="Default" style:data-style-name="N4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35" style:family="table-cell" style:parent-style-name="Default" style:data-style-name="N4">
      <style:table-cell-properties fo:border="thin solid #000000" style:vertical-align="middle" fo:background-color="#DDEBF7"/>
    </style:style>
    <style:style style:name="ce36" style:family="table-cell" style:parent-style-name="Default" style:data-style-name="N4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wrap-option="wrap"/>
      <style:text-properties fo:color="#3A3838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4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39" style:family="table-cell" style:parent-style-name="Default" style:data-style-name="N4">
      <style:table-cell-properties fo:border="thin solid #000000" style:vertical-align="middle" fo:background-color="#DDEBF7"/>
      <style:text-properties fo:color="#3A3838"/>
    </style:style>
    <style:style style:name="ce40" style:family="table-cell" style:parent-style-name="Default" style:data-style-name="N4">
      <style:table-cell-properties fo:border="thin solid #000000" style:vertical-align="middle"/>
      <style:text-properties fo:color="#333F4F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4">
      <style:table-cell-properties fo:border="thin solid #000000" style:vertical-align="middle"/>
      <style:text-properties fo:color="#333F4F" fo:font-size="10pt" style:font-size-asian="10pt" style:font-size-complex="10pt"/>
    </style:style>
    <style:style style:name="ce42" style:family="table-cell" style:parent-style-name="Default" style:data-style-name="N4">
      <style:table-cell-properties fo:border="thin solid #000000" style:vertical-align="middle" fo:background-color="#DDEBF7"/>
      <style:text-properties fo:color="#000000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44" style:family="table-cell" style:parent-style-name="Default" style:data-style-name="N4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45" style:family="table-cell" style:parent-style-name="Default" style:data-style-name="N4">
      <style:table-cell-properties fo:border="thin solid #000000" style:vertical-align="middle" fo:background-color="#DDEBF7"/>
      <style:text-properties fo:font-weight="bold" style:font-weight-asian="bold" style:font-weight-complex="bold"/>
    </style:style>
    <style:style style:name="ce46" style:family="table-cell" style:parent-style-name="Default" style:data-style-name="N2">
      <style:table-cell-properties fo:border="thin solid #000000" style:vertical-align="middle" fo:background-color="#DDEBF7"/>
    </style:style>
    <style:style style:name="ce47" style:family="table-cell" style:parent-style-name="Default" style:data-style-name="N4">
      <style:table-cell-properties fo:border="thin solid #000000" style:vertical-align="middle"/>
      <style:text-properties fo:color="#FF0000" fo:font-size="10pt" style:font-size-asian="10pt" style:font-size-complex="10pt"/>
    </style:style>
    <style:style style:name="ce48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/>
    </style:style>
    <style:style style:name="ce49" style:family="table-cell" style:parent-style-name="Default" style:data-style-name="N2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middle" fo:background-color="#DDEBF7"/>
      <style:text-properties fo:color="#000000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2" style:family="table-cell" style:parent-style-name="Default" style:data-style-name="N4">
      <style:table-cell-properties fo:border="thin solid #000000" style:vertical-align="middle"/>
      <style:text-properties fo:color="#C65911" fo:font-size="10pt" style:font-size-asian="10pt" style:font-size-complex="10pt"/>
    </style:style>
    <style:style style:name="ce53" style:family="table-cell" style:parent-style-name="Default" style:data-style-name="N0">
      <style:text-properties fo:font-weight="bold" style:font-weight-asian="bold" style:font-weight-complex="bold"/>
    </style:style>
    <style:style style:name="ce54" style:family="table-cell" style:parent-style-name="Default" style:data-style-name="N19">
      <style:table-cell-properties fo:border="thin solid #000000" style:vertical-align="middle" fo:background-color="#DDEBF7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background-color="#DDEBF7"/>
      <style:text-properties fo:color="#262626" fo:font-weight="bold" style:font-weight-asian="bold" style:font-weight-complex="bold"/>
    </style:style>
    <style:style style:name="ce56" style:family="table-cell" style:parent-style-name="Default" style:data-style-name="N4">
      <style:table-cell-properties fo:border="thin solid #000000" style:vertical-align="middle" fo:background-color="#DDEBF7"/>
      <style:text-properties fo:color="#262626"/>
    </style:style>
    <style:style style:name="ce57" style:family="table-cell" style:parent-style-name="Default" style:data-style-name="N19">
      <style:table-cell-properties fo:border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middle" fo:background-color="#FFFF00"/>
      <style:text-properties fo:color="#333F4F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4">
      <style:table-cell-properties fo:border="thin solid #000000" style:vertical-align="middle" fo:background-color="#FFFF00"/>
      <style:text-properties fo:color="#000000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4">
      <style:table-cell-properties fo:border="thin solid #000000" style:vertical-align="middle" fo:background-color="#92D050"/>
      <style:text-properties fo:color="#333F4F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333F4F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4">
      <style:table-cell-properties fo:border="thin solid #000000" style:vertical-align="middle" fo:background-color="#92D050"/>
      <style:text-properties fo:color="#FF0000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64" style:family="table-cell" style:parent-style-name="Default" style:data-style-name="N4">
      <style:table-cell-properties fo:border="thin solid #000000" style:vertical-align="middle" fo:background-color="#92D050"/>
      <style:text-properties fo:color="#3A3838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4">
      <style:table-cell-properties fo:border="thin solid #000000" style:vertical-align="middle" fo:background-color="#DDEBF7"/>
      <style:text-properties fo:color="#FF0000"/>
    </style:style>
    <style:style style:name="ce66" style:family="table-cell" style:parent-style-name="Default" style:data-style-name="N4">
      <style:table-cell-properties fo:border="thin solid #000000" style:vertical-align="middle" fo:background-color="#DDEBF7"/>
      <style:text-properties fo:color="#FF0000" fo:font-weight="bold" style:font-weight-asian="bold" style:font-weight-complex="bold"/>
    </style:style>
    <style:style style:name="ce67" style:family="table-cell" style:parent-style-name="Default" style:data-style-name="N4">
      <style:table-cell-properties fo:border="thin solid #000000" style:vertical-align="middle" fo:background-color="#DDEBF7"/>
      <style:text-properties fo:color="#FF0000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middle" fo:background-color="#DDEBF7"/>
      <style:text-properties fo:color="#FF0000" fo:font-size="10pt" style:font-size-asian="10pt" style:font-size-complex="10pt"/>
    </style:style>
    <style:style style:name="ce69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</style:style>
    <style:style style:name="ce70" style:family="table-cell" style:parent-style-name="Default" style:data-style-name="N36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4">
      <style:table-cell-properties fo:border="thin solid #000000" style:vertical-align="middle" fo:background-color="#DDEBF7"/>
      <style:text-properties fo:color="#FF0000"/>
    </style:style>
    <style:style style:name="ce72" style:family="table-cell" style:parent-style-name="Default" style:data-style-name="N4">
      <style:table-cell-properties fo:border="thin solid #000000" style:vertical-align="middle" fo:background-color="#FFFF00"/>
      <style:text-properties fo:color="#FF0000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2">
      <style:table-cell-properties fo:border="thin solid #000000" style:vertical-align="middle"/>
      <style:text-properties fo:color="#FF0000" fo:font-size="10pt" style:font-size-asian="10pt" style:font-size-complex="10pt"/>
    </style:style>
    <style:style style:name="ce74" style:family="table-cell" style:parent-style-name="Default" style:data-style-name="N4">
      <style:table-cell-properties fo:border="thin solid #000000" style:vertical-align="middle"/>
      <style:text-properties fo:color="#FF0000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76" style:family="table-cell" style:parent-style-name="Default" style:data-style-name="N0">
      <style:table-cell-properties style:vertical-align="middle" fo:background-color="#FFFFFF"/>
      <style:text-properties fo:color="#FF0000" fo:font-size="10pt" style:font-size-asian="10pt" style:font-size-complex="10pt"/>
    </style:style>
    <style:style style:name="ce77" style:family="table-cell" style:parent-style-name="Default" style:data-style-name="N0">
      <style:table-cell-properties fo:border="thin solid #000000" style:vertical-align="middle"/>
      <style:text-properties fo:color="#FF0000" fo:font-size="10pt" style:font-size-asian="10pt" style:font-size-complex="10pt"/>
    </style:style>
    <style:style style:name="ce78" style:family="table-cell" style:parent-style-name="Default" style:data-style-name="N0">
      <style:table-cell-properties fo:border="thin solid #000000" style:vertical-align="middle" fo:background-color="#8EA9DB"/>
      <style:text-properties fo:color="#FF0000" fo:font-size="10pt" style:font-size-asian="10pt" style:font-size-complex="10pt"/>
    </style:style>
    <style:style style:name="ce79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end" fo:margin-right="0cm"/>
      <style:text-properties fo:color="#FF0000"/>
    </style:style>
    <style:style style:name="ce80" style:family="table-cell" style:parent-style-name="Default" style:data-style-name="N2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fo:background-color="#DDEBF7"/>
      <style:text-properties fo:color="#C65911" fo:font-weight="bold" style:font-weight-asian="bold" style:font-weight-complex="bold"/>
    </style:style>
    <style:style style:name="ce82" style:family="table-cell" style:parent-style-name="Default" style:data-style-name="N4">
      <style:table-cell-properties fo:border="thin solid #000000" style:vertical-align="middle" fo:background-color="#DDEBF7"/>
      <style:text-properties fo:color="#C65911" fo:font-weight="bold" style:font-weight-asian="bold" style:font-weight-complex="bold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C65911" fo:font-weight="bold" style:font-weight-asian="bold" style:font-weight-complex="bold"/>
    </style:style>
    <style:style style:name="ce84" style:family="table-cell" style:parent-style-name="Default" style:data-style-name="N4">
      <style:table-cell-properties fo:border="thin solid #000000" style:vertical-align="middle" fo:background-color="#DDEBF7"/>
      <style:text-properties fo:color="#C65911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background-color="#DDEBF7"/>
      <style:text-properties fo:color="#C65911" fo:font-weight="bold" style:font-weight-asian="bold" style:font-weight-complex="bold"/>
    </style:style>
    <style:style style:name="ce86" style:family="table-cell" style:parent-style-name="Default" style:data-style-name="N4">
      <style:table-cell-properties fo:border="thin solid #000000" style:vertical-align="middle" fo:background-color="#DDEBF7"/>
      <style:text-properties fo:color="#C65911"/>
    </style:style>
    <style:style style:name="ce87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333F4F"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middle" fo:wrap-option="wrap"/>
      <style:text-properties fo:color="#333F4F"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0">
      <style:text-properties fo:color="#FF0000"/>
    </style:style>
    <style:style style:name="ce90" style:family="table-cell" style:parent-style-name="Default" style:data-style-name="N2">
      <style:table-cell-properties fo:border="thin solid #000000" style:vertical-align="middle" fo:background-color="#FFFF00"/>
      <style:text-properties fo:color="#000000" fo:font-size="10pt" style:font-size-asian="10pt" style:font-size-complex="10pt" fo:font-weight="bold" style:font-weight-asian="bold" style:font-weight-complex="bold"/>
    </style:style>
    <style:style style:name="ce91" style:family="table-cell" style:parent-style-name="Default" style:data-style-name="N4">
      <style:table-cell-properties fo:border="thin solid #000000" style:vertical-align="middle" fo:background-color="#C65911"/>
      <style:text-properties fo:color="#000000" fo:font-size="10pt" style:font-size-asian="10pt" style:font-size-complex="10pt" fo:font-weight="bold" style:font-weight-asian="bold" style:font-weight-complex="bold"/>
    </style:style>
    <style:style style:name="ce92" style:family="table-cell" style:parent-style-name="Default" style:data-style-name="N4">
      <style:table-cell-properties fo:border="thin solid #000000" style:vertical-align="middle"/>
      <style:text-properties fo:color="#C65911" fo:font-size="10pt" style:font-size-asian="10pt" style:font-size-complex="10pt" fo:font-weight="bold" style:font-weight-asian="bold" style:font-weight-complex="bold"/>
    </style:style>
    <style:style style:name="ce93" style:family="table-cell" style:parent-style-name="Default" style:data-style-name="N4">
      <style:table-cell-properties fo:border="thin solid #000000" style:vertical-align="middle" fo:background-color="#C65911"/>
      <style:text-properties fo:color="#3A3838" fo:font-size="10pt" style:font-size-asian="10pt" style:font-size-complex="10pt" fo:font-weight="bold" style:font-weight-asian="bold" style:font-weight-complex="bold"/>
    </style:style>
    <style:style style:name="ce94" style:family="table-cell" style:parent-style-name="Default" style:data-style-name="N0">
      <style:table-cell-properties fo:border="thin solid #000000" style:vertical-align="middle"/>
      <style:text-properties fo:font-weight="bold" style:font-weight-asian="bold" style:font-weight-complex="bold"/>
    </style:style>
    <style:style style:name="ce95" style:family="table-cell" style:parent-style-name="Default" style:data-style-name="N0">
      <style:table-cell-properties fo:border="thin solid #000000" style:vertical-align="middle"/>
      <style:text-properties fo:color="#000000" fo:font-weight="bold" style:font-weight-asian="bold" style:font-weight-complex="bold"/>
    </style:style>
    <style:style style:name="ce96" style:family="table-cell" style:parent-style-name="Default" style:data-style-name="N4">
      <style:table-cell-properties fo:border="thin solid #000000" style:vertical-align="middle"/>
    </style:style>
    <style:style style:name="ce97" style:family="table-cell" style:parent-style-name="Default" style:data-style-name="N4">
      <style:table-cell-properties fo:border="thin solid #000000" style:vertical-align="middle"/>
      <style:text-properties fo:color="#2F75B5"/>
    </style:style>
    <style:style style:name="ce98" style:family="table-cell" style:parent-style-name="Default" style:data-style-name="N2">
      <style:table-cell-properties fo:border="thin solid #000000" style:vertical-align="middle" fo:background-color="#DDEBF7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00" style:family="table-cell" style:parent-style-name="Default" style:data-style-name="N4">
      <style:table-cell-properties fo:border="thin solid #000000" style:vertical-align="middle"/>
      <style:text-properties fo:color="#3A3838" fo:font-size="10pt" style:font-size-asian="10pt" style:font-size-complex="10pt" fo:font-weight="bold" style:font-weight-asian="bold" style:font-weight-complex="bold"/>
    </style:style>
    <style:style style:name="ce101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3A3838" fo:font-size="10pt" style:font-size-asian="10pt" style:font-size-complex="10pt" fo:font-weight="bold" style:font-weight-asian="bold" style:font-weight-complex="bold"/>
    </style:style>
    <style:style style:name="ce102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3A3838" fo:font-size="10pt" style:font-size-asian="10pt" style:font-size-complex="10pt" fo:font-weight="bold" style:font-weight-asian="bold" style:font-weight-complex="bold"/>
    </style:style>
    <style:style style:name="ce103" style:family="table-cell" style:parent-style-name="Default" style:data-style-name="N4">
      <style:table-cell-properties fo:border="thin solid #000000" style:vertical-align="middle" fo:background-color="#FFFF00"/>
      <style:text-properties fo:color="#3A3838" fo:font-size="10pt" style:font-size-asian="10pt" style:font-size-complex="10pt" fo:font-weight="bold" style:font-weight-asian="bold" style:font-weight-complex="bold"/>
    </style:style>
    <style:style style:name="ce104" style:family="table-cell" style:parent-style-name="Default" style:data-style-name="N0">
      <style:table-cell-properties fo:border="thin solid #000000" style:vertical-align="middle" fo:background-color="#9BC2E6"/>
      <style:text-properties fo:color="#FFFFFF" fo:font-weight="bold" style:font-weight-asian="bold" style:font-weight-complex="bold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9BC2E6"/>
      <style:text-properties fo:color="#FFFFFF" fo:font-weight="bold" style:font-weight-asian="bold" style:font-weight-complex="bold"/>
    </style:style>
    <style:style style:name="ce106" style:family="table-cell" style:parent-style-name="Default" style:data-style-name="N0">
      <style:table-cell-properties fo:border="thin solid #000000" style:vertical-align="middle" fo:background-color="#9BC2E6"/>
      <style:text-properties fo:color="#FFFFFF" fo:font-size="10pt" style:font-size-asian="10pt" style:font-size-complex="10pt"/>
    </style:style>
    <style:style style:name="ce107" style:family="table-cell" style:parent-style-name="Default" style:data-style-name="N0">
      <style:table-cell-properties fo:border="thin solid #000000" style:vertical-align="middle" fo:background-color="#9BC2E6"/>
      <style:text-properties fo:color="#FF0000" fo:font-size="10pt" style:font-size-asian="10pt" style:font-size-complex="10pt"/>
    </style:style>
    <style:style style:name="ce108" style:family="table-cell" style:parent-style-name="Default" style:data-style-name="N0">
      <style:table-cell-properties style:vertical-align="middle" fo:background-color="#9BC2E6"/>
      <style:text-properties fo:color="#FFFFFF" fo:font-size="10pt" style:font-size-asian="10pt" style:font-size-complex="10pt"/>
    </style:style>
    <style:style style:name="ce109" style:family="table-cell" style:parent-style-name="Default" style:data-style-name="N0">
      <style:table-cell-properties fo:border="thin solid #000000" style:vertical-align="middle" fo:wrap-option="wrap" fo:background-color="#9BC2E6"/>
      <style:text-properties fo:color="#FFFFFF" fo:font-size="14pt" style:font-size-asian="14pt" style:font-size-complex="14pt" fo:font-weight="bold" style:font-weight-asian="bold" style:font-weight-complex="bold"/>
    </style:style>
    <style:style style:name="ce110" style:family="table-cell" style:parent-style-name="Default" style:data-style-name="N4">
      <style:table-cell-properties fo:border="thin solid #000000" style:vertical-align="middle" fo:background-color="#9BC2E6"/>
      <style:text-properties fo:color="#FF0000" fo:font-size="10pt" style:font-size-asian="10pt" style:font-size-complex="10pt"/>
    </style:style>
    <style:style style:name="ce111" style:family="table-cell" style:parent-style-name="Default" style:data-style-name="N4">
      <style:table-cell-properties fo:border="thin solid #000000" style:vertical-align="middle" fo:background-color="#9BC2E6"/>
      <style:text-properties fo:color="#333F4F" fo:font-size="10pt" style:font-size-asian="10pt" style:font-size-complex="10pt" fo:font-weight="bold" style:font-weight-asian="bold" style:font-weight-complex="bold"/>
    </style:style>
    <style:style style:name="ce112" style:family="table-cell" style:parent-style-name="Default" style:data-style-name="N2">
      <style:table-cell-properties style:vertical-align="middle" fo:background-color="#9BC2E6"/>
      <style:text-properties fo:color="#333F4F" fo:font-size="10pt" style:font-size-asian="10pt" style:font-size-complex="10pt"/>
    </style:style>
    <style:style style:name="ce113" style:family="table-cell" style:parent-style-name="Default" style:data-style-name="N0">
      <style:table-cell-properties fo:border="thin solid #000000" style:vertical-align="middle" fo:background-color="#DDEBF7"/>
      <style:text-properties fo:color="#262626" fo:font-weight="bold" style:font-weight-asian="bold" style:font-weight-complex="bold"/>
    </style:style>
    <style:style style:name="ce114" style:family="table-cell" style:parent-style-name="Default" style:data-style-name="N2">
      <style:table-cell-properties fo:border="thin solid #000000" style:vertical-align="middle" fo:background-color="#DDEBF7"/>
      <style:text-properties fo:color="#FF0000"/>
    </style:style>
    <style:style style:name="ce115" style:family="table-cell" style:parent-style-name="Default" style:data-style-name="N4">
      <style:table-cell-properties fo:border="thin solid #000000" style:vertical-align="middle"/>
      <style:text-properties fo:color="#FF0000"/>
    </style:style>
    <style:style style:name="ce116" style:family="table-cell" style:parent-style-name="Default" style:data-style-name="N4">
      <style:table-cell-properties fo:border="thin solid #000000" style:vertical-align="middle" fo:background-color="#DDEBF7"/>
      <style:text-properties fo:color="#C65911"/>
    </style:style>
    <style:style style:name="ce117" style:family="table-cell" style:parent-style-name="Default" style:data-style-name="N4">
      <style:table-cell-properties style:vertical-align="middle" fo:wrap-option="wrap"/>
    </style:style>
    <style:style style:name="ce118" style:family="table-cell" style:parent-style-name="Default" style:data-style-name="N4">
      <style:text-properties fo:color="#C65911"/>
    </style:style>
    <style:style style:name="ce119" style:family="table-cell" style:parent-style-name="Default" style:data-style-name="N4">
      <style:table-cell-properties fo:border="thin solid #000000" style:vertical-align="middle" fo:background-color="#FFFF00"/>
      <style:text-properties fo:color="#C65911" fo:font-size="10pt" style:font-size-asian="10pt" style:font-size-complex="10pt" fo:font-weight="bold" style:font-weight-asian="bold" style:font-weight-complex="bold"/>
    </style:style>
    <style:style style:name="ce120" style:family="table-cell" style:parent-style-name="Default" style:data-style-name="N2">
      <style:table-cell-properties fo:border="thin solid #000000" style:vertical-align="middle" fo:background-color="#92D050"/>
      <style:text-properties fo:color="#C65911" fo:font-size="10pt" style:font-size-asian="10pt" style:font-size-complex="10pt" fo:font-weight="bold" style:font-weight-asian="bold" style:font-weight-complex="bold"/>
    </style:style>
    <style:style style:name="ce121" style:family="table-cell" style:parent-style-name="Default" style:data-style-name="N4">
      <style:table-cell-properties fo:border="thin solid #000000" style:vertical-align="middle" fo:background-color="#92D050"/>
      <style:text-properties fo:color="#C65911" fo:font-size="10pt" style:font-size-asian="10pt" style:font-size-complex="10pt" fo:font-weight="bold" style:font-weight-asian="bold" style:font-weight-complex="bold"/>
    </style:style>
    <style:style style:name="ce122" style:family="table-cell" style:parent-style-name="Default" style:data-style-name="N4">
      <style:table-cell-properties fo:border="thin solid #000000" style:vertical-align="middle" fo:background-color="#92D050"/>
      <style:text-properties fo:color="#C65911" fo:font-size="10pt" style:font-size-asian="10pt" style:font-size-complex="10pt"/>
    </style:style>
    <style:style style:name="ce1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24" style:family="table-cell" style:parent-style-name="Default" style:data-style-name="N2">
      <style:table-cell-properties fo:border="thin solid #000000" style:vertical-align="middle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25" style:family="table-cell" style:parent-style-name="Default" style:data-style-name="N4">
      <style:table-cell-properties fo:border="thin solid #000000" style:vertical-align="middle" fo:background-color="#FFFF00"/>
      <style:text-properties fo:color="#000000" fo:font-size="10pt" style:font-size-asian="10pt" style:font-size-complex="10pt"/>
    </style:style>
    <style:style style:name="ce126" style:family="table-cell" style:parent-style-name="Default" style:data-style-name="N4"/>
    <style:style style:name="ce127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128" style:family="table-cell" style:parent-style-name="Default" style:data-style-name="N0">
      <style:table-cell-properties fo:border="thin solid #000000" style:vertical-align="middle" fo:wrap-option="wrap"/>
      <style:text-properties fo:color="#FF0000" fo:font-size="10pt" style:font-size-asian="10pt" style:font-size-complex="10pt" fo:font-weight="bold" style:font-weight-asian="bold" style:font-weight-complex="bold"/>
    </style:style>
    <style:style style:name="ce129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30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1" style:family="table-cell" style:parent-style-name="Default" style:data-style-name="N0">
      <style:table-cell-properties fo:border="thin solid #000000" style:vertical-align="middle" fo:background-color="#DDEBF7"/>
      <style:text-properties fo:color="#FF0000" fo:font-weight="bold" style:font-weight-asian="bold" style:font-weight-complex="bold"/>
    </style:style>
    <style:style style:name="ce132" style:family="table-cell" style:parent-style-name="Default" style:data-style-name="N4">
      <style:table-cell-properties fo:border="thin solid #000000" style:vertical-align="middle" fo:background-color="#A9D08E" style:repeat-content="false"/>
      <style:paragraph-properties fo:text-align="end" fo:margin-right="0cm"/>
      <style:text-properties fo:color="#3A3838" fo:font-size="10pt" style:font-size-asian="10pt" style:font-size-complex="10pt" fo:font-weight="bold" style:font-weight-asian="bold" style:font-weight-complex="bold"/>
    </style:style>
    <style:style style:name="ce133" style:family="table-cell" style:parent-style-name="Default" style:data-style-name="N4">
      <style:table-cell-properties fo:border="thin solid #000000" style:vertical-align="middle" fo:background-color="#A9D08E"/>
      <style:text-properties fo:color="#333F4F" fo:font-size="10pt" style:font-size-asian="10pt" style:font-size-complex="10pt" fo:font-weight="bold" style:font-weight-asian="bold" style:font-weight-complex="bold"/>
    </style:style>
    <style:style style:name="ce134" style:family="table-cell" style:parent-style-name="Default" style:data-style-name="N4">
      <style:table-cell-properties fo:border="thin solid #000000" style:vertical-align="middle" fo:background-color="#A9D08E" style:repeat-content="false"/>
      <style:paragraph-properties fo:text-align="end" fo:margin-right="0cm"/>
      <style:text-properties fo:color="#333F4F" fo:font-size="10pt" style:font-size-asian="10pt" style:font-size-complex="10pt" fo:font-weight="bold" style:font-weight-asian="bold" style:font-weight-complex="bold"/>
    </style:style>
    <style:style style:name="ce135" style:family="table-cell" style:parent-style-name="Default" style:data-style-name="N3">
      <style:table-cell-properties fo:border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136" style:family="table-cell" style:parent-style-name="Default" style:data-style-name="N0">
      <style:table-cell-properties fo:border="thin solid #000000" style:vertical-align="middle" fo:background-color="#DDEBF7"/>
      <style:text-properties fo:color="#2F75B5" fo:font-weight="bold" style:font-weight-asian="bold" style:font-weight-complex="bold"/>
    </style:style>
    <style:style style:name="ce137" style:family="table-cell" style:parent-style-name="Default" style:data-style-name="N4">
      <style:table-cell-properties fo:border="thin solid #000000" style:vertical-align="middle" fo:background-color="#DDEBF7"/>
      <style:text-properties fo:color="#2F75B5" fo:font-weight="bold" style:font-weight-asian="bold" style:font-weight-complex="bold"/>
    </style:style>
    <style:style style:name="ce138" style:family="table-cell" style:parent-style-name="Default" style:data-style-name="N4">
      <style:table-cell-properties fo:border="thin solid #000000" style:vertical-align="middle" fo:background-color="#DDEBF7"/>
    </style:style>
    <style:style style:name="ce139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40" style:family="table-cell" style:parent-style-name="Default" style:data-style-name="N4">
      <style:table-cell-properties fo:border="thin solid #000000" style:vertical-align="middle" fo:background-color="#C65911"/>
      <style:text-properties fo:color="#000000" fo:font-size="10pt" style:font-size-asian="10pt" style:font-size-complex="10pt"/>
    </style:style>
    <style:style style:name="ce141" style:family="table-cell" style:parent-style-name="Default" style:data-style-name="N0">
      <style:table-cell-properties fo:border="thin solid #000000" style:vertical-align="middle" fo:background-color="#FFFF00"/>
      <style:text-properties fo:color="#000000" fo:font-size="10pt" style:font-size-asian="10pt" style:font-size-complex="10pt"/>
    </style:style>
    <style:style style:name="ce142" style:family="table-cell" style:parent-style-name="Default" style:data-style-name="N0">
      <style:table-cell-properties fo:border="thin solid #000000" style:vertical-align="middle" fo:wrap-option="wrap" fo:background-color="#FFFF00"/>
      <style:text-properties fo:color="#000000" fo:font-size="10pt" style:font-size-asian="10pt" style:font-size-complex="10pt" fo:font-weight="bold" style:font-weight-asian="bold" style:font-weight-complex="bold"/>
    </style:style>
    <style:style style:name="ce14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44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end" fo:margin-right="0cm"/>
    </style:style>
    <style:style style:name="ce145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start" fo:margin-left="0cm"/>
    </style:style>
    <style:style style:name="ce146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center"/>
      <style:text-properties fo:color="#FF0000" fo:font-weight="bold" style:font-weight-asian="bold" style:font-weight-complex="bold"/>
    </style:style>
    <style:style style:name="ce147" style:family="table-cell" style:parent-style-name="Default" style:data-style-name="N0">
      <style:table-cell-properties fo:border="thin solid #000000" style:vertical-align="middle"/>
      <style:text-properties fo:color="#FF0000" fo:font-weight="bold" style:font-weight-asian="bold" style:font-weight-complex="bold"/>
    </style:style>
    <style:style style:name="ce148" style:family="table-cell" style:parent-style-name="Default" style:data-style-name="N0">
      <style:table-cell-properties fo:border="thin solid #000000" style:vertical-align="middle"/>
      <style:text-properties fo:color="#3A3838" fo:font-weight="bold" style:font-weight-asian="bold" style:font-weight-complex="bold"/>
    </style:style>
    <style:style style:name="ce149" style:family="table-cell" style:parent-style-name="Default" style:data-style-name="N0">
      <style:table-cell-properties fo:border="thin solid #000000" style:vertical-align="middle"/>
      <style:text-properties fo:color="#2F75B5" fo:font-weight="bold" style:font-weight-asian="bold" style:font-weight-complex="bold"/>
    </style:style>
    <style:style style:name="ce150" style:family="table-cell" style:parent-style-name="Default" style:data-style-name="N4">
      <style:table-cell-properties fo:border="thin solid #000000" style:vertical-align="middle"/>
      <style:text-properties fo:color="#2F75B5" fo:font-weight="bold" style:font-weight-asian="bold" style:font-weight-complex="bold"/>
    </style:style>
    <style:style style:name="ce151" style:family="table-cell" style:parent-style-name="Default" style:data-style-name="N0">
      <style:table-cell-properties fo:border="thin solid #000000" style:vertical-align="middle" fo:wrap-option="wrap" fo:background-color="#92D050"/>
      <style:text-properties fo:color="#000000" fo:font-size="10pt" style:font-size-asian="10pt" style:font-size-complex="10pt" fo:font-weight="bold" style:font-weight-asian="bold" style:font-weight-complex="bold"/>
    </style:style>
    <style:style style:name="ce152" style:family="table-cell" style:parent-style-name="Default" style:data-style-name="N0">
      <style:table-cell-properties fo:border="thin solid #000000" style:vertical-align="middle" fo:background-color="#92D050"/>
      <style:text-properties fo:color="#000000" fo:font-size="10pt" style:font-size-asian="10pt" style:font-size-complex="10pt"/>
    </style:style>
    <style:style style:name="ce153" style:family="table-cell" style:parent-style-name="Default" style:data-style-name="N0">
      <style:table-cell-properties style:vertical-align="automatic" fo:wrap-option="wrap" fo:background-color="#FFC000" style:repeat-content="false"/>
      <style:paragraph-properties fo:text-align="center"/>
    </style:style>
    <style:style style:name="ce154" style:family="table-cell" style:parent-style-name="Default" style:data-style-name="N0">
      <style:table-cell-properties style:vertical-align="automatic" fo:wrap-option="wrap" fo:background-color="#00B0F0" style:repeat-content="false"/>
      <style:paragraph-properties fo:text-align="center"/>
    </style:style>
    <style:style style:name="ce155" style:family="table-cell" style:parent-style-name="Default" style:data-style-name="N4">
      <style:table-cell-properties style:vertical-align="middle" fo:background-color="#9BC2E6"/>
      <style:text-properties fo:color="#333F4F" fo:font-size="10pt" style:font-size-asian="10pt" style:font-size-complex="10pt"/>
    </style:style>
    <style:style style:name="ce15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57" style:family="table-cell" style:parent-style-name="Default" style:data-style-name="N0">
      <style:table-cell-properties fo:border="thin solid #000000" style:vertical-align="middle" fo:wrap-option="wrap" fo:background-color="#9BC2E6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58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size="12pt" style:font-size-asian="12pt" style:font-size-complex="12pt" fo:font-weight="bold" style:font-weight-asian="bold" style:font-weight-complex="bold"/>
    </style:style>
    <style:style style:name="ce1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003764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62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163" style:family="table-cell" style:parent-style-name="Default" style:data-style-name="N0">
      <style:table-cell-properties fo:border="thin solid #000000" style:vertical-align="middle" fo:wrap-option="wrap" fo:background-color="#DDEBF7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9.41916666666667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190625cm"/>
    </style:style>
    <style:style style:name="co11" style:family="table-column">
      <style:table-column-properties fo:break-before="auto" style:column-width="1.37583333333333cm"/>
    </style:style>
    <style:style style:name="co12" style:family="table-column">
      <style:table-column-properties fo:break-before="auto" style:column-width="10.9008333333333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gram_rad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table:style-name="ce2"/>
          <table:table-cell table:style-name="ce1"/>
          <table:table-cell office:value-type="string" table:style-name="ce53">
            <text:p>PRIHODI TZ OTOKA KRKA 2023. <text:s/>Financijski plan<text:s/></text:p>
          </table:table-cell>
          <table:table-cell office:value-type="string" table:style-name="ce69">
            <text:p>PLAN 2023 .<text:span text:style-name="T7">€</text:span>URI</text:p>
          </table:table-cell>
          <table:table-cell office:value-type="string" table:style-name="ce153">
            <text:p>Izmjene <text:s/>plana 2023.</text:p>
          </table:table-cell>
          <table:table-cell office:value-type="string" table:style-name="ce154">
            <text:p>PLAN 2024. Euri</text:p>
          </table:table-cell>
          <table:table-cell office:value-type="string" table:style-name="ce51">
            <text:p>udio %</text:p>
          </table:table-cell>
          <table:table-cell office:value-type="string" table:style-name="ce143">
            <text:p>Plan 24/ <text:s text:c="5"/>izmjen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1.</text:p>
          </table:table-cell>
          <table:table-cell table:style-name="ce10"/>
          <table:table-cell office:value-type="string" table:style-name="ce10">
            <text:p>Izvorni prihodi<text:s/>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office:value-type="string" table:style-name="ce10">
            <text:p>2.<text:s/></text:p>
          </table:table-cell>
          <table:table-cell table:style-name="ce83"/>
          <table:table-cell office:value-type="string" table:style-name="ce83">
            <text:p>Prihodi iz proračuna općine/grada<text:s/></text:p>
          </table:table-cell>
          <table:table-cell office:value-type="float" office:value="98376.27" table:style-name="ce67">
            <text:p>98.376,27</text:p>
          </table:table-cell>
          <table:table-cell office:value-type="float" office:value="98376.27" table:style-name="ce67">
            <text:p>98.376,27</text:p>
          </table:table-cell>
          <table:table-cell office:value-type="float" office:value="124597.17" table:style-name="ce84">
            <text:p>124.597,17</text:p>
          </table:table-cell>
          <table:table-cell office:value-type="float" office:value="32.341068137611309" table:formula="of:=[.F3]*100/[.F70]" table:style-name="ce84">
            <text:p>32,34</text:p>
          </table:table-cell>
          <table:table-cell office:value-type="float" office:value="126.65368386095548" table:formula="of:=[.F3]*100/[.E3]" table:style-name="ce84">
            <text:p>126,65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2.1.<text:s/></text:p>
          </table:table-cell>
          <table:table-cell table:style-name="ce83"/>
          <table:table-cell office:value-type="string" table:style-name="ce83">
            <text:p>Za programske aktivnosti<text:s/></text:p>
          </table:table-cell>
          <table:table-cell office:value-type="float" office:value="57650.01" table:style-name="ce67">
            <text:p>57.650,01</text:p>
          </table:table-cell>
          <table:table-cell office:value-type="float" office:value="57650.01" table:style-name="ce67">
            <text:p>57.650,01</text:p>
          </table:table-cell>
          <table:table-cell office:value-type="float" office:value="85784.03" table:style-name="ce84">
            <text:p>85.784,03</text:p>
          </table:table-cell>
          <table:table-cell office:value-type="float" office:value="22.266534298884096" table:formula="of:=[.F4]*100/[.F70]" table:style-name="ce84">
            <text:p>22,27</text:p>
          </table:table-cell>
          <table:table-cell office:value-type="float" office:value="148.80141391128987" table:formula="of:=[.F4]*100/[.E4]" table:style-name="ce84">
            <text:p>148,80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1.</text:p>
          </table:table-cell>
          <table:table-cell office:value-type="string" table:style-name="ce10">
            <text:p>Grad Krk<text:s/></text:p>
          </table:table-cell>
          <table:table-cell office:value-type="float" office:value="14960.18" table:style-name="ce68">
            <text:p>14.960,18</text:p>
          </table:table-cell>
          <table:table-cell office:value-type="float" office:value="14960.18" table:style-name="ce68">
            <text:p>14.960,18</text:p>
          </table:table-cell>
          <table:table-cell office:value-type="float" office:value="22321" table:style-name="ce44">
            <text:p>22.321,00</text:p>
          </table:table-cell>
          <table:table-cell office:value-type="float" office:value="5.7937510290131149" table:formula="of:=[.F5]*100/[.F70]" table:style-name="ce44">
            <text:p>5,79</text:p>
          </table:table-cell>
          <table:table-cell office:value-type="float" office:value="149.20275023428863" table:formula="of:=[.F5]*100/[.E5]" table:style-name="ce84">
            <text:p>149,20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2.</text:p>
          </table:table-cell>
          <table:table-cell office:value-type="string" table:style-name="ce10">
            <text:p>Općina Omišalj</text:p>
          </table:table-cell>
          <table:table-cell office:value-type="float" office:value="10786.32" table:style-name="ce68">
            <text:p>10.786,32</text:p>
          </table:table-cell>
          <table:table-cell office:value-type="float" office:value="10786.32" table:style-name="ce68">
            <text:p>10.786,32</text:p>
          </table:table-cell>
          <table:table-cell office:value-type="float" office:value="14703.38" table:style-name="ce44">
            <text:p>14.703,38</text:p>
          </table:table-cell>
          <table:table-cell office:value-type="float" office:value="3.8164832671014226" table:formula="of:=[.F6]*100/[.F70]" table:style-name="ce44">
            <text:p>3,82</text:p>
          </table:table-cell>
          <table:table-cell office:value-type="float" office:value="136.31507316675197" table:formula="of:=[.F6]*100/[.E6]" table:style-name="ce84">
            <text:p>136,32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3.<text:s/></text:p>
          </table:table-cell>
          <table:table-cell office:value-type="string" table:style-name="ce10">
            <text:p>Općina Baška</text:p>
          </table:table-cell>
          <table:table-cell office:value-type="float" office:value="9391.19" table:style-name="ce68">
            <text:p>9.391,19</text:p>
          </table:table-cell>
          <table:table-cell office:value-type="float" office:value="9391.19" table:style-name="ce68">
            <text:p>9.391,19</text:p>
          </table:table-cell>
          <table:table-cell office:value-type="float" office:value="14377.4" table:style-name="ce44">
            <text:p>14.377,40</text:p>
          </table:table-cell>
          <table:table-cell office:value-type="float" office:value="3.7318702587040526" table:formula="of:=[.F7]*100/[.F70]" table:style-name="ce44">
            <text:p>3,73</text:p>
          </table:table-cell>
          <table:table-cell office:value-type="float" office:value="153.09454925307654" table:formula="of:=[.F7]*100/[.E7]" table:style-name="ce84">
            <text:p>153,09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4.</text:p>
          </table:table-cell>
          <table:table-cell office:value-type="string" table:style-name="ce10">
            <text:p>Općina Punat</text:p>
          </table:table-cell>
          <table:table-cell office:value-type="float" office:value="8889.6299999999992" table:style-name="ce68">
            <text:p>8.889,63</text:p>
          </table:table-cell>
          <table:table-cell office:value-type="float" office:value="8889.6299999999992" table:style-name="ce68">
            <text:p>8.889,63</text:p>
          </table:table-cell>
          <table:table-cell office:value-type="float" office:value="11177.67" table:style-name="ce44">
            <text:p>11.177,67</text:p>
          </table:table-cell>
          <table:table-cell office:value-type="float" office:value="2.9013322460673368" table:formula="of:=[.F8]*100/[.F70]" table:style-name="ce44">
            <text:p>2,90</text:p>
          </table:table-cell>
          <table:table-cell office:value-type="float" office:value="125.73830406889827" table:formula="of:=[.F8]*100/[.E8]" table:style-name="ce84">
            <text:p>125,74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5.<text:s/></text:p>
          </table:table-cell>
          <table:table-cell office:value-type="string" table:style-name="ce10">
            <text:p>Općina Malinska-Dubašnica</text:p>
          </table:table-cell>
          <table:table-cell office:value-type="float" office:value="7753.93" table:style-name="ce68">
            <text:p>7.753,93</text:p>
          </table:table-cell>
          <table:table-cell office:value-type="float" office:value="7753.93" table:style-name="ce68">
            <text:p>7.753,93</text:p>
          </table:table-cell>
          <table:table-cell office:value-type="float" office:value="13648.24" table:style-name="ce44">
            <text:p>13.648,24</text:p>
          </table:table-cell>
          <table:table-cell office:value-type="float" office:value="3.5426058216127396" table:formula="of:=[.F9]*100/[.F70]" table:style-name="ce44">
            <text:p>3,54</text:p>
          </table:table-cell>
          <table:table-cell office:value-type="float" office:value="176.01706489483396" table:formula="of:=[.F9]*100/[.E9]" table:style-name="ce84">
            <text:p>176,02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6.</text:p>
          </table:table-cell>
          <table:table-cell office:value-type="string" table:style-name="ce10">
            <text:p>Općina Dobrinj</text:p>
          </table:table-cell>
          <table:table-cell office:value-type="float" office:value="4802.24" table:style-name="ce68">
            <text:p>4.802,24</text:p>
          </table:table-cell>
          <table:table-cell office:value-type="float" office:value="4802.24" table:style-name="ce68">
            <text:p>4.802,24</text:p>
          </table:table-cell>
          <table:table-cell office:value-type="float" office:value="7548.99" table:style-name="ce44">
            <text:p>7.548,99</text:p>
          </table:table-cell>
          <table:table-cell office:value-type="float" office:value="1.9594538139200626" table:formula="of:=[.F10]*100/[.F70]" table:style-name="ce44">
            <text:p>1,96</text:p>
          </table:table-cell>
          <table:table-cell office:value-type="float" office:value="157.197266275738" table:formula="of:=[.F10]*100/[.E10]" table:style-name="ce84">
            <text:p>157,20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1.7.</text:p>
          </table:table-cell>
          <table:table-cell office:value-type="string" table:style-name="ce10">
            <text:p>Općina Vrbnik</text:p>
          </table:table-cell>
          <table:table-cell office:value-type="float" office:value="1066.52" table:style-name="ce68">
            <text:p>1.066,52</text:p>
          </table:table-cell>
          <table:table-cell office:value-type="float" office:value="1066.52" table:style-name="ce68">
            <text:p>1.066,52</text:p>
          </table:table-cell>
          <table:table-cell office:value-type="float" office:value="2007.35" table:style-name="ce44">
            <text:p>2.007,35</text:p>
          </table:table-cell>
          <table:table-cell office:value-type="float" office:value="0.52103786246536787" table:formula="of:=[.F11]*100/[.F70]" table:style-name="ce44">
            <text:p>0,52</text:p>
          </table:table-cell>
          <table:table-cell office:value-type="float" office:value="188.21494205453251" table:formula="of:=[.F11]*100/[.E11]" table:style-name="ce84">
            <text:p>188,21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2.2.<text:s/></text:p>
          </table:table-cell>
          <table:table-cell table:style-name="ce83"/>
          <table:table-cell office:value-type="string" table:style-name="ce83">
            <text:p>Administrativni troškovi<text:s/></text:p>
          </table:table-cell>
          <table:table-cell office:value-type="float" office:value="40726.26" table:style-name="ce67">
            <text:p>40.726,26</text:p>
          </table:table-cell>
          <table:table-cell office:value-type="float" office:value="40726.26" table:style-name="ce67">
            <text:p>40.726,26</text:p>
          </table:table-cell>
          <table:table-cell office:value-type="float" office:value="38813.14" table:style-name="ce84">
            <text:p>38.813,14</text:p>
          </table:table-cell>
          <table:table-cell office:value-type="float" office:value="10.074533838727213" table:formula="of:=[.F12]*100/[.F70]" table:style-name="ce84">
            <text:p>10,07</text:p>
          </table:table-cell>
          <table:table-cell office:value-type="float" office:value="95.302490334246258" table:formula="of:=[.F12]*100/[.E12]" table:style-name="ce84">
            <text:p>95,30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2.1.</text:p>
          </table:table-cell>
          <table:table-cell office:value-type="string" table:style-name="ce10">
            <text:p>Grad Krk<text:s/></text:p>
          </table:table-cell>
          <table:table-cell office:value-type="float" office:value="10568.46" table:style-name="ce68">
            <text:p>10.568,46</text:p>
          </table:table-cell>
          <table:table-cell office:value-type="float" office:value="10568.46" table:style-name="ce68">
            <text:p>10.568,46</text:p>
          </table:table-cell>
          <table:table-cell office:value-type="float" office:value="10099.18" table:style-name="ce44">
            <text:p>10.099,18</text:p>
          </table:table-cell>
          <table:table-cell office:value-type="float" office:value="2.6213939571340297" table:formula="of:=[.F13]*100/[.F70]" table:style-name="ce44">
            <text:p>2,62</text:p>
          </table:table-cell>
          <table:table-cell office:value-type="float" office:value="95.559617957583228" table:formula="of:=[.F13]*100/[.E13]" table:style-name="ce84">
            <text:p>95,56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2.2.</text:p>
          </table:table-cell>
          <table:table-cell office:value-type="string" table:style-name="ce10">
            <text:p>Općina Omišalj</text:p>
          </table:table-cell>
          <table:table-cell office:value-type="float" office:value="7619.88" table:style-name="ce68">
            <text:p>7.619,88</text:p>
          </table:table-cell>
          <table:table-cell office:value-type="float" office:value="7619.88" table:style-name="ce68">
            <text:p>7.619,88</text:p>
          </table:table-cell>
          <table:table-cell office:value-type="float" office:value="6652.57" table:style-name="ce44">
            <text:p>6.652,57</text:p>
          </table:table-cell>
          <table:table-cell office:value-type="float" office:value="1.7267745299530388" table:formula="of:=[.F14]*100/[.F70]" table:style-name="ce44">
            <text:p>1,73</text:p>
          </table:table-cell>
          <table:table-cell office:value-type="float" office:value="87.305443130338006" table:formula="of:=[.F14]*100/[.E14]" table:style-name="ce84">
            <text:p>87,31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2.3.<text:s/></text:p>
          </table:table-cell>
          <table:table-cell office:value-type="string" table:style-name="ce10">
            <text:p>Općina Baška</text:p>
          </table:table-cell>
          <table:table-cell office:value-type="float" office:value="6634.31" table:style-name="ce68">
            <text:p>6.634,31</text:p>
          </table:table-cell>
          <table:table-cell office:value-type="float" office:value="6634.31" table:style-name="ce68">
            <text:p>6.634,31</text:p>
          </table:table-cell>
          <table:table-cell office:value-type="float" office:value="6505.08" table:style-name="ce44">
            <text:p>6.505,08</text:p>
          </table:table-cell>
          <table:table-cell office:value-type="float" office:value="1.6884912837154533" table:formula="of:=[.F15]*100/[.F70]" table:style-name="ce44">
            <text:p>1,69</text:p>
          </table:table-cell>
          <table:table-cell office:value-type="float" office:value="98.052095847194352" table:formula="of:=[.F15]*100/[.E15]" table:style-name="ce84">
            <text:p>98,05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2.4.</text:p>
          </table:table-cell>
          <table:table-cell office:value-type="string" table:style-name="ce10">
            <text:p>Općina Punat</text:p>
          </table:table-cell>
          <table:table-cell office:value-type="float" office:value="6279.99" table:style-name="ce68">
            <text:p>6.279,99</text:p>
          </table:table-cell>
          <table:table-cell office:value-type="float" office:value="6279.99" table:style-name="ce68">
            <text:p>6.279,99</text:p>
          </table:table-cell>
          <table:table-cell office:value-type="float" office:value="5057.3500000000004" table:style-name="ce44">
            <text:p>5.057,35</text:p>
          </table:table-cell>
          <table:table-cell office:value-type="float" office:value="1.3127112031978623" table:formula="of:=[.F16]*100/[.F70]" table:style-name="ce44">
            <text:p>1,31</text:p>
          </table:table-cell>
          <table:table-cell office:value-type="float" office:value="80.531179189775798" table:formula="of:=[.F16]*100/[.E16]" table:style-name="ce84">
            <text:p>80,53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2.5.<text:s/></text:p>
          </table:table-cell>
          <table:table-cell office:value-type="string" table:style-name="ce10">
            <text:p>Općina Malinska- Dubašnica</text:p>
          </table:table-cell>
          <table:table-cell office:value-type="float" office:value="5477.68" table:style-name="ce68">
            <text:p>5.477,68</text:p>
          </table:table-cell>
          <table:table-cell office:value-type="float" office:value="5477.68" table:style-name="ce68">
            <text:p>5.477,68</text:p>
          </table:table-cell>
          <table:table-cell office:value-type="float" office:value="6175.17" table:style-name="ce44">
            <text:p>6.175,17</text:p>
          </table:table-cell>
          <table:table-cell office:value-type="float" office:value="1.6028581847511725" table:formula="of:=[.F17]*100/[.F70]" table:style-name="ce44">
            <text:p>1,60</text:p>
          </table:table-cell>
          <table:table-cell office:value-type="float" office:value="112.73331045260036" table:formula="of:=[.F17]*100/[.E17]" table:style-name="ce84">
            <text:p>112,73</text:p>
          </table:table-cell>
          <table:table-cell table:number-columns-repeated="16376"/>
        </table:table-row>
        <table:table-row table:style-name="ro2">
          <table:table-cell table:style-name="ce10"/>
          <table:table-cell office:value-type="string" table:style-name="ce10">
            <text:p>2.2.6.</text:p>
          </table:table-cell>
          <table:table-cell office:value-type="string" table:style-name="ce10">
            <text:p>Općina Dobrinj</text:p>
          </table:table-cell>
          <table:table-cell office:value-type="float" office:value="3392.5" table:style-name="ce68">
            <text:p>3.392,50</text:p>
          </table:table-cell>
          <table:table-cell office:value-type="float" office:value="3392.5" table:style-name="ce68">
            <text:p>3.392,50</text:p>
          </table:table-cell>
          <table:table-cell office:value-type="float" office:value="3415.56" table:style-name="ce44">
            <text:p>3.415,56</text:p>
          </table:table-cell>
          <table:table-cell office:value-type="float" office:value="0.88655993300730418" table:formula="of:=[.F18]*100/[.F70]" table:style-name="ce44">
            <text:p>0,89</text:p>
          </table:table-cell>
          <table:table-cell office:value-type="float" office:value="100.67973470891673" table:formula="of:=[.F18]*100/[.E18]" table:style-name="ce84">
            <text:p>100,68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0">
            <text:p>2.2.7.</text:p>
          </table:table-cell>
          <table:table-cell office:value-type="string" table:style-name="ce10">
            <text:p>Općina Vrbnik</text:p>
          </table:table-cell>
          <table:table-cell office:value-type="float" office:value="753.44" table:style-name="ce71">
            <text:p>753,44</text:p>
          </table:table-cell>
          <table:table-cell office:value-type="float" office:value="753.44" table:style-name="ce71">
            <text:p>753,44</text:p>
          </table:table-cell>
          <table:table-cell office:value-type="float" office:value="908.23" table:style-name="ce42">
            <text:p>908,23</text:p>
          </table:table-cell>
          <table:table-cell office:value-type="float" office:value="0.23574474696835185" table:formula="of:=[.F19]*100/[.F70]" table:style-name="ce42">
            <text:p>0,24</text:p>
          </table:table-cell>
          <table:table-cell office:value-type="float" office:value="120.54443618602674" table:formula="of:=[.F19]*100/[.E19]" table:style-name="ce84">
            <text:p>120,54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3.</text:p>
          </table:table-cell>
          <table:table-cell table:style-name="ce81"/>
          <table:table-cell office:value-type="string" table:style-name="ce136">
            <text:p>Prihodi TZ /3.1+3.2.+3.3/</text:p>
          </table:table-cell>
          <table:table-cell office:value-type="float" office:value="151348.32999999999" table:style-name="ce137">
            <text:p>151.348,33</text:p>
          </table:table-cell>
          <table:table-cell office:value-type="float" office:value="167025.46" table:style-name="ce137">
            <text:p>167.025,46</text:p>
          </table:table-cell>
          <table:table-cell office:value-type="float" office:value="194962.74" table:style-name="ce137">
            <text:p>194.962,74</text:p>
          </table:table-cell>
          <table:table-cell office:value-type="float" office:value="50.605509407921531" table:formula="of:=[.F20]*100/[.F70]" table:style-name="ce137">
            <text:p>50,61</text:p>
          </table:table-cell>
          <table:table-cell office:value-type="float" office:value="116.72636016090003" table:formula="of:=[.F20]*100/[.E20]" table:style-name="ce84">
            <text:p>116,73</text:p>
          </table:table-cell>
          <table:table-cell table:number-columns-repeated="16376"/>
        </table:table-row>
        <table:table-row table:style-name="ro2">
          <table:table-cell table:style-name="ce11"/>
          <table:table-cell table:style-name="ce81"/>
          <table:table-cell office:value-type="string" table:style-name="ce81">
            <text:p>Prihodi TZ /3.1.+3.2./</text:p>
          </table:table-cell>
          <table:table-cell office:value-type="float" office:value="135852.94" table:style-name="ce66">
            <text:p>135.852,94</text:p>
          </table:table-cell>
          <table:table-cell office:value-type="float" office:value="135852.94" table:style-name="ce66">
            <text:p>135.852,94</text:p>
          </table:table-cell>
          <table:table-cell office:value-type="float" office:value="172062.74" table:style-name="ce82">
            <text:p>172.062,74</text:p>
          </table:table-cell>
          <table:table-cell office:value-type="float" office:value="44.661470226684116" table:formula="of:=[.F21]*100/[.F70]" table:style-name="ce82">
            <text:p>44,66</text:p>
          </table:table-cell>
          <table:table-cell office:value-type="float" office:value="126.65367418621931" table:formula="of:=[.F21]*100/[.E21]" table:style-name="ce84">
            <text:p>126,65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81">
            <text:p>3.1.<text:s/></text:p>
          </table:table-cell>
          <table:table-cell office:value-type="string" table:style-name="ce81">
            <text:p>Za programske aktivnosti<text:s/></text:p>
          </table:table-cell>
          <table:table-cell office:value-type="float" office:value="79611.92" table:style-name="ce66">
            <text:p>79.611,92</text:p>
          </table:table-cell>
          <table:table-cell office:value-type="float" office:value="79611.92" table:style-name="ce66">
            <text:p>79.611,92</text:p>
          </table:table-cell>
          <table:table-cell office:value-type="float" office:value="118463.65" table:style-name="ce82">
            <text:p>118.463,65</text:p>
          </table:table-cell>
          <table:table-cell office:value-type="float" office:value="30.749020836349157" table:formula="of:=[.F22]*100/[.F70]" table:style-name="ce82">
            <text:p>30,75</text:p>
          </table:table-cell>
          <table:table-cell office:value-type="float" office:value="148.80139808209626" table:formula="of:=[.F22]*100/[.E22]" table:style-name="ce84">
            <text:p>148,8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1.</text:p>
          </table:table-cell>
          <table:table-cell office:value-type="string" table:style-name="ce11">
            <text:p>TZG Krka</text:p>
          </table:table-cell>
          <table:table-cell office:value-type="float" office:value="20659.29" table:style-name="ce71">
            <text:p>20.659,29</text:p>
          </table:table-cell>
          <table:table-cell office:value-type="float" office:value="20659.29" table:style-name="ce71">
            <text:p>20.659,29</text:p>
          </table:table-cell>
          <table:table-cell office:value-type="float" office:value="30824.240000000002" table:style-name="ce35">
            <text:p>30.824,24</text:p>
          </table:table-cell>
          <table:table-cell office:value-type="float" office:value="8.0008947725705486" table:formula="of:=[.F23]*100/[.F70]" table:style-name="ce35">
            <text:p>8,00</text:p>
          </table:table-cell>
          <table:table-cell office:value-type="float" office:value="149.20280416219529" table:formula="of:=[.F23]*100/[.E23]" table:style-name="ce84">
            <text:p>149,2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2.</text:p>
          </table:table-cell>
          <table:table-cell office:value-type="string" table:style-name="ce11">
            <text:p>TZO Omišalj</text:p>
          </table:table-cell>
          <table:table-cell office:value-type="float" office:value="14895.39" table:style-name="ce71">
            <text:p>14.895,39</text:p>
          </table:table-cell>
          <table:table-cell office:value-type="float" office:value="14895.39" table:style-name="ce71">
            <text:p>14.895,39</text:p>
          </table:table-cell>
          <table:table-cell office:value-type="float" office:value="20304.669999999998" table:style-name="ce35">
            <text:p>20.304,67</text:p>
          </table:table-cell>
          <table:table-cell office:value-type="float" office:value="5.2703822725806067" table:formula="of:=[.F24]*100/[.F70]" table:style-name="ce35">
            <text:p>5,27</text:p>
          </table:table-cell>
          <table:table-cell office:value-type="float" office:value="136.3151283719325" table:formula="of:=[.F24]*100/[.E24]" table:style-name="ce84">
            <text:p>136,32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3.<text:s/></text:p>
          </table:table-cell>
          <table:table-cell office:value-type="string" table:style-name="ce11">
            <text:p>TZO Baška</text:p>
          </table:table-cell>
          <table:table-cell office:value-type="float" office:value="12968.78" table:style-name="ce71">
            <text:p>12.968,78</text:p>
          </table:table-cell>
          <table:table-cell office:value-type="float" office:value="12968.78" table:style-name="ce71">
            <text:p>12.968,78</text:p>
          </table:table-cell>
          <table:table-cell office:value-type="float" office:value="19854.509999999998" table:style-name="ce35">
            <text:p>19.854,51</text:p>
          </table:table-cell>
          <table:table-cell office:value-type="float" office:value="5.1535364787890856" table:formula="of:=[.F25]*100/[.F70]" table:style-name="ce35">
            <text:p>5,15</text:p>
          </table:table-cell>
          <table:table-cell office:value-type="float" office:value="153.09466272078018" table:formula="of:=[.F25]*100/[.E25]" table:style-name="ce84">
            <text:p>153,09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4.</text:p>
          </table:table-cell>
          <table:table-cell office:value-type="string" table:style-name="ce11">
            <text:p>TZO Punat</text:p>
          </table:table-cell>
          <table:table-cell office:value-type="float" office:value="12276.16" table:style-name="ce71">
            <text:p>12.276,16</text:p>
          </table:table-cell>
          <table:table-cell office:value-type="float" office:value="12276.16" table:style-name="ce71">
            <text:p>12.276,16</text:p>
          </table:table-cell>
          <table:table-cell office:value-type="float" office:value="15435.81" table:style-name="ce35">
            <text:p>15.435,81</text:p>
          </table:table-cell>
          <table:table-cell office:value-type="float" office:value="4.0065964818400133" table:formula="of:=[.F26]*100/[.F70]" table:style-name="ce35">
            <text:p>4,01</text:p>
          </table:table-cell>
          <table:table-cell office:value-type="float" office:value="125.73809725516774" table:formula="of:=[.F26]*100/[.E26]" table:style-name="ce84">
            <text:p>125,74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5.</text:p>
          </table:table-cell>
          <table:table-cell office:value-type="string" table:style-name="ce11">
            <text:p>TZO Malinska-Dubašnica</text:p>
          </table:table-cell>
          <table:table-cell office:value-type="float" office:value="10707.8" table:style-name="ce71">
            <text:p>10.707,80</text:p>
          </table:table-cell>
          <table:table-cell office:value-type="float" office:value="10707.8" table:style-name="ce71">
            <text:p>10.707,80</text:p>
          </table:table-cell>
          <table:table-cell office:value-type="float" office:value="18847.57" table:style-name="ce35">
            <text:p>18.847,57</text:p>
          </table:table-cell>
          <table:table-cell office:value-type="float" office:value="4.8921700677342734" table:formula="of:=[.F27]*100/[.F70]" table:style-name="ce35">
            <text:p>4,89</text:p>
          </table:table-cell>
          <table:table-cell office:value-type="float" office:value="176.01720241319413" table:formula="of:=[.F27]*100/[.E27]" table:style-name="ce84">
            <text:p>176,02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6.</text:p>
          </table:table-cell>
          <table:table-cell office:value-type="string" table:style-name="ce11">
            <text:p>TZO Dobrinj</text:p>
          </table:table-cell>
          <table:table-cell office:value-type="float" office:value="6631.67" table:style-name="ce71">
            <text:p>6.631,67</text:p>
          </table:table-cell>
          <table:table-cell office:value-type="float" office:value="6631.67" table:style-name="ce71">
            <text:p>6.631,67</text:p>
          </table:table-cell>
          <table:table-cell office:value-type="float" office:value="10424.799999999999" table:style-name="ce35">
            <text:p>10.424,80</text:p>
          </table:table-cell>
          <table:table-cell office:value-type="float" office:value="2.7059135221206896" table:formula="of:=[.F28]*100/[.F70]" table:style-name="ce35">
            <text:p>2,71</text:p>
          </table:table-cell>
          <table:table-cell office:value-type="float" office:value="157.19720673676463" table:formula="of:=[.F28]*100/[.E28]" table:style-name="ce84">
            <text:p>157,2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1.7.</text:p>
          </table:table-cell>
          <table:table-cell office:value-type="string" table:style-name="ce11">
            <text:p>TZO Vrbnik</text:p>
          </table:table-cell>
          <table:table-cell office:value-type="float" office:value="1472.83" table:style-name="ce71">
            <text:p>1.472,83</text:p>
          </table:table-cell>
          <table:table-cell office:value-type="float" office:value="1472.83" table:style-name="ce71">
            <text:p>1.472,83</text:p>
          </table:table-cell>
          <table:table-cell office:value-type="float" office:value="2772.05" table:style-name="ce35">
            <text:p>2.772,05</text:p>
          </table:table-cell>
          <table:table-cell office:value-type="float" office:value="0.71952724071393781" table:formula="of:=[.F29]*100/[.F70]" table:style-name="ce35">
            <text:p>0,72</text:p>
          </table:table-cell>
          <table:table-cell office:value-type="float" office:value="188.21248888194836" table:formula="of:=[.F29]*100/[.E29]" table:style-name="ce84">
            <text:p>188,21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81">
            <text:p>3.2.<text:s/></text:p>
          </table:table-cell>
          <table:table-cell office:value-type="string" table:style-name="ce81">
            <text:p>Administrativni troškovi<text:s/></text:p>
          </table:table-cell>
          <table:table-cell office:value-type="float" office:value="56241.02" table:style-name="ce66">
            <text:p>56.241,02</text:p>
          </table:table-cell>
          <table:table-cell office:value-type="float" office:value="56241.02" table:style-name="ce66">
            <text:p>56.241,02</text:p>
          </table:table-cell>
          <table:table-cell office:value-type="float" office:value="53599.09" table:style-name="ce82">
            <text:p>53.599,09</text:p>
          </table:table-cell>
          <table:table-cell office:value-type="float" office:value="13.912449390334958" table:formula="of:=[.F30]*100/[.F70]" table:style-name="ce82">
            <text:p>13,91</text:p>
          </table:table-cell>
          <table:table-cell office:value-type="float" office:value="95.302485623482653" table:formula="of:=[.F30]*100/[.E30]" table:style-name="ce84">
            <text:p>95,3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1.</text:p>
          </table:table-cell>
          <table:table-cell office:value-type="string" table:style-name="ce11">
            <text:p>TZG Krka</text:p>
          </table:table-cell>
          <table:table-cell office:value-type="float" office:value="14594.55" table:style-name="ce71">
            <text:p>14.594,55</text:p>
          </table:table-cell>
          <table:table-cell office:value-type="float" office:value="14594.55" table:style-name="ce71">
            <text:p>14.594,55</text:p>
          </table:table-cell>
          <table:table-cell office:value-type="float" office:value="13946.48" table:style-name="ce35">
            <text:p>13.946,48</text:p>
          </table:table-cell>
          <table:table-cell office:value-type="float" office:value="3.62001849608489" table:formula="of:=[.F31]*100/[.F70]" table:style-name="ce35">
            <text:p>3,62</text:p>
          </table:table-cell>
          <table:table-cell office:value-type="float" office:value="95.559506802196722" table:formula="of:=[.F31]*100/[.E31]" table:style-name="ce84">
            <text:p>95,56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2.</text:p>
          </table:table-cell>
          <table:table-cell office:value-type="string" table:style-name="ce11">
            <text:p>TZO Omišalj</text:p>
          </table:table-cell>
          <table:table-cell office:value-type="float" office:value="10522.69" table:style-name="ce71">
            <text:p>10.522,69</text:p>
          </table:table-cell>
          <table:table-cell office:value-type="float" office:value="10522.69" table:style-name="ce71">
            <text:p>10.522,69</text:p>
          </table:table-cell>
          <table:table-cell office:value-type="float" office:value="9186.8799999999992" table:style-name="ce35">
            <text:p>9.186,88</text:p>
          </table:table-cell>
          <table:table-cell office:value-type="float" office:value="2.3845927804946014" table:formula="of:=[.F32]*100/[.F70]" table:style-name="ce35">
            <text:p>2,38</text:p>
          </table:table-cell>
          <table:table-cell office:value-type="float" office:value="87.305432356175075" table:formula="of:=[.F32]*100/[.E32]" table:style-name="ce84">
            <text:p>87,31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3.</text:p>
          </table:table-cell>
          <table:table-cell office:value-type="string" table:style-name="ce11">
            <text:p>TZO Baška</text:p>
          </table:table-cell>
          <table:table-cell office:value-type="float" office:value="9161.66" table:style-name="ce71">
            <text:p>9.161,66</text:p>
          </table:table-cell>
          <table:table-cell office:value-type="float" office:value="9161.66" table:style-name="ce71">
            <text:p>9.161,66</text:p>
          </table:table-cell>
          <table:table-cell office:value-type="float" office:value="8983.2099999999991" table:style-name="ce35">
            <text:p>8.983,21</text:p>
          </table:table-cell>
          <table:table-cell office:value-type="float" office:value="2.3317271708857534" table:formula="of:=[.F33]*100/[.F70]" table:style-name="ce35">
            <text:p>2,33</text:p>
          </table:table-cell>
          <table:table-cell office:value-type="float" office:value="98.052208879176902" table:formula="of:=[.F33]*100/[.E33]" table:style-name="ce84">
            <text:p>98,05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4.</text:p>
          </table:table-cell>
          <table:table-cell office:value-type="string" table:style-name="ce11">
            <text:p>TZO Punat</text:p>
          </table:table-cell>
          <table:table-cell office:value-type="float" office:value="8672.36" table:style-name="ce71">
            <text:p>8.672,36</text:p>
          </table:table-cell>
          <table:table-cell office:value-type="float" office:value="8672.36" table:style-name="ce71">
            <text:p>8.672,36</text:p>
          </table:table-cell>
          <table:table-cell office:value-type="float" office:value="6983.96" table:style-name="ce35">
            <text:p>6.983,96</text:p>
          </table:table-cell>
          <table:table-cell office:value-type="float" office:value="1.8127917851613475" table:formula="of:=[.F34]*100/[.F70]" table:style-name="ce35">
            <text:p>1,81</text:p>
          </table:table-cell>
          <table:table-cell office:value-type="float" office:value="80.53125100895258" table:formula="of:=[.F34]*100/[.E34]" table:style-name="ce84">
            <text:p>80,53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5.</text:p>
          </table:table-cell>
          <table:table-cell office:value-type="string" table:style-name="ce11">
            <text:p>TZO Malinska-Dubašnica</text:p>
          </table:table-cell>
          <table:table-cell office:value-type="float" office:value="7564.42" table:style-name="ce71">
            <text:p>7.564,42</text:p>
          </table:table-cell>
          <table:table-cell office:value-type="float" office:value="7564.42" table:style-name="ce71">
            <text:p>7.564,42</text:p>
          </table:table-cell>
          <table:table-cell office:value-type="float" office:value="8527.6200000000008" table:style-name="ce35">
            <text:p>8.527,62</text:p>
          </table:table-cell>
          <table:table-cell office:value-type="float" office:value="2.2134719389826993" table:formula="of:=[.F35]*100/[.F70]" table:style-name="ce35">
            <text:p>2,21</text:p>
          </table:table-cell>
          <table:table-cell office:value-type="float" office:value="112.7332961416738" table:formula="of:=[.F35]*100/[.E35]" table:style-name="ce84">
            <text:p>112,73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6.</text:p>
          </table:table-cell>
          <table:table-cell office:value-type="string" table:style-name="ce11">
            <text:p>TZO Dobrinj</text:p>
          </table:table-cell>
          <table:table-cell office:value-type="float" office:value="4684.88" table:style-name="ce71">
            <text:p>4.684,88</text:p>
          </table:table-cell>
          <table:table-cell office:value-type="float" office:value="4684.88" table:style-name="ce71">
            <text:p>4.684,88</text:p>
          </table:table-cell>
          <table:table-cell office:value-type="float" office:value="4716.72" table:style-name="ce35">
            <text:p>4.716,72</text:p>
          </table:table-cell>
          <table:table-cell office:value-type="float" office:value="1.2242955671146787" table:formula="of:=[.F36]*100/[.F70]" table:style-name="ce35">
            <text:p>1,22</text:p>
          </table:table-cell>
          <table:table-cell office:value-type="float" office:value="100.67963320298492" table:formula="of:=[.F36]*100/[.E36]" table:style-name="ce84">
            <text:p>100,68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2.7.</text:p>
          </table:table-cell>
          <table:table-cell office:value-type="string" table:style-name="ce11">
            <text:p>TZO Vrbnik</text:p>
          </table:table-cell>
          <table:table-cell office:value-type="float" office:value="1040.46" table:style-name="ce79">
            <text:p>1.040,46</text:p>
          </table:table-cell>
          <table:table-cell office:value-type="float" office:value="1040.46" table:style-name="ce79">
            <text:p>1.040,46</text:p>
          </table:table-cell>
          <table:table-cell office:value-type="float" office:value="1254.22" table:style-name="ce35">
            <text:p>1.254,22</text:p>
          </table:table-cell>
          <table:table-cell office:value-type="float" office:value="0.32555165161098648" table:formula="of:=[.F37]*100/[.F70]" table:style-name="ce35">
            <text:p>0,33</text:p>
          </table:table-cell>
          <table:table-cell office:value-type="float" office:value="120.54475904888223" table:formula="of:=[.F37]*100/[.E37]" table:style-name="ce84">
            <text:p>120,54</text:p>
          </table:table-cell>
          <table:table-cell table:number-columns-repeated="16376"/>
        </table:table-row>
        <table:table-row table:style-name="ro2">
          <table:table-cell table:style-name="ce149"/>
          <table:table-cell office:value-type="string" table:style-name="ce149">
            <text:p>3.3.<text:s/></text:p>
          </table:table-cell>
          <table:table-cell office:value-type="string" table:style-name="ce149">
            <text:p>Van ugovorne aktivnosti <text:s/>TZ<text:s/></text:p>
          </table:table-cell>
          <table:table-cell office:value-type="float" office:value="15495.39" table:style-name="ce150">
            <text:p>15.495,39</text:p>
          </table:table-cell>
          <table:table-cell office:value-type="float" office:value="31172.52" table:style-name="ce150">
            <text:p>31.172,52</text:p>
          </table:table-cell>
          <table:table-cell office:value-type="float" office:value="22900" table:style-name="ce150">
            <text:p>22.900,00</text:p>
          </table:table-cell>
          <table:table-cell office:value-type="float" office:value="5.9440391812374145" table:formula="of:=[.F38]*100/[.F70]" table:style-name="ce150">
            <text:p>5,94</text:p>
          </table:table-cell>
          <table:table-cell office:value-type="float" office:value="73.462139089172126" table:formula="of:=[.F38]*100/[.E38]" table:style-name="ce92">
            <text:p>73,46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3.1.</text:p>
          </table:table-cell>
          <table:table-cell office:value-type="string" table:style-name="ce11">
            <text:p>Informatori na sajmovima /M<text:span text:style-name="T6">ünchen i Berlin<text:s/></text:span>/London</text:p>
          </table:table-cell>
          <table:table-cell office:value-type="float" office:value="6636.14" table:style-name="ce71">
            <text:p>6.636,14</text:p>
          </table:table-cell>
          <table:table-cell office:value-type="float" office:value="5860.65" table:style-name="ce71">
            <text:p>5.860,65</text:p>
          </table:table-cell>
          <table:table-cell office:value-type="float" office:value="10000" table:style-name="ce35">
            <text:p>10.000,00</text:p>
          </table:table-cell>
          <table:table-cell office:value-type="float" office:value="2.5956502974835871" table:formula="of:=[.F39]*100/[.F70]" table:style-name="ce35">
            <text:p>2,60</text:p>
          </table:table-cell>
          <table:table-cell office:value-type="float" office:value="170.62953767926766" table:formula="of:=[.F39]*100/[.E39]" table:style-name="ce84">
            <text:p>170,63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3.2.<text:s/></text:p>
          </table:table-cell>
          <table:table-cell office:value-type="string" table:style-name="ce11">
            <text:p>Platforma In Destination - novo<text:s/></text:p>
          </table:table-cell>
          <table:table-cell office:value-type="float" office:value="2720.82" table:style-name="ce71">
            <text:p>2.720,82</text:p>
          </table:table-cell>
          <table:table-cell office:value-type="float" office:value="2400" table:style-name="ce71">
            <text:p>2.400,00</text:p>
          </table:table-cell>
          <table:table-cell office:value-type="float" office:value="2400" table:style-name="ce35">
            <text:p>2.400,00</text:p>
          </table:table-cell>
          <table:table-cell office:value-type="float" office:value="0.62295607139606091" table:formula="of:=[.F40]*100/[.F70]" table:style-name="ce35">
            <text:p>0,62</text:p>
          </table:table-cell>
          <table:table-cell office:value-type="float" office:value="100" table:formula="of:=[.F40]*100/[.E40]" table:style-name="ce84">
            <text:p>100,0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54">
            <text:p>3.3.3.</text:p>
          </table:table-cell>
          <table:table-cell office:value-type="string" table:style-name="ce11">
            <text:p>Provideo 360<text:s/></text:p>
          </table:table-cell>
          <table:table-cell office:value-type="float" office:value="1493.13" table:style-name="ce71">
            <text:p>1.493,13</text:p>
          </table:table-cell>
          <table:table-cell office:value-type="float" office:value="1494" table:style-name="ce71">
            <text:p>1.494,00</text:p>
          </table:table-cell>
          <table:table-cell office:value-type="float" office:value="1500" table:style-name="ce35">
            <text:p>1.500,00</text:p>
          </table:table-cell>
          <table:table-cell office:value-type="float" office:value="0.38934754462253807" table:formula="of:=[.F41]*100/[.F70]" table:style-name="ce35">
            <text:p>0,39</text:p>
          </table:table-cell>
          <table:table-cell office:value-type="float" office:value="100.40160642570281" table:formula="of:=[.F41]*100/[.E41]" table:style-name="ce84">
            <text:p>100,4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54">
            <text:p>3.3.4.</text:p>
          </table:table-cell>
          <table:table-cell office:value-type="string" table:style-name="ce11">
            <text:p>karte bike&amp;hike<text:s/></text:p>
          </table:table-cell>
          <table:table-cell office:value-type="float" office:value="2654.46" table:style-name="ce71">
            <text:p>2.654,46</text:p>
          </table:table-cell>
          <table:table-cell office:value-type="float" office:value="6795.5" table:style-name="ce71">
            <text:p>6.795,50</text:p>
          </table:table-cell>
          <table:table-cell office:value-type="float" office:value="9000" table:style-name="ce35">
            <text:p>9.000,00</text:p>
          </table:table-cell>
          <table:table-cell office:value-type="float" office:value="2.3360852677352284" table:formula="of:=[.F42]*100/[.F70]" table:style-name="ce35">
            <text:p>2,34</text:p>
          </table:table-cell>
          <table:table-cell office:value-type="float" office:value="132.44058568170112" table:formula="of:=[.F42]*100/[.E42]" table:style-name="ce84">
            <text:p>132,44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3.5.</text:p>
          </table:table-cell>
          <table:table-cell office:value-type="string" table:style-name="ce11">
            <text:p>karta krka<text:s/></text:p>
          </table:table-cell>
          <table:table-cell office:value-type="float" office:value="663.61" table:style-name="ce71">
            <text:p>663,61</text:p>
          </table:table-cell>
          <table:table-cell office:value-type="float" office:value="350" table:style-name="ce114">
            <text:p>350,00</text:p>
          </table:table-cell>
          <table:table-cell office:value-type="float" office:value="0" table:style-name="ce35">
            <text:p>0,00</text:p>
          </table:table-cell>
          <table:table-cell table:style-name="ce1"/>
          <table:table-cell office:value-type="float" office:value="0" table:formula="of:=[.F43]*100/[.E43]" table:style-name="ce84">
            <text:p>0,0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3.3.6.</text:p>
          </table:table-cell>
          <table:table-cell office:value-type="string" table:style-name="ce11">
            <text:p>Sufinanciranje KRK BIKE STORY<text:s/></text:p>
          </table:table-cell>
          <table:table-cell office:value-type="float" office:value="1327.23" table:style-name="ce71">
            <text:p>1.327,23</text:p>
          </table:table-cell>
          <table:table-cell office:value-type="float" office:value="5670" table:style-name="ce71">
            <text:p>5.670,00</text:p>
          </table:table-cell>
          <table:table-cell office:value-type="float" office:value="0" table:style-name="ce35">
            <text:p>0,00</text:p>
          </table:table-cell>
          <table:table-cell table:style-name="ce35"/>
          <table:table-cell office:value-type="float" office:value="0" table:formula="of:=[.F44]*100/[.E44]" table:style-name="ce84">
            <text:p>0,0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94">
            <text:p>3.3.7.</text:p>
          </table:table-cell>
          <table:table-cell office:value-type="string" table:style-name="ce95">
            <text:p>Troškovi teama 4 ISLAND</text:p>
          </table:table-cell>
          <table:table-cell table:style-name="ce97"/>
          <table:table-cell office:value-type="float" office:value="1802.37" table:style-name="ce115">
            <text:p>1.802,37</text:p>
          </table:table-cell>
          <table:table-cell office:value-type="float" office:value="0" table:style-name="ce96">
            <text:p>0,00</text:p>
          </table:table-cell>
          <table:table-cell table:style-name="ce96"/>
          <table:table-cell office:value-type="float" office:value="0" table:formula="of:=[.F45]*100/[.E45]" table:style-name="ce84">
            <text:p>0,0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94">
            <text:p>3.3.8.</text:p>
          </table:table-cell>
          <table:table-cell office:value-type="string" table:style-name="ce95">
            <text:p>Priprema za video KRK BIKE<text:s/></text:p>
          </table:table-cell>
          <table:table-cell table:style-name="ce97"/>
          <table:table-cell office:value-type="float" office:value="1800" table:style-name="ce115">
            <text:p>1.800,00</text:p>
          </table:table-cell>
          <table:table-cell office:value-type="float" office:value="0" table:style-name="ce96">
            <text:p>0,00</text:p>
          </table:table-cell>
          <table:table-cell table:style-name="ce96"/>
          <table:table-cell office:value-type="float" office:value="0" table:formula="of:=[.F46]*100/[.E46]" table:style-name="ce84">
            <text:p>0,0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94">
            <text:p>3.3.9.</text:p>
          </table:table-cell>
          <table:table-cell office:value-type="string" table:style-name="ce95">
            <text:p>Video Paul Bradbury</text:p>
          </table:table-cell>
          <table:table-cell table:style-name="ce97"/>
          <table:table-cell office:value-type="float" office:value="5000" table:style-name="ce115">
            <text:p>5.000,00</text:p>
          </table:table-cell>
          <table:table-cell office:value-type="float" office:value="0" table:style-name="ce35">
            <text:p>0,00</text:p>
          </table:table-cell>
          <table:table-cell table:style-name="ce96"/>
          <table:table-cell office:value-type="float" office:value="0" table:formula="of:=[.F47]*100/[.E47]" table:style-name="ce84">
            <text:p>0,00</text:p>
          </table:table-cell>
          <table:table-cell table:number-columns-repeated="16376"/>
        </table:table-row>
        <table:table-row table:style-name="ro2">
          <table:table-cell table:style-name="ce147"/>
          <table:table-cell office:value-type="string" table:style-name="ce148">
            <text:p>3.3.10.</text:p>
          </table:table-cell>
          <table:table-cell office:value-type="string" table:style-name="ce148">
            <text:p>posjet N.Vinodolski , poklon</text:p>
          </table:table-cell>
          <table:table-cell table:style-name="ce115"/>
          <table:table-cell office:value-type="float" office:value="228.8" table:style-name="ce115">
            <text:p>228,80</text:p>
          </table:table-cell>
          <table:table-cell office:value-type="float" office:value="0" table:style-name="ce115">
            <text:p>0,00</text:p>
          </table:table-cell>
          <table:table-cell table:style-name="ce115"/>
          <table:table-cell table:style-name="ce84"/>
          <table:table-cell table:number-columns-repeated="16376"/>
        </table:table-row>
        <table:table-row table:style-name="ro2">
          <table:table-cell office:value-type="string" table:style-name="ce50">
            <text:p>4.<text:s/></text:p>
          </table:table-cell>
          <table:table-cell office:value-type="string" table:style-name="ce85">
            <text:p>4.</text:p>
          </table:table-cell>
          <table:table-cell office:value-type="string" table:style-name="ce85">
            <text:p>Prihodi TZ Kvarnera <text:s text:c="2"/>i HTZ-a<text:s/></text:p>
          </table:table-cell>
          <table:table-cell office:value-type="float" office:value="10086.93" table:style-name="ce65">
            <text:p>10.086,93</text:p>
          </table:table-cell>
          <table:table-cell office:value-type="float" office:value="8615.4699999999993" table:style-name="ce86">
            <text:p>8.615,47</text:p>
          </table:table-cell>
          <table:table-cell office:value-type="float" office:value="8700" table:style-name="ce86">
            <text:p>8.700,00</text:p>
          </table:table-cell>
          <table:table-cell office:value-type="float" office:value="2.2582157588107208" table:formula="of:=[.F49]*100/[.F70]" table:style-name="ce86">
            <text:p>2,26</text:p>
          </table:table-cell>
          <table:table-cell office:value-type="float" office:value="100.98114206189564" table:formula="of:=[.F49]*100/[.E49]" table:style-name="ce84">
            <text:p>100,98</text:p>
          </table:table-cell>
          <table:table-cell table:number-columns-repeated="16376"/>
        </table:table-row>
        <table:table-row table:style-name="ro2">
          <table:table-cell table:style-name="ce55"/>
          <table:table-cell office:value-type="string" table:style-name="ce55">
            <text:p>4.1.</text:p>
          </table:table-cell>
          <table:table-cell office:value-type="string" table:style-name="ce55">
            <text:p>Prihod od TZ Kvanera za oglašavanje<text:s/></text:p>
          </table:table-cell>
          <table:table-cell office:value-type="float" office:value="8228.81" table:style-name="ce65">
            <text:p>8.228,81</text:p>
          </table:table-cell>
          <table:table-cell office:value-type="float" office:value="7564.25" table:style-name="ce138">
            <text:p>7.564,25</text:p>
          </table:table-cell>
          <table:table-cell office:value-type="float" office:value="7500" table:style-name="ce56">
            <text:p>7.500,00</text:p>
          </table:table-cell>
          <table:table-cell office:value-type="float" office:value="1.9467377231126906" table:formula="of:=[.F50]*100/[.F70]" table:style-name="ce56">
            <text:p>1,95</text:p>
          </table:table-cell>
          <table:table-cell office:value-type="float" office:value="99.150609776250121" table:formula="of:=[.F50]*100/[.E50]" table:style-name="ce84">
            <text:p>99,15</text:p>
          </table:table-cell>
          <table:table-cell table:number-columns-repeated="16376"/>
        </table:table-row>
        <table:table-row table:style-name="ro2">
          <table:table-cell table:style-name="ce55"/>
          <table:table-cell office:value-type="string" table:style-name="ce55">
            <text:p>4.2.<text:s/></text:p>
          </table:table-cell>
          <table:table-cell office:value-type="string" table:style-name="ce55">
            <text:p>Ostali prihodi Tz Kvarnera<text:s/></text:p>
          </table:table-cell>
          <table:table-cell office:value-type="float" office:value="663.61" table:style-name="ce65">
            <text:p>663,61</text:p>
          </table:table-cell>
          <table:table-cell office:value-type="float" office:value="0" table:style-name="ce98">
            <text:p>0,00</text:p>
          </table:table-cell>
          <table:table-cell office:value-type="float" office:value="0" table:style-name="ce56">
            <text:p>0,00</text:p>
          </table:table-cell>
          <table:table-cell table:style-name="ce56"/>
          <table:table-cell table:style-name="ce84"/>
          <table:table-cell table:number-columns-repeated="16376"/>
        </table:table-row>
        <table:table-row table:style-name="ro2">
          <table:table-cell table:style-name="ce55"/>
          <table:table-cell office:value-type="string" table:style-name="ce55">
            <text:p>4.3.</text:p>
          </table:table-cell>
          <table:table-cell office:value-type="string" table:style-name="ce55">
            <text:p>Prihodi od HTZ-a, sadnja stabala<text:s/></text:p>
          </table:table-cell>
          <table:table-cell office:value-type="float" office:value="1194.51" table:style-name="ce65">
            <text:p>1.194,51</text:p>
          </table:table-cell>
          <table:table-cell office:value-type="float" office:value="1051.22" table:style-name="ce56">
            <text:p>1.051,22</text:p>
          </table:table-cell>
          <table:table-cell office:value-type="float" office:value="1200" table:style-name="ce56">
            <text:p>1.200,00</text:p>
          </table:table-cell>
          <table:table-cell office:value-type="float" office:value="0.31147803569803045" table:formula="of:=[.F52]*100/[.F70]" table:style-name="ce56">
            <text:p>0,31</text:p>
          </table:table-cell>
          <table:table-cell office:value-type="float" office:value="114.15307927931356" table:formula="of:=[.F52]*100/[.E52]" table:style-name="ce84">
            <text:p>114,15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5.</text:p>
          </table:table-cell>
          <table:table-cell office:value-type="string" table:style-name="ce81">
            <text:p>5.</text:p>
          </table:table-cell>
          <table:table-cell office:value-type="string" table:style-name="ce81">
            <text:p>Prihodi od gospodarske djelatnosti<text:s/></text:p>
          </table:table-cell>
          <table:table-cell office:value-type="float" office:value="10113.48" table:style-name="ce66">
            <text:p>10.113,48</text:p>
          </table:table-cell>
          <table:table-cell office:value-type="float" office:value="5121.9399999999996" table:style-name="ce116">
            <text:p>5.121,94</text:p>
          </table:table-cell>
          <table:table-cell office:value-type="float" office:value="9700" table:style-name="ce82">
            <text:p>9.700,00</text:p>
          </table:table-cell>
          <table:table-cell office:value-type="float" office:value="2.5177807885590795" table:formula="of:=[.F53]*100/[.F70]" table:style-name="ce82">
            <text:p>2,52</text:p>
          </table:table-cell>
          <table:table-cell office:value-type="float" office:value="189.38136721632821" table:formula="of:=[.F53]*100/[.E53]" table:style-name="ce84">
            <text:p>189,38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5.1. 1.<text:s/></text:p>
          </table:table-cell>
          <table:table-cell office:value-type="string" table:style-name="ce11">
            <text:p>za brošure <text:s/>od gospodarskih subjekata</text:p>
          </table:table-cell>
          <table:table-cell office:value-type="float" office:value="0" table:style-name="ce71">
            <text:p>0,00</text:p>
          </table:table-cell>
          <table:table-cell office:value-type="float" office:value="0" table:style-name="ce46">
            <text:p>0,00</text:p>
          </table:table-cell>
          <table:table-cell office:value-type="float" office:value="2400" table:style-name="ce35">
            <text:p>2.400,00</text:p>
          </table:table-cell>
          <table:table-cell office:value-type="float" office:value="0.62295607139606091" table:formula="of:=[.F54]*100/[.F70]" table:style-name="ce35">
            <text:p>0,62</text:p>
          </table:table-cell>
          <table:table-cell table:style-name="ce84"/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5.1.2.<text:s/></text:p>
          </table:table-cell>
          <table:table-cell office:value-type="string" table:style-name="ce11">
            <text:p>za sajmove / Essen/</text:p>
          </table:table-cell>
          <table:table-cell office:value-type="float" office:value="2256.29" table:style-name="ce71">
            <text:p>2.256,29</text:p>
          </table:table-cell>
          <table:table-cell office:value-type="float" office:value="1104.0899999999999" table:style-name="ce35">
            <text:p>1.104,09</text:p>
          </table:table-cell>
          <table:table-cell office:value-type="float" office:value="2900" table:style-name="ce35">
            <text:p>2.900,00</text:p>
          </table:table-cell>
          <table:table-cell office:value-type="float" office:value="0.75273858627024026" table:formula="of:=[.F55]*100/[.F70]" table:style-name="ce35">
            <text:p>0,75</text:p>
          </table:table-cell>
          <table:table-cell office:value-type="float" office:value="262.65974694091972" table:formula="of:=[.F55]*100/[.E55]" table:style-name="ce84">
            <text:p>262,66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5.1.3.<text:s/></text:p>
          </table:table-cell>
          <table:table-cell office:value-type="string" table:style-name="ce11">
            <text:p>za inforamtore <text:s/>/Essen/</text:p>
          </table:table-cell>
          <table:table-cell office:value-type="float" office:value="1353.77" table:style-name="ce71">
            <text:p>1.353,77</text:p>
          </table:table-cell>
          <table:table-cell office:value-type="float" office:value="1311.85" table:style-name="ce35">
            <text:p>1.311,85</text:p>
          </table:table-cell>
          <table:table-cell office:value-type="float" office:value="1500" table:style-name="ce35">
            <text:p>1.500,00</text:p>
          </table:table-cell>
          <table:table-cell office:value-type="float" office:value="0.38934754462253807" table:formula="of:=[.F56]*100/[.F70]" table:style-name="ce35">
            <text:p>0,39</text:p>
          </table:table-cell>
          <table:table-cell office:value-type="float" office:value="114.34234096886078" table:formula="of:=[.F56]*100/[.E56]" table:style-name="ce84">
            <text:p>114,34</text:p>
          </table:table-cell>
          <table:table-cell table:number-columns-repeated="16376"/>
        </table:table-row>
        <table:table-row table:style-name="ro3">
          <table:table-cell table:style-name="ce11"/>
          <table:table-cell office:value-type="string" table:style-name="ce12">
            <text:p>5.1.4.</text:p>
          </table:table-cell>
          <table:table-cell office:value-type="string" table:style-name="ce11">
            <text:p>za sajam ITB Berlin</text:p>
          </table:table-cell>
          <table:table-cell office:value-type="string" table:style-name="ce79">
            <text:p>3,716,24</text:p>
          </table:table-cell>
          <table:table-cell office:value-type="float" office:value="2656" table:style-name="ce35">
            <text:p>2.656,00</text:p>
          </table:table-cell>
          <table:table-cell office:value-type="float" office:value="2700" table:style-name="ce35">
            <text:p>2.700,00</text:p>
          </table:table-cell>
          <table:table-cell office:value-type="float" office:value="0.70082558032056852" table:formula="of:=[.F57]*100/[.F70]" table:style-name="ce35">
            <text:p>0,70</text:p>
          </table:table-cell>
          <table:table-cell office:value-type="float" office:value="101.6566265060241" table:formula="of:=[.F57]*100/[.E57]" table:style-name="ce84">
            <text:p>101,66</text:p>
          </table:table-cell>
          <table:table-cell table:number-columns-repeated="16376"/>
        </table:table-row>
        <table:table-row table:style-name="ro3">
          <table:table-cell table:style-name="ce11"/>
          <table:table-cell office:value-type="string" table:style-name="ce12">
            <text:p>5.1.5.</text:p>
          </table:table-cell>
          <table:table-cell office:value-type="string" table:style-name="ce11">
            <text:p>za sajam WTM London<text:s/></text:p>
          </table:table-cell>
          <table:table-cell office:value-type="float" office:value="2654.45" table:style-name="ce71">
            <text:p>2.654,45</text:p>
          </table:table-cell>
          <table:table-cell table:style-name="ce46"/>
          <table:table-cell office:value-type="float" office:value="0" table:style-name="ce35">
            <text:p>0,00</text:p>
          </table:table-cell>
          <table:table-cell table:style-name="ce35"/>
          <table:table-cell table:style-name="ce84"/>
          <table:table-cell table:number-columns-repeated="16376"/>
        </table:table-row>
        <table:table-row table:style-name="ro3">
          <table:table-cell table:style-name="ce11"/>
          <table:table-cell office:value-type="string" table:style-name="ce12">
            <text:p>5.1.6.</text:p>
          </table:table-cell>
          <table:table-cell office:value-type="string" table:style-name="ce11">
            <text:p>za knjigu 50 delicija</text:p>
          </table:table-cell>
          <table:table-cell office:value-type="float" office:value="132.72999999999999" table:style-name="ce71">
            <text:p>132,73</text:p>
          </table:table-cell>
          <table:table-cell office:value-type="float" office:value="50" table:style-name="ce46">
            <text:p>50,00</text:p>
          </table:table-cell>
          <table:table-cell office:value-type="float" office:value="200" table:style-name="ce35">
            <text:p>200,00</text:p>
          </table:table-cell>
          <table:table-cell office:value-type="float" office:value="5.1913005949671749E-2" table:formula="of:=[.F59]*100/[.F70]" table:style-name="ce35">
            <text:p>0,05</text:p>
          </table:table-cell>
          <table:table-cell office:value-type="float" office:value="400" table:formula="of:=[.F59]*100/[.E59]" table:style-name="ce84">
            <text:p>400,00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6.</text:p>
          </table:table-cell>
          <table:table-cell office:value-type="string" table:style-name="ce81">
            <text:p>6.</text:p>
          </table:table-cell>
          <table:table-cell office:value-type="string" table:style-name="ce81">
            <text:p>OSTALI PRIHODI<text:s/></text:p>
          </table:table-cell>
          <table:table-cell office:value-type="float" office:value="4114.41" table:style-name="ce66">
            <text:p>4.114,41</text:p>
          </table:table-cell>
          <table:table-cell office:value-type="float" office:value="5478.8" table:style-name="ce116">
            <text:p>5.478,80</text:p>
          </table:table-cell>
          <table:table-cell office:value-type="float" office:value="4000" table:style-name="ce82">
            <text:p>4.000,00</text:p>
          </table:table-cell>
          <table:table-cell office:value-type="float" office:value="1.0382601189934348" table:formula="of:=[.F60]*100/[.F70]" table:style-name="ce82">
            <text:p>1,04</text:p>
          </table:table-cell>
          <table:table-cell office:value-type="float" office:value="73.008688033876027" table:formula="of:=[.F60]*100/[.E60]" table:style-name="ce84">
            <text:p>73,01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6.1.2.<text:s/></text:p>
          </table:table-cell>
          <table:table-cell office:value-type="string" table:style-name="ce11">
            <text:p>Sufinanciranje Grada Krka i CK <text:s/>za <text:s/>režijske troškove<text:s/></text:p>
          </table:table-cell>
          <table:table-cell office:value-type="float" office:value="3981.68" table:style-name="ce71">
            <text:p>3.981,68</text:p>
          </table:table-cell>
          <table:table-cell office:value-type="float" office:value="2100" table:style-name="ce144">
            <text:p>2.100,00</text:p>
          </table:table-cell>
          <table:table-cell office:value-type="float" office:value="4000" table:style-name="ce35">
            <text:p>4.000,00</text:p>
          </table:table-cell>
          <table:table-cell office:value-type="float" office:value="1.0382601189934348" table:formula="of:=[.F61]*100/[.F70]" table:style-name="ce35">
            <text:p>1,04</text:p>
          </table:table-cell>
          <table:table-cell office:value-type="float" office:value="190.47619047619048" table:formula="of:=[.F61]*100/[.E61]" table:style-name="ce84">
            <text:p>190,48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6.1.3.<text:s/></text:p>
          </table:table-cell>
          <table:table-cell office:value-type="string" table:style-name="ce11">
            <text:p>Donacije<text:s/></text:p>
          </table:table-cell>
          <table:table-cell office:value-type="float" office:value="132.72999999999999" table:style-name="ce71">
            <text:p>132,73</text:p>
          </table:table-cell>
          <table:table-cell office:value-type="float" office:value="0" table:style-name="ce46">
            <text:p>0,00</text:p>
          </table:table-cell>
          <table:table-cell office:value-type="float" office:value="0" table:style-name="ce39">
            <text:p>0,00</text:p>
          </table:table-cell>
          <table:table-cell table:style-name="ce39"/>
          <table:table-cell office:value-type="float" office:value="0" table:formula="of:=[.F62]*100/[.E62]" table:style-name="ce84">
            <text:p>#DIV/0!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2">
            <text:p>6.1.4.</text:p>
          </table:table-cell>
          <table:table-cell office:value-type="string" table:style-name="ce11">
            <text:p>Kotizacija za bike programe<text:s/></text:p>
          </table:table-cell>
          <table:table-cell office:value-type="float" office:value="0" table:style-name="ce71">
            <text:p>0,00</text:p>
          </table:table-cell>
          <table:table-cell office:value-type="float" office:value="2470" table:style-name="ce35">
            <text:p>2.470,00</text:p>
          </table:table-cell>
          <table:table-cell office:value-type="float" office:value="0" table:style-name="ce39">
            <text:p>0,00</text:p>
          </table:table-cell>
          <table:table-cell table:style-name="ce39"/>
          <table:table-cell office:value-type="float" office:value="0" table:formula="of:=[.F63]*100/[.E63]" table:style-name="ce84">
            <text:p>0,00</text:p>
          </table:table-cell>
          <table:table-cell table:number-columns-repeated="16376"/>
        </table:table-row>
        <table:table-row table:style-name="ro2">
          <table:table-cell table:style-name="ce11"/>
          <table:table-cell office:value-type="string" table:style-name="ce113">
            <text:p>6.1.5.</text:p>
          </table:table-cell>
          <table:table-cell office:value-type="string" table:style-name="ce113">
            <text:p>Sufinanciranje ugost. usluga TZG Krka</text:p>
          </table:table-cell>
          <table:table-cell table:style-name="ce71"/>
          <table:table-cell office:value-type="float" office:value="680" table:style-name="ce46">
            <text:p>680,00</text:p>
          </table:table-cell>
          <table:table-cell office:value-type="float" office:value="0" table:style-name="ce39">
            <text:p>0,00</text:p>
          </table:table-cell>
          <table:table-cell table:style-name="ce39"/>
          <table:table-cell table:style-name="ce84"/>
          <table:table-cell table:number-columns-repeated="16376"/>
        </table:table-row>
        <table:table-row table:style-name="ro2">
          <table:table-cell table:style-name="ce11"/>
          <table:table-cell office:value-type="string" table:style-name="ce113">
            <text:p>6.1.6.</text:p>
          </table:table-cell>
          <table:table-cell office:value-type="string" table:style-name="ce113">
            <text:p>poklon <text:s/>145 godina turizma u Novi V.</text:p>
          </table:table-cell>
          <table:table-cell table:style-name="ce71"/>
          <table:table-cell office:value-type="float" office:value="228.8" table:style-name="ce46">
            <text:p>228,80</text:p>
          </table:table-cell>
          <table:table-cell office:value-type="float" office:value="0" table:style-name="ce39">
            <text:p>0,00</text:p>
          </table:table-cell>
          <table:table-cell table:style-name="ce39"/>
          <table:table-cell table:style-name="ce84"/>
          <table:table-cell table:number-columns-repeated="16376" table:style-name="ce1"/>
        </table:table-row>
        <table:table-row table:style-name="ro2">
          <table:table-cell office:value-type="string" table:style-name="ce11">
            <text:p>7.<text:s/></text:p>
          </table:table-cell>
          <table:table-cell office:value-type="string" table:style-name="ce12">
            <text:p>7.</text:p>
          </table:table-cell>
          <table:table-cell office:value-type="string" table:style-name="ce11">
            <text:p>Preneseni prihodi prethodne godine<text:s/></text:p>
          </table:table-cell>
          <table:table-cell office:value-type="float" office:value="23624.66" table:style-name="ce66">
            <text:p>23.624,66</text:p>
          </table:table-cell>
          <table:table-cell office:value-type="float" office:value="29950" table:style-name="ce116">
            <text:p>29.950,00</text:p>
          </table:table-cell>
          <table:table-cell office:value-type="float" office:value="12300" table:style-name="ce45">
            <text:p>12.300,00</text:p>
          </table:table-cell>
          <table:table-cell office:value-type="float" office:value="3.1926498659048126" table:formula="of:=[.F66]*100/[.F70]" table:style-name="ce45">
            <text:p>3,19</text:p>
          </table:table-cell>
          <table:table-cell office:value-type="float" office:value="41.068447412353926" table:formula="of:=[.F66]*100/[.E66]" table:style-name="ce84">
            <text:p>41,07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1">
            <text:p>8.</text:p>
          </table:table-cell>
          <table:table-cell table:style-name="ce12"/>
          <table:table-cell office:value-type="string" table:style-name="ce11">
            <text:p>Fond udruženih TZ</text:p>
          </table:table-cell>
          <table:table-cell office:value-type="float" office:value="15926.74" table:style-name="ce66">
            <text:p>15.926,74</text:p>
          </table:table-cell>
          <table:table-cell office:value-type="float" office:value="21865" table:style-name="ce116">
            <text:p>21.865,00</text:p>
          </table:table-cell>
          <table:table-cell office:value-type="float" office:value="16000" table:style-name="ce45">
            <text:p>16.000,00</text:p>
          </table:table-cell>
          <table:table-cell office:value-type="float" office:value="4.1530404759737394" table:formula="of:=[.F67]*100/[.F70]" table:style-name="ce45">
            <text:p>4,15</text:p>
          </table:table-cell>
          <table:table-cell office:value-type="float" office:value="73.176309169906247" table:formula="of:=[.F67]*100/[.E67]" table:style-name="ce84">
            <text:p>73,18</text:p>
          </table:table-cell>
          <table:table-cell table:number-columns-repeated="16376" table:style-name="ce1"/>
        </table:table-row>
        <table:table-row table:style-name="ro2">
          <table:table-cell table:style-name="ce11"/>
          <table:table-cell office:value-type="string" table:style-name="ce12">
            <text:p>8.1.</text:p>
          </table:table-cell>
          <table:table-cell office:value-type="string" table:style-name="ce11">
            <text:p>za <text:s/>outdoor projekt 2021.-2025.</text:p>
          </table:table-cell>
          <table:table-cell table:style-name="ce66"/>
          <table:table-cell office:value-type="float" office:value="21865" table:style-name="ce116">
            <text:p>21.865,00</text:p>
          </table:table-cell>
          <table:table-cell office:value-type="float" office:value="16000" table:style-name="ce145">
            <text:p>16.000,00</text:p>
          </table:table-cell>
          <table:table-cell office:value-type="float" office:value="4.1530404759737394" table:formula="of:=[.F68]*100/[.F70]" table:style-name="ce130">
            <text:p>4,15</text:p>
          </table:table-cell>
          <table:table-cell office:value-type="float" office:value="73.176309169906247" table:formula="of:=[.F68]*100/[.E68]" table:style-name="ce84">
            <text:p>73,18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31">
            <text:p>9.</text:p>
          </table:table-cell>
          <table:table-cell table:style-name="ce131"/>
          <table:table-cell office:value-type="string" table:style-name="ce131">
            <text:p>Povrat iz EU fondova 1. godina<text:s/></text:p>
          </table:table-cell>
          <table:table-cell table:style-name="ce66"/>
          <table:table-cell table:style-name="ce114"/>
          <table:table-cell office:value-type="float" office:value="15000" table:style-name="ce146">
            <text:p>15.000,00</text:p>
          </table:table-cell>
          <table:table-cell office:value-type="float" office:value="3.8934754462253811" table:formula="of:=[.F69]*100/[.F70]" table:style-name="ce146">
            <text:p>3,89</text:p>
          </table:table-cell>
          <table:table-cell table:style-name="ce84"/>
          <table:table-cell table:number-columns-repeated="16376" table:style-name="ce1"/>
        </table:table-row>
        <table:table-row table:style-name="ro2">
          <table:table-cell table:style-name="ce11"/>
          <table:table-cell table:style-name="ce81"/>
          <table:table-cell office:value-type="string" table:style-name="ce81">
            <text:p>UKUPNO</text:p>
          </table:table-cell>
          <table:table-cell office:value-type="float" office:value="313590.82" table:style-name="ce66">
            <text:p>313.590,82</text:p>
          </table:table-cell>
          <table:table-cell office:value-type="float" office:value="336432.94" table:style-name="ce82">
            <text:p>336.432,94</text:p>
          </table:table-cell>
          <table:table-cell office:value-type="float" office:value="385259.91" table:style-name="ce82">
            <text:p>385.259,91</text:p>
          </table:table-cell>
          <table:table-cell office:value-type="float" office:value="100" table:style-name="ce82">
            <text:p>100,00</text:p>
          </table:table-cell>
          <table:table-cell office:value-type="float" office:value="114.51313596106255" table:formula="of:=[.F70]*100/[.E70]" table:style-name="ce84">
            <text:p>114,51</text:p>
          </table:table-cell>
          <table:table-cell table:number-columns-repeated="16376" table:style-name="ce1"/>
        </table:table-row>
        <table:table-row table:style-name="ro2">
          <table:table-cell table:number-columns-repeated="5" table:style-name="ce3"/>
          <table:table-cell table:number-columns-repeated="3" table:style-name="ce117"/>
          <table:table-cell table:number-columns-repeated="16376" table:style-name="ce1"/>
        </table:table-row>
        <table:table-row table:style-name="ro4">
          <table:table-cell table:style-name="ce4"/>
          <table:table-cell table:number-columns-repeated="4" table:style-name="ce1"/>
          <table:table-cell table:number-columns-repeated="3" table:style-name="ce118"/>
          <table:table-cell table:number-columns-repeated="16376" table:style-name="ce1"/>
        </table:table-row>
        <table:table-row table:style-name="ro5">
          <table:table-cell table:number-columns-repeated="2" table:style-name="ce9"/>
          <table:table-cell office:value-type="string" table:style-name="ce6">
            <text:p>AKTIVNOSTI</text:p>
          </table:table-cell>
          <table:table-cell office:value-type="string" table:style-name="ce70">
            <text:p>PLAN 2023.<text:s/><text:span text:style-name="T5">€</text:span></text:p>
          </table:table-cell>
          <table:table-cell office:value-type="string" table:style-name="ce6">
            <text:p>Izmjene plana za 2023.</text:p>
          </table:table-cell>
          <table:table-cell office:value-type="string" table:style-name="ce6">
            <text:p>PLAN 2024. EUR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2">
          <table:table-cell office:value-type="string" table:style-name="ce142">
            <text:p>1.</text:p>
          </table:table-cell>
          <table:table-cell office:value-type="string" table:style-name="ce142">
            <text:p>1.</text:p>
          </table:table-cell>
          <table:table-cell office:value-type="string" table:style-name="ce142">
            <text:p>ISTRAŽIVANJE I STRATEŠKO PLANIRANJE<text:s/></text:p>
          </table:table-cell>
          <table:table-cell office:value-type="float" office:value="17386.689999999999" table:style-name="ce72">
            <text:p>17.386,69</text:p>
          </table:table-cell>
          <table:table-cell office:value-type="float" office:value="17387" table:style-name="ce119">
            <text:p>17.387,00</text:p>
          </table:table-cell>
          <table:table-cell office:value-type="float" office:value="39335" table:style-name="ce58">
            <text:p>39.335,00</text:p>
          </table:table-cell>
          <table:table-cell office:value-type="float" office:value="10.209990445151691" table:formula="of:=[.F74]*100/[.F171]" table:style-name="ce58">
            <text:p>10,21</text:p>
          </table:table-cell>
          <table:table-cell office:value-type="float" office:value="226.23224248001381" table:formula="of:=[.F74]*100/[.E74]" table:style-name="ce58">
            <text:p>226,23</text:p>
          </table:table-cell>
          <table:table-cell table:number-columns-repeated="16376" table:style-name="ce1"/>
        </table:table-row>
        <table:table-row table:style-name="ro5">
          <table:table-cell table:style-name="ce14"/>
          <table:table-cell office:value-type="string" table:style-name="ce14">
            <text:p>1.1.</text:p>
          </table:table-cell>
          <table:table-cell office:value-type="string" table:style-name="ce14">
            <text:p>Izrada strateških/operativnih/komunikacijskih/akcijskih dokumenata</text:p>
          </table:table-cell>
          <table:table-cell office:value-type="float" office:value="0" table:style-name="ce73">
            <text:p>0,00</text:p>
          </table:table-cell>
          <table:table-cell table:style-name="ce99"/>
          <table:table-cell table:number-columns-repeated="2" table:style-name="ce49"/>
          <table:table-cell table:style-name="ce58"/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1.1.1.<text:s/></text:p>
          </table:table-cell>
          <table:table-cell office:value-type="string" table:style-name="ce14">
            <text:p>Novi sustav označavanja <text:s/>pješačkih/ bike staza<text:s/></text:p>
          </table:table-cell>
          <table:table-cell office:value-type="float" office:value="0" table:style-name="ce47">
            <text:p>0,00</text:p>
          </table:table-cell>
          <table:table-cell table:style-name="ce49"/>
          <table:table-cell table:number-columns-repeated="2" table:style-name="ce38"/>
          <table:table-cell table:style-name="ce58"/>
          <table:table-cell table:number-columns-repeated="16376" table:style-name="ce1"/>
        </table:table-row>
        <table:table-row table:style-name="ro5">
          <table:table-cell table:style-name="ce14"/>
          <table:table-cell office:value-type="string" table:style-name="ce14">
            <text:p>1.1.2.<text:s/></text:p>
          </table:table-cell>
          <table:table-cell office:value-type="string" table:style-name="ce14">
            <text:p>Strateške i kreativne usluge u području oglašavanja Studio Conex</text:p>
          </table:table-cell>
          <table:table-cell office:value-type="float" office:value="3052.63" table:style-name="ce47">
            <text:p>3.052,63</text:p>
          </table:table-cell>
          <table:table-cell office:value-type="float" office:value="3053" table:style-name="ce34">
            <text:p>3.053,00</text:p>
          </table:table-cell>
          <table:table-cell office:value-type="float" office:value="10000" table:style-name="ce41">
            <text:p>10.000,00</text:p>
          </table:table-cell>
          <table:table-cell office:value-type="float" office:value="2.5956502974835871" table:formula="of:=[.F77]*100/[.F171]" table:style-name="ce41">
            <text:p>2,60</text:p>
          </table:table-cell>
          <table:table-cell office:value-type="float" office:value="327.54667540124467" table:formula="of:=[.F77]*100/[.E77]" table:style-name="ce58">
            <text:p>327,55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1.2.</text:p>
          </table:table-cell>
          <table:table-cell office:value-type="string" table:style-name="ce14">
            <text:p>Konzultantske usluge za outdoor<text:s/></text:p>
          </table:table-cell>
          <table:table-cell office:value-type="float" office:value="14334.06" table:style-name="ce47">
            <text:p>14.334,06</text:p>
          </table:table-cell>
          <table:table-cell office:value-type="float" office:value="14334" table:style-name="ce34">
            <text:p>14.334,00</text:p>
          </table:table-cell>
          <table:table-cell office:value-type="float" office:value="14335" table:style-name="ce34">
            <text:p>14.335,00</text:p>
          </table:table-cell>
          <table:table-cell office:value-type="float" office:value="3.7208647014427223" table:formula="of:=[.F78]*100/[.F171]" table:style-name="ce34">
            <text:p>3,72</text:p>
          </table:table-cell>
          <table:table-cell office:value-type="float" office:value="100.0069764197014" table:formula="of:=[.F78]*100/[.E78]" table:style-name="ce58">
            <text:p>100,01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1.3.<text:s/></text:p>
          </table:table-cell>
          <table:table-cell office:value-type="string" table:style-name="ce14">
            <text:p>Eu projekti <text:s/>Interreg 2023 Glagoljica 1. godina<text:s/></text:p>
          </table:table-cell>
          <table:table-cell table:style-name="ce47"/>
          <table:table-cell table:style-name="ce49"/>
          <table:table-cell office:value-type="float" office:value="15000" table:style-name="ce47">
            <text:p>15.000,00</text:p>
          </table:table-cell>
          <table:table-cell office:value-type="float" office:value="3.8934754462253811" table:formula="of:=[.F79]*100/[.F171]" table:style-name="ce47">
            <text:p>3,89</text:p>
          </table:table-cell>
          <table:table-cell table:style-name="ce58"/>
          <table:table-cell table:number-columns-repeated="3" table:style-name="ce89"/>
          <table:table-cell table:number-columns-repeated="16373"/>
        </table:table-row>
        <table:table-row table:style-name="ro2">
          <table:table-cell office:value-type="string" table:style-name="ce142">
            <text:p>2.</text:p>
          </table:table-cell>
          <table:table-cell office:value-type="string" table:style-name="ce142">
            <text:p>2.</text:p>
          </table:table-cell>
          <table:table-cell office:value-type="string" table:style-name="ce142">
            <text:p>RAZVOJ TURISTIČKOG PROIZVODA<text:s/></text:p>
          </table:table-cell>
          <table:table-cell office:value-type="float" office:value="20970.2" table:style-name="ce72">
            <text:p>20.970,20</text:p>
          </table:table-cell>
          <table:table-cell office:value-type="float" office:value="30368" table:style-name="ce119">
            <text:p>30.368,00</text:p>
          </table:table-cell>
          <table:table-cell office:value-type="float" office:value="22319" table:style-name="ce59">
            <text:p>22.319,00</text:p>
          </table:table-cell>
          <table:table-cell office:value-type="float" office:value="5.7932318989536187" table:formula="of:=[.F80]*100/[.F171]" table:style-name="ce59">
            <text:p>5,79</text:p>
          </table:table-cell>
          <table:table-cell office:value-type="float" office:value="73.489999999999995" table:style-name="ce58">
            <text:p>73,49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2.3.</text:p>
          </table:table-cell>
          <table:table-cell office:value-type="string" table:style-name="ce14">
            <text:p>Podrška razvoju turističkih događanja</text:p>
          </table:table-cell>
          <table:table-cell office:value-type="float" office:value="20970.2" table:style-name="ce74">
            <text:p>20.970,20</text:p>
          </table:table-cell>
          <table:table-cell office:value-type="float" office:value="30368" table:style-name="ce36">
            <text:p>30.368,00</text:p>
          </table:table-cell>
          <table:table-cell table:number-columns-repeated="2" table:style-name="ce36"/>
          <table:table-cell table:style-name="ce58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1.</text:p>
          </table:table-cell>
          <table:table-cell office:value-type="string" table:style-name="ce14">
            <text:p>KRK BIKE STORY , predsezonski programi<text:s/></text:p>
          </table:table-cell>
          <table:table-cell office:value-type="float" office:value="3981.68" table:style-name="ce47">
            <text:p>3.981,68</text:p>
          </table:table-cell>
          <table:table-cell office:value-type="float" office:value="10500" table:style-name="ce38">
            <text:p>10.500,00</text:p>
          </table:table-cell>
          <table:table-cell office:value-type="float" office:value="0" table:style-name="ce34">
            <text:p>0,00</text:p>
          </table:table-cell>
          <table:table-cell table:style-name="ce34"/>
          <table:table-cell table:style-name="ce58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2.</text:p>
          </table:table-cell>
          <table:table-cell office:value-type="string" table:style-name="ce14">
            <text:p>ADVENTURE RACE CROATIA<text:s/>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15">
            <text:p>0</text:p>
          </table:table-cell>
          <table:table-cell office:value-type="float" office:value="1700" table:style-name="ce34">
            <text:p>1.700,00</text:p>
          </table:table-cell>
          <table:table-cell office:value-type="float" office:value="0.44126055057220986" table:formula="of:=[.F83]*100/[.F171]" table:style-name="ce34">
            <text:p>0,44</text:p>
          </table:table-cell>
          <table:table-cell table:style-name="ce58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3.</text:p>
          </table:table-cell>
          <table:table-cell office:value-type="string" table:style-name="ce14">
            <text:p>4 ISLAND MTB RACE<text:s/></text:p>
          </table:table-cell>
          <table:table-cell office:value-type="float" office:value="14068.62" table:style-name="ce47">
            <text:p>14.068,62</text:p>
          </table:table-cell>
          <table:table-cell office:value-type="float" office:value="16348" table:style-name="ce34">
            <text:p>16.348,00</text:p>
          </table:table-cell>
          <table:table-cell office:value-type="float" office:value="14669" table:style-name="ce34">
            <text:p>14.669,00</text:p>
          </table:table-cell>
          <table:table-cell office:value-type="float" office:value="3.8075594213786741" table:formula="of:=[.F84]*100/[.F171]" table:style-name="ce34">
            <text:p>3,81</text:p>
          </table:table-cell>
          <table:table-cell office:value-type="float" office:value="89.729630535845359" table:formula="of:=[.F84]*100/[.E84]" table:style-name="ce58">
            <text:p>89,73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3.1</text:p>
          </table:table-cell>
          <table:table-cell office:value-type="string" table:style-name="ce14">
            <text:p>Dresovi i organizacija teama</text:p>
          </table:table-cell>
          <table:table-cell table:style-name="ce47"/>
          <table:table-cell office:value-type="float" office:value="2279" table:style-name="ce63">
            <text:p>2.279,00</text:p>
          </table:table-cell>
          <table:table-cell office:value-type="float" office:value="600" table:style-name="ce63">
            <text:p>600,00</text:p>
          </table:table-cell>
          <table:table-cell office:value-type="float" office:value="0.15573901784901523" table:formula="of:=[.F85]*100/[.F171]" table:style-name="ce63">
            <text:p>0,16</text:p>
          </table:table-cell>
          <table:table-cell office:value-type="float" office:value="26.327336551118911" table:formula="of:=[.F85]*100/[.E85]" table:style-name="ce58">
            <text:p>26,33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3.2.</text:p>
          </table:table-cell>
          <table:table-cell office:value-type="string" table:style-name="ce14">
            <text:p>4 island učešće po ugovoru<text:s/></text:p>
          </table:table-cell>
          <table:table-cell table:style-name="ce47"/>
          <table:table-cell office:value-type="float" office:value="14069" table:style-name="ce63">
            <text:p>14.069,00</text:p>
          </table:table-cell>
          <table:table-cell office:value-type="float" office:value="14069" table:style-name="ce63">
            <text:p>14.069,00</text:p>
          </table:table-cell>
          <table:table-cell office:value-type="float" office:value="3.6518204035296589" table:formula="of:=[.F86]*100/[.F171]" table:style-name="ce63">
            <text:p>3,65</text:p>
          </table:table-cell>
          <table:table-cell office:value-type="float" office:value="100" table:formula="of:=[.F86]*100/[.E86]" table:style-name="ce58">
            <text:p>100,00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4.</text:p>
          </table:table-cell>
          <table:table-cell office:value-type="string" table:style-name="ce88">
            <text:p>Serijal izložbe Prijatelji mora . Sufinanciranje<text:s/></text:p>
          </table:table-cell>
          <table:table-cell office:value-type="float" office:value="2919.9" table:style-name="ce47">
            <text:p>2.919,90</text:p>
          </table:table-cell>
          <table:table-cell office:value-type="float" office:value="2920" table:style-name="ce34">
            <text:p>2.920,00</text:p>
          </table:table-cell>
          <table:table-cell office:value-type="float" office:value="2950" table:style-name="ce34">
            <text:p>2.950,00</text:p>
          </table:table-cell>
          <table:table-cell office:value-type="float" office:value="0.7657168377576582" table:formula="of:=[.F87]*100/[.F171]" table:style-name="ce34">
            <text:p>0,77</text:p>
          </table:table-cell>
          <table:table-cell office:value-type="float" office:value="101.02739726027397" table:formula="of:=[.F87]*100/[.E87]" table:style-name="ce58">
            <text:p>101,03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5.</text:p>
          </table:table-cell>
          <table:table-cell office:value-type="string" table:style-name="ce88">
            <text:p>Podrška Cro Race 2024<text:s/></text:p>
          </table:table-cell>
          <table:table-cell table:style-name="ce47"/>
          <table:table-cell office:value-type="float" office:value="600" table:style-name="ce49">
            <text:p>600,00</text:p>
          </table:table-cell>
          <table:table-cell office:value-type="float" office:value="2000" table:style-name="ce38">
            <text:p>2.000,00</text:p>
          </table:table-cell>
          <table:table-cell office:value-type="float" office:value="0.51913005949671742" table:formula="of:=[.F88]*100/[.F171]" table:style-name="ce38">
            <text:p>0,52</text:p>
          </table:table-cell>
          <table:table-cell office:value-type="float" office:value="333.33333333333331" table:formula="of:=[.F88]*100/[.E88]" table:style-name="ce58">
            <text:p>333,33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6.</text:p>
          </table:table-cell>
          <table:table-cell office:value-type="string" table:style-name="ce88">
            <text:p>Podrška Jump 2 Krk</text:p>
          </table:table-cell>
          <table:table-cell table:style-name="ce47"/>
          <table:table-cell office:value-type="float" office:value="0" table:style-name="ce49">
            <text:p>0,00</text:p>
          </table:table-cell>
          <table:table-cell office:value-type="float" office:value="1000" table:style-name="ce34">
            <text:p>1.000,00</text:p>
          </table:table-cell>
          <table:table-cell office:value-type="float" office:value="0.25956502974835871" table:formula="of:=[.F89]*100/[.F171]" table:style-name="ce34">
            <text:p>0,26</text:p>
          </table:table-cell>
          <table:table-cell table:style-name="ce58"/>
          <table:table-cell table:number-columns-repeated="16376"/>
        </table:table-row>
        <table:table-row table:style-name="ro2">
          <table:table-cell office:value-type="string" table:style-name="ce142">
            <text:p>3.</text:p>
          </table:table-cell>
          <table:table-cell office:value-type="string" table:style-name="ce142">
            <text:p>3.</text:p>
          </table:table-cell>
          <table:table-cell office:value-type="string" table:style-name="ce142">
            <text:p>KOMUNIKACIJA I OGLAŠAVANJE</text:p>
          </table:table-cell>
          <table:table-cell office:value-type="float" office:value="159506.26" table:style-name="ce72">
            <text:p>159.506,26</text:p>
          </table:table-cell>
          <table:table-cell office:value-type="float" office:value="169648" table:style-name="ce125">
            <text:p>169.648,00</text:p>
          </table:table-cell>
          <table:table-cell office:value-type="float" office:value="201415" table:style-name="ce58">
            <text:p>201.415,00</text:p>
          </table:table-cell>
          <table:table-cell office:value-type="float" office:value="52.28029046676567" table:formula="of:=[.F90]*100/[.F171]" table:style-name="ce58">
            <text:p>52,28</text:p>
          </table:table-cell>
          <table:table-cell office:value-type="float" office:value="118.72" table:style-name="ce58">
            <text:p>118,72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4">
            <text:p>3.1.</text:p>
          </table:table-cell>
          <table:table-cell office:value-type="string" table:style-name="ce14">
            <text:p>Definiranje<text:s/><text:span text:style-name="T4">brending</text:span><text:s/>sustava i<text:span text:style-name="T4"><text:s/>brend<text:s/></text:span>arhitekture</text:p>
          </table:table-cell>
          <table:table-cell office:value-type="float" office:value="0" table:style-name="ce73">
            <text:p>0,00</text:p>
          </table:table-cell>
          <table:table-cell table:number-columns-repeated="3" table:style-name="ce49"/>
          <table:table-cell table:style-name="ce58"/>
          <table:table-cell table:number-columns-repeated="16376"/>
        </table:table-row>
        <table:table-row table:style-name="ro5">
          <table:table-cell table:style-name="ce151"/>
          <table:table-cell office:value-type="string" table:style-name="ce151">
            <text:p>3.2.</text:p>
          </table:table-cell>
          <table:table-cell office:value-type="string" table:style-name="ce151">
            <text:p>Oglašavanje destinacijskog branda, turističke ponude i proizvoda</text:p>
          </table:table-cell>
          <table:table-cell office:value-type="float" office:value="42338.559999999998" table:style-name="ce62">
            <text:p>42.338,56</text:p>
          </table:table-cell>
          <table:table-cell office:value-type="float" office:value="47112" table:style-name="ce60">
            <text:p>47.112,00</text:p>
          </table:table-cell>
          <table:table-cell office:value-type="float" office:value="52750" table:style-name="ce64">
            <text:p>52.750,00</text:p>
          </table:table-cell>
          <table:table-cell office:value-type="float" office:value="13.692055319225924" table:formula="of:=[.F92]*100/[.F171]" table:style-name="ce64">
            <text:p>13,69</text:p>
          </table:table-cell>
          <table:table-cell office:value-type="float" office:value="111.9672270334522" table:formula="of:=[.F92]*100/[.E92]" table:style-name="ce58">
            <text:p>111,97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2.1.</text:p>
          </table:table-cell>
          <table:table-cell office:value-type="string" table:style-name="ce14">
            <text:p>ONLINE KOMUNIKACIJE<text:s/></text:p>
          </table:table-cell>
          <table:table-cell office:value-type="float" office:value="27871.79" table:style-name="ce74">
            <text:p>27.871,79</text:p>
          </table:table-cell>
          <table:table-cell office:value-type="float" office:value="32029" table:style-name="ce92">
            <text:p>32.029,00</text:p>
          </table:table-cell>
          <table:table-cell office:value-type="float" office:value="40750" table:style-name="ce40">
            <text:p>40.750,00</text:p>
          </table:table-cell>
          <table:table-cell office:value-type="float" office:value="10.577274962245617" table:formula="of:=[.F93]*100/[.F171]" table:style-name="ce40">
            <text:p>10,58</text:p>
          </table:table-cell>
          <table:table-cell office:value-type="float" office:value="127.22844921789628" table:formula="of:=[.F93]*100/[.E93]" table:style-name="ce58">
            <text:p>127,23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2.1.1.<text:s/></text:p>
          </table:table-cell>
          <table:table-cell office:value-type="string" table:style-name="ce14">
            <text:p>Insula Cultra <text:s/>oglašavanje FB, češki<text:s text:c="2"/></text:p>
          </table:table-cell>
          <table:table-cell office:value-type="float" office:value="3450.79" table:style-name="ce47">
            <text:p>3.450,79</text:p>
          </table:table-cell>
          <table:table-cell office:value-type="float" office:value="2583" table:style-name="ce34">
            <text:p>2.583,00</text:p>
          </table:table-cell>
          <table:table-cell office:value-type="float" office:value="3500" table:style-name="ce34">
            <text:p>3.500,00</text:p>
          </table:table-cell>
          <table:table-cell office:value-type="float" office:value="0.9084776041192556" table:formula="of:=[.F94]*100/[.F171]" table:style-name="ce34">
            <text:p>0,91</text:p>
          </table:table-cell>
          <table:table-cell office:value-type="float" office:value="135.50135501355012" table:formula="of:=[.F94]*100/[.E94]" table:style-name="ce58">
            <text:p>135,50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2.1.2.<text:s/></text:p>
          </table:table-cell>
          <table:table-cell office:value-type="string" table:style-name="ce14">
            <text:p>On line oglašavanje KG Media<text:s text:c="2"/></text:p>
          </table:table-cell>
          <table:table-cell office:value-type="float" office:value="12475.95" table:style-name="ce47">
            <text:p>12.475,95</text:p>
          </table:table-cell>
          <table:table-cell office:value-type="float" office:value="12500" table:style-name="ce34">
            <text:p>12.500,00</text:p>
          </table:table-cell>
          <table:table-cell office:value-type="float" office:value="18750" table:style-name="ce38">
            <text:p>18.750,00</text:p>
          </table:table-cell>
          <table:table-cell office:value-type="float" office:value="4.8668443077817258" table:formula="of:=[.F95]*100/[.F171]" table:style-name="ce38">
            <text:p>4,87</text:p>
          </table:table-cell>
          <table:table-cell office:value-type="float" office:value="150" table:formula="of:=[.F95]*100/[.E95]" table:style-name="ce58">
            <text:p>150,00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2.1.3.</text:p>
          </table:table-cell>
          <table:table-cell office:value-type="string" table:style-name="ce14">
            <text:p>Razvoj društvenih mreža, agencija Livingstone<text:s/></text:p>
          </table:table-cell>
          <table:table-cell office:value-type="float" office:value="5308.91" table:style-name="ce47">
            <text:p>5.308,91</text:p>
          </table:table-cell>
          <table:table-cell office:value-type="float" office:value="5309" table:style-name="ce34">
            <text:p>5.309,00</text:p>
          </table:table-cell>
          <table:table-cell office:value-type="float" office:value="5500" table:style-name="ce34">
            <text:p>5.500,00</text:p>
          </table:table-cell>
          <table:table-cell office:value-type="float" office:value="1.4276076636159729" table:formula="of:=[.F96]*100/[.F171]" table:style-name="ce34">
            <text:p>1,43</text:p>
          </table:table-cell>
          <table:table-cell office:value-type="float" office:value="103.59766434356753" table:formula="of:=[.F96]*100/[.E96]" table:style-name="ce58">
            <text:p>103,60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2.1.4.</text:p>
          </table:table-cell>
          <table:table-cell office:value-type="string" table:style-name="ce14">
            <text:p>oglašavanje za outdoor <text:s/>Billboard,FB, Instagram</text:p>
          </table:table-cell>
          <table:table-cell office:value-type="float" office:value="3981.68" table:style-name="ce47">
            <text:p>3.981,68</text:p>
          </table:table-cell>
          <table:table-cell office:value-type="float" office:value="3982" table:style-name="ce34">
            <text:p>3.982,00</text:p>
          </table:table-cell>
          <table:table-cell office:value-type="float" office:value="10000" table:style-name="ce38">
            <text:p>10.000,00</text:p>
          </table:table-cell>
          <table:table-cell office:value-type="float" office:value="2.5956502974835871" table:formula="of:=[.F97]*100/[.F171]" table:style-name="ce38">
            <text:p>2,60</text:p>
          </table:table-cell>
          <table:table-cell office:value-type="float" office:value="251.13008538422903" table:formula="of:=[.F97]*100/[.E97]" table:style-name="ce58">
            <text:p>251,13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3.2.1.5.</text:p>
          </table:table-cell>
          <table:table-cell office:value-type="string" table:style-name="ce14">
            <text:p>FB plaćene kampanje za <text:s/>TZ</text:p>
          </table:table-cell>
          <table:table-cell office:value-type="float" office:value="2654.46" table:style-name="ce47">
            <text:p>2.654,46</text:p>
          </table:table-cell>
          <table:table-cell office:value-type="float" office:value="2655" table:style-name="ce34">
            <text:p>2.655,00</text:p>
          </table:table-cell>
          <table:table-cell office:value-type="float" office:value="3000" table:style-name="ce38">
            <text:p>3.000,00</text:p>
          </table:table-cell>
          <table:table-cell office:value-type="float" office:value="0.77869508924507613" table:formula="of:=[.F98]*100/[.F171]" table:style-name="ce38">
            <text:p>0,78</text:p>
          </table:table-cell>
          <table:table-cell office:value-type="float" office:value="112.99435028248588" table:formula="of:=[.F98]*100/[.E98]" table:style-name="ce58">
            <text:p>112,99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3.2.16.</text:p>
          </table:table-cell>
          <table:table-cell office:value-type="string" table:style-name="ce14">
            <text:p>Promocija on line paul Bradbury</text:p>
          </table:table-cell>
          <table:table-cell table:style-name="ce47"/>
          <table:table-cell office:value-type="float" office:value="5000" table:style-name="ce34">
            <text:p>5.000,00</text:p>
          </table:table-cell>
          <table:table-cell office:value-type="float" office:value="0" table:style-name="ce41">
            <text:p>0,00</text:p>
          </table:table-cell>
          <table:table-cell table:style-name="ce52"/>
          <table:table-cell table:style-name="ce58"/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3.2.2.</text:p>
          </table:table-cell>
          <table:table-cell office:value-type="string" table:style-name="ce14">
            <text:p>OFFLINE KOMUNIKACIJE<text:s/></text:p>
          </table:table-cell>
          <table:table-cell office:value-type="float" office:value="14466.77" table:style-name="ce74">
            <text:p>14.466,77</text:p>
          </table:table-cell>
          <table:table-cell office:value-type="float" office:value="15083" table:style-name="ce92">
            <text:p>15.083,00</text:p>
          </table:table-cell>
          <table:table-cell office:value-type="float" office:value="12000" table:style-name="ce40">
            <text:p>12.000,00</text:p>
          </table:table-cell>
          <table:table-cell office:value-type="float" office:value="3.1147803569803045" table:formula="of:=[.F100]*100/[.F171]" table:style-name="ce40">
            <text:p>3,11</text:p>
          </table:table-cell>
          <table:table-cell office:value-type="float" office:value="79.559769276669101" table:formula="of:=[.F100]*100/[.E100]" table:style-name="ce58">
            <text:p>79,56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3.2.2.1.</text:p>
          </table:table-cell>
          <table:table-cell office:value-type="string" table:style-name="ce135">
            <text:p>KG MEDIA KVARNER MAGAZIN</text:p>
          </table:table-cell>
          <table:table-cell office:value-type="float" office:value="4910.74" table:style-name="ce47">
            <text:p>4.910,74</text:p>
          </table:table-cell>
          <table:table-cell office:value-type="float" office:value="4909" table:style-name="ce34">
            <text:p>4.909,00</text:p>
          </table:table-cell>
          <table:table-cell office:value-type="float" office:value="0" table:style-name="ce38">
            <text:p>0,00</text:p>
          </table:table-cell>
          <table:table-cell table:style-name="ce47"/>
          <table:table-cell table:style-name="ce58"/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37">
            <text:p>3.2.2.2.</text:p>
          </table:table-cell>
          <table:table-cell office:value-type="string" table:style-name="ce37">
            <text:p>Oglašavanje u katalogu RegioJet-a, e tickets<text:s/></text:p>
          </table:table-cell>
          <table:table-cell office:value-type="float" office:value="3318.07" table:style-name="ce47">
            <text:p>3.318,07</text:p>
          </table:table-cell>
          <table:table-cell office:value-type="float" office:value="2350" table:style-name="ce34">
            <text:p>2.350,00</text:p>
          </table:table-cell>
          <table:table-cell office:value-type="float" office:value="3000" table:style-name="ce38">
            <text:p>3.000,00</text:p>
          </table:table-cell>
          <table:table-cell office:value-type="float" office:value="0.77869508924507613" table:formula="of:=[.F102]*100/[.F171]" table:style-name="ce38">
            <text:p>0,78</text:p>
          </table:table-cell>
          <table:table-cell office:value-type="float" office:value="127.65957446808511" table:formula="of:=[.F102]*100/[.E102]" table:style-name="ce58">
            <text:p>127,66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37">
            <text:p>3.2.2.3.</text:p>
          </table:table-cell>
          <table:table-cell office:value-type="string" table:style-name="ce37">
            <text:p>Oglašavanje u Tip travel<text:s/></text:p>
          </table:table-cell>
          <table:table-cell office:value-type="float" office:value="1990.84" table:style-name="ce47">
            <text:p>1.990,84</text:p>
          </table:table-cell>
          <table:table-cell office:value-type="float" office:value="2000" table:style-name="ce34">
            <text:p>2.000,00</text:p>
          </table:table-cell>
          <table:table-cell office:value-type="float" office:value="2000" table:style-name="ce38">
            <text:p>2.000,00</text:p>
          </table:table-cell>
          <table:table-cell office:value-type="float" office:value="0.51913005949671742" table:formula="of:=[.F103]*100/[.F171]" table:style-name="ce38">
            <text:p>0,52</text:p>
          </table:table-cell>
          <table:table-cell office:value-type="float" office:value="100" table:formula="of:=[.F103]*100/[.E103]" table:style-name="ce58">
            <text:p>100,00</text:p>
          </table:table-cell>
          <table:table-cell table:style-name="ce89"/>
          <table:table-cell table:number-columns-repeated="16375"/>
        </table:table-row>
        <table:table-row table:style-name="ro2">
          <table:table-cell table:style-name="ce14"/>
          <table:table-cell office:value-type="string" table:style-name="ce37">
            <text:p>3.2.2.4.</text:p>
          </table:table-cell>
          <table:table-cell office:value-type="string" table:style-name="ce37">
            <text:p>Opće oglašavanje u medijima (Dnevnik, Nika , Prilog Hrvaška)</text:p>
          </table:table-cell>
          <table:table-cell office:value-type="float" office:value="2123.56" table:style-name="ce47">
            <text:p>2.123,56</text:p>
          </table:table-cell>
          <table:table-cell office:value-type="float" office:value="3700" table:style-name="ce34">
            <text:p>3.700,00</text:p>
          </table:table-cell>
          <table:table-cell office:value-type="float" office:value="3000" table:style-name="ce38">
            <text:p>3.000,00</text:p>
          </table:table-cell>
          <table:table-cell office:value-type="float" office:value="0.77869508924507613" table:formula="of:=[.F104]*100/[.F171]" table:style-name="ce38">
            <text:p>0,78</text:p>
          </table:table-cell>
          <table:table-cell office:value-type="float" office:value="81.081081081081081" table:formula="of:=[.F104]*100/[.E104]" table:style-name="ce58">
            <text:p>81,08</text:p>
          </table:table-cell>
          <table:table-cell table:style-name="ce89"/>
          <table:table-cell table:number-columns-repeated="16375"/>
        </table:table-row>
        <table:table-row table:style-name="ro2">
          <table:table-cell table:style-name="ce14"/>
          <table:table-cell office:value-type="string" table:style-name="ce14">
            <text:p>3.2.2.5.</text:p>
          </table:table-cell>
          <table:table-cell office:value-type="string" table:style-name="ce14">
            <text:p>Priprema oglasa<text:s/></text:p>
          </table:table-cell>
          <table:table-cell office:value-type="float" office:value="2123.56" table:style-name="ce47">
            <text:p>2.123,56</text:p>
          </table:table-cell>
          <table:table-cell office:value-type="float" office:value="2124" table:style-name="ce129">
            <text:p>2.124,00</text:p>
          </table:table-cell>
          <table:table-cell office:value-type="float" office:value="2500" table:style-name="ce34">
            <text:p>2.500,00</text:p>
          </table:table-cell>
          <table:table-cell office:value-type="float" office:value="0.64891257437089678" table:formula="of:=[.F105]*100/[.F171]" table:style-name="ce34">
            <text:p>0,65</text:p>
          </table:table-cell>
          <table:table-cell office:value-type="float" office:value="117.70244821092278" table:formula="of:=[.F105]*100/[.E105]" table:style-name="ce58">
            <text:p>117,70</text:p>
          </table:table-cell>
          <table:table-cell table:number-columns-repeated="16376" table:style-name="ce1"/>
        </table:table-row>
        <table:table-row table:style-name="ro2">
          <table:table-cell table:style-name="ce14"/>
          <table:table-cell office:value-type="string" table:style-name="ce14">
            <text:p>3.2.2.6.</text:p>
          </table:table-cell>
          <table:table-cell office:value-type="string" table:style-name="ce14">
            <text:p>apl media <text:s/>ASTA WORLDWIDE QUIDE 2023/2024</text:p>
          </table:table-cell>
          <table:table-cell table:style-name="ce47"/>
          <table:table-cell table:style-name="ce49"/>
          <table:table-cell office:value-type="float" office:value="1500" table:style-name="ce34">
            <text:p>1.500,00</text:p>
          </table:table-cell>
          <table:table-cell office:value-type="float" office:value="0.38934754462253807" table:formula="of:=[.F106]*100/[.F171]" table:style-name="ce34">
            <text:p>0,39</text:p>
          </table:table-cell>
          <table:table-cell table:style-name="ce58"/>
          <table:table-cell table:number-columns-repeated="16376" table:style-name="ce1"/>
        </table:table-row>
        <table:table-row table:style-name="ro2">
          <table:table-cell table:style-name="ce152"/>
          <table:table-cell office:value-type="string" table:style-name="ce151">
            <text:p>3.3.</text:p>
          </table:table-cell>
          <table:table-cell office:value-type="string" table:style-name="ce151">
            <text:p>Odnosi s javnošću: globalni i domaći PR</text:p>
          </table:table-cell>
          <table:table-cell office:value-type="float" office:value="14466.79" table:style-name="ce62">
            <text:p>14.466,79</text:p>
          </table:table-cell>
          <table:table-cell office:value-type="float" office:value="10131.5" table:style-name="ce121">
            <text:p>10.131,50</text:p>
          </table:table-cell>
          <table:table-cell office:value-type="float" office:value="5650" table:style-name="ce60">
            <text:p>5.650,00</text:p>
          </table:table-cell>
          <table:table-cell office:value-type="float" office:value="1.4665424180782267" table:formula="of:=[.F107]*100/[.F171]" table:style-name="ce60">
            <text:p>1,47</text:p>
          </table:table-cell>
          <table:table-cell office:value-type="float" office:value="55.77" table:style-name="ce58">
            <text:p>55,77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3.1.</text:p>
          </table:table-cell>
          <table:table-cell office:value-type="string" table:style-name="ce14">
            <text:p>Studijska putovanja <text:s/>za predstavnike medija <text:s/>u suradnji sa TZ</text:p>
          </table:table-cell>
          <table:table-cell office:value-type="float" office:value="3318.07" table:style-name="ce47">
            <text:p>3.318,07</text:p>
          </table:table-cell>
          <table:table-cell office:value-type="float" office:value="3319" table:style-name="ce34">
            <text:p>3.319,00</text:p>
          </table:table-cell>
          <table:table-cell office:value-type="float" office:value="3400" table:style-name="ce34">
            <text:p>3.400,00</text:p>
          </table:table-cell>
          <table:table-cell office:value-type="float" office:value="0.88252110114441973" table:formula="of:=[.F108]*100/[.F171]" table:style-name="ce34">
            <text:p>0,88</text:p>
          </table:table-cell>
          <table:table-cell office:value-type="float" office:value="102.44049412473636" table:formula="of:=[.F108]*100/[.E108]" table:style-name="ce58">
            <text:p>102,44</text:p>
          </table:table-cell>
          <table:table-cell table:number-columns-repeated="16376" table:style-name="ce1"/>
        </table:table-row>
        <table:table-row table:style-name="ro5">
          <table:table-cell table:style-name="ce15"/>
          <table:table-cell office:value-type="string" table:style-name="ce14">
            <text:p>3.3.2.</text:p>
          </table:table-cell>
          <table:table-cell office:value-type="string" table:style-name="ce14">
            <text:p>Studijska putovanja za <text:s/>agente talijansko tržište - suradnja sa kvarnerskim otocima<text:s/></text:p>
          </table:table-cell>
          <table:table-cell office:value-type="float" office:value="9954.2099999999991" table:style-name="ce47">
            <text:p>9.954,21</text:p>
          </table:table-cell>
          <table:table-cell office:value-type="float" office:value="2200" table:style-name="ce34">
            <text:p>2.200,00</text:p>
          </table:table-cell>
          <table:table-cell office:value-type="float" office:value="0" table:style-name="ce34">
            <text:p>0,00</text:p>
          </table:table-cell>
          <table:table-cell table:style-name="ce34"/>
          <table:table-cell office:value-type="float" office:value="0" table:formula="of:=[.F109]*100/[.E109]" table:style-name="ce58">
            <text:p>0,00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3.3.</text:p>
          </table:table-cell>
          <table:table-cell office:value-type="string" table:style-name="ce14">
            <text:p>Domaći PR objave u medijima<text:s/></text:p>
          </table:table-cell>
          <table:table-cell table:style-name="ce47"/>
          <table:table-cell office:value-type="float" office:value="3425" table:style-name="ce34">
            <text:p>3.425,00</text:p>
          </table:table-cell>
          <table:table-cell office:value-type="float" office:value="2250" table:style-name="ce34">
            <text:p>2.250,00</text:p>
          </table:table-cell>
          <table:table-cell office:value-type="float" office:value="0.5840213169338071" table:formula="of:=[.F110]*100/[.F171]" table:style-name="ce34">
            <text:p>0,58</text:p>
          </table:table-cell>
          <table:table-cell office:value-type="float" office:value="65.693430656934311" table:formula="of:=[.F110]*100/[.E110]" table:style-name="ce58">
            <text:p>65,69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3.4.</text:p>
          </table:table-cell>
          <table:table-cell office:value-type="string" table:style-name="ce14">
            <text:p>Radijska emisija Ljetni đir<text:s/></text:p>
          </table:table-cell>
          <table:table-cell office:value-type="float" office:value="1194.51" table:style-name="ce47">
            <text:p>1.194,51</text:p>
          </table:table-cell>
          <table:table-cell office:value-type="float" office:value="1187.5" table:style-name="ce34">
            <text:p>1.187,50</text:p>
          </table:table-cell>
          <table:table-cell office:value-type="float" office:value="0" table:style-name="ce34">
            <text:p>0,00</text:p>
          </table:table-cell>
          <table:table-cell table:style-name="ce34"/>
          <table:table-cell office:value-type="float" office:value="0" table:formula="of:=[.F111]*100/[.E111]" table:style-name="ce58">
            <text:p>0,00</text:p>
          </table:table-cell>
          <table:table-cell table:number-columns-repeated="16376" table:style-name="ce1"/>
        </table:table-row>
        <table:table-row table:style-name="ro2">
          <table:table-cell table:style-name="ce152"/>
          <table:table-cell office:value-type="string" table:style-name="ce151">
            <text:p>3.4.</text:p>
          </table:table-cell>
          <table:table-cell office:value-type="string" table:style-name="ce151">
            <text:p>Marketinške i poslovne suradnje</text:p>
          </table:table-cell>
          <table:table-cell office:value-type="float" office:value="15926.74" table:style-name="ce62">
            <text:p>15.926,74</text:p>
          </table:table-cell>
          <table:table-cell office:value-type="float" office:value="18584" table:style-name="ce122">
            <text:p>18.584,00</text:p>
          </table:table-cell>
          <table:table-cell office:value-type="float" office:value="22600" table:style-name="ce64">
            <text:p>22.600,00</text:p>
          </table:table-cell>
          <table:table-cell office:value-type="float" office:value="5.8661696723129069" table:formula="of:=[.F112]*100/[.F171]" table:style-name="ce64">
            <text:p>5,87</text:p>
          </table:table-cell>
          <table:table-cell office:value-type="float" office:value="121.60998708566508" table:formula="of:=[.F112]*100/[.E112]" table:style-name="ce58">
            <text:p>121,61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6">
            <text:p>3.4.1.</text:p>
          </table:table-cell>
          <table:table-cell office:value-type="string" table:style-name="ce16">
            <text:p>Udruženo oglašavanje sa TZ Kvarnera</text:p>
          </table:table-cell>
          <table:table-cell office:value-type="float" office:value="10617.83" table:style-name="ce47">
            <text:p>10.617,83</text:p>
          </table:table-cell>
          <table:table-cell office:value-type="float" office:value="13275" table:style-name="ce34">
            <text:p>13.275,00</text:p>
          </table:table-cell>
          <table:table-cell office:value-type="float" office:value="20000" table:style-name="ce34">
            <text:p>20.000,00</text:p>
          </table:table-cell>
          <table:table-cell office:value-type="float" office:value="5.1913005949671742" table:formula="of:=[.F113]*100/[.F171]" table:style-name="ce34">
            <text:p>5,19</text:p>
          </table:table-cell>
          <table:table-cell office:value-type="float" office:value="150.65913370998118" table:formula="of:=[.F113]*100/[.E113]" table:style-name="ce58">
            <text:p>150,66</text:p>
          </table:table-cell>
          <table:table-cell table:number-columns-repeated="16376"/>
        </table:table-row>
        <table:table-row table:style-name="ro2">
          <table:table-cell table:style-name="ce43"/>
          <table:table-cell office:value-type="string" table:style-name="ce37">
            <text:p>3.4.2.</text:p>
          </table:table-cell>
          <table:table-cell office:value-type="string" table:style-name="ce37">
            <text:p>Avio oglašavanje sa TZ i TZ Kvarnera<text:s/></text:p>
          </table:table-cell>
          <table:table-cell office:value-type="float" office:value="5308.91" table:style-name="ce47">
            <text:p>5.308,91</text:p>
          </table:table-cell>
          <table:table-cell office:value-type="float" office:value="5309" table:style-name="ce34">
            <text:p>5.309,00</text:p>
          </table:table-cell>
          <table:table-cell office:value-type="float" office:value="2600" table:style-name="ce38">
            <text:p>2.600,00</text:p>
          </table:table-cell>
          <table:table-cell office:value-type="float" office:value="0.67486907734573265" table:formula="of:=[.F114]*100/[.F171]" table:style-name="ce38">
            <text:p>0,67</text:p>
          </table:table-cell>
          <table:table-cell office:value-type="float" office:value="48.973441326050107" table:formula="of:=[.F114]*100/[.E114]" table:style-name="ce58">
            <text:p>48,97</text:p>
          </table:table-cell>
          <table:table-cell table:number-columns-repeated="16376"/>
        </table:table-row>
        <table:table-row table:style-name="ro2">
          <table:table-cell table:style-name="ce151"/>
          <table:table-cell office:value-type="string" table:style-name="ce151">
            <text:p>3.5.</text:p>
          </table:table-cell>
          <table:table-cell office:value-type="string" table:style-name="ce151">
            <text:p>Sajmovi, posebne prezentacije i poslovne radionice</text:p>
          </table:table-cell>
          <table:table-cell office:value-type="float" office:value="27473.62" table:style-name="ce62">
            <text:p>27.473,62</text:p>
          </table:table-cell>
          <table:table-cell office:value-type="float" office:value="20074" table:style-name="ce121">
            <text:p>20.074,00</text:p>
          </table:table-cell>
          <table:table-cell office:value-type="float" office:value="41235" table:style-name="ce60">
            <text:p>41.235,00</text:p>
          </table:table-cell>
          <table:table-cell office:value-type="float" office:value="10.703164001673573" table:formula="of:=[.F115]*100/[.F171]" table:style-name="ce60">
            <text:p>10,70</text:p>
          </table:table-cell>
          <table:table-cell office:value-type="float" office:value="205.4149646308658" table:formula="of:=[.F115]*100/[.E115]" table:style-name="ce58">
            <text:p>205,41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1.</text:p>
          </table:table-cell>
          <table:table-cell office:value-type="string" table:style-name="ce14">
            <text:p>sajam u Essenu</text:p>
          </table:table-cell>
          <table:table-cell office:value-type="float" office:value="2256.29" table:style-name="ce47">
            <text:p>2.256,29</text:p>
          </table:table-cell>
          <table:table-cell office:value-type="float" office:value="1105" table:style-name="ce34">
            <text:p>1.105,00</text:p>
          </table:table-cell>
          <table:table-cell office:value-type="float" office:value="2900" table:style-name="ce34">
            <text:p>2.900,00</text:p>
          </table:table-cell>
          <table:table-cell office:value-type="float" office:value="0.75273858627024026" table:formula="of:=[.F116]*100/[.F171]" table:style-name="ce34">
            <text:p>0,75</text:p>
          </table:table-cell>
          <table:table-cell office:value-type="float" office:value="262.44343891402713" table:formula="of:=[.F116]*100/[.E116]" table:style-name="ce58">
            <text:p>262,44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2.</text:p>
          </table:table-cell>
          <table:table-cell office:value-type="string" table:style-name="ce14">
            <text:p>sajam Fr.e.e. M<text:span text:style-name="T5">ünchenu</text:span></text:p>
          </table:table-cell>
          <table:table-cell office:value-type="float" office:value="2389.0100000000002" table:style-name="ce47">
            <text:p>2.389,01</text:p>
          </table:table-cell>
          <table:table-cell office:value-type="float" office:value="1212" table:style-name="ce34">
            <text:p>1.212,00</text:p>
          </table:table-cell>
          <table:table-cell office:value-type="float" office:value="3110" table:style-name="ce34">
            <text:p>3.110,00</text:p>
          </table:table-cell>
          <table:table-cell office:value-type="float" office:value="0.80724724251739566" table:formula="of:=[.F117]*100/[.F171]" table:style-name="ce34">
            <text:p>0,81</text:p>
          </table:table-cell>
          <table:table-cell office:value-type="float" office:value="256.60066006600658" table:formula="of:=[.F117]*100/[.E117]" table:style-name="ce58">
            <text:p>256,60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3.</text:p>
          </table:table-cell>
          <table:table-cell office:value-type="string" table:style-name="ce14">
            <text:p>sajam ITB Berlin</text:p>
          </table:table-cell>
          <table:table-cell office:value-type="float" office:value="7963.37" table:style-name="ce47">
            <text:p>7.963,37</text:p>
          </table:table-cell>
          <table:table-cell office:value-type="float" office:value="2761" table:style-name="ce34">
            <text:p>2.761,00</text:p>
          </table:table-cell>
          <table:table-cell office:value-type="float" office:value="3500" table:style-name="ce34">
            <text:p>3.500,00</text:p>
          </table:table-cell>
          <table:table-cell office:value-type="float" office:value="0.9084776041192556" table:formula="of:=[.F118]*100/[.F171]" table:style-name="ce34">
            <text:p>0,91</text:p>
          </table:table-cell>
          <table:table-cell office:value-type="float" office:value="126.76566461427019" table:formula="of:=[.F118]*100/[.E118]" table:style-name="ce58">
            <text:p>126,77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4.</text:p>
          </table:table-cell>
          <table:table-cell office:value-type="string" table:style-name="ce14">
            <text:p>sajam WTM London</text:p>
          </table:table-cell>
          <table:table-cell office:value-type="float" office:value="5308.91" table:style-name="ce47">
            <text:p>5.308,91</text:p>
          </table:table-cell>
          <table:table-cell office:value-type="float" office:value="6000" table:style-name="ce34">
            <text:p>6.000,00</text:p>
          </table:table-cell>
          <table:table-cell office:value-type="float" office:value="0" table:style-name="ce34">
            <text:p>0,00</text:p>
          </table:table-cell>
          <table:table-cell table:style-name="ce34"/>
          <table:table-cell table:style-name="ce58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5.</text:p>
          </table:table-cell>
          <table:table-cell office:value-type="string" table:style-name="ce14">
            <text:p>sajam u Poljskoj<text:s/></text:p>
          </table:table-cell>
          <table:table-cell office:value-type="float" office:value="929.06" table:style-name="ce47">
            <text:p>929,06</text:p>
          </table:table-cell>
          <table:table-cell office:value-type="float" office:value="846" table:style-name="ce49">
            <text:p>846,00</text:p>
          </table:table-cell>
          <table:table-cell office:value-type="float" office:value="1000" table:style-name="ce34">
            <text:p>1.000,00</text:p>
          </table:table-cell>
          <table:table-cell office:value-type="float" office:value="0.25956502974835871" table:formula="of:=[.F120]*100/[.F171]" table:style-name="ce34">
            <text:p>0,26</text:p>
          </table:table-cell>
          <table:table-cell office:value-type="float" office:value="118.2033096926714" table:formula="of:=[.F120]*100/[.E120]" table:style-name="ce58">
            <text:p>118,20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6.</text:p>
          </table:table-cell>
          <table:table-cell office:value-type="string" table:style-name="ce14">
            <text:p>informatori na sajmovima<text:s/></text:p>
          </table:table-cell>
          <table:table-cell office:value-type="float" office:value="8626.98" table:style-name="ce47">
            <text:p>8.626,98</text:p>
          </table:table-cell>
          <table:table-cell office:value-type="float" office:value="8150" table:style-name="ce34">
            <text:p>8.150,00</text:p>
          </table:table-cell>
          <table:table-cell office:value-type="float" office:value="12500" table:style-name="ce34">
            <text:p>12.500,00</text:p>
          </table:table-cell>
          <table:table-cell office:value-type="float" office:value="3.2445628718544843" table:formula="of:=[.F121]*100/[.F171]" table:style-name="ce34">
            <text:p>3,24</text:p>
          </table:table-cell>
          <table:table-cell office:value-type="float" office:value="153.37423312883436" table:formula="of:=[.F121]*100/[.E121]" table:style-name="ce58">
            <text:p>153,37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6.1.</text:p>
          </table:table-cell>
          <table:table-cell office:value-type="string" table:style-name="ce14">
            <text:p>informatori sajma u Essenu</text:p>
          </table:table-cell>
          <table:table-cell office:value-type="float" office:value="2256.29" table:style-name="ce75">
            <text:p>2.256,29</text:p>
          </table:table-cell>
          <table:table-cell office:value-type="float" office:value="2186.5" table:style-name="ce63">
            <text:p>2.186,50</text:p>
          </table:table-cell>
          <table:table-cell office:value-type="float" office:value="2500" table:style-name="ce63">
            <text:p>2.500,00</text:p>
          </table:table-cell>
          <table:table-cell office:value-type="float" office:value="0.64891257437089678" table:formula="of:=[.F122]*100/[.F171]" table:style-name="ce63">
            <text:p>0,65</text:p>
          </table:table-cell>
          <table:table-cell office:value-type="float" office:value="114.33798307797851" table:formula="of:=[.F122]*100/[.E122]" table:style-name="ce58">
            <text:p>114,34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6.2.</text:p>
          </table:table-cell>
          <table:table-cell office:value-type="string" table:style-name="ce14">
            <text:p>informatori na ostalim sajmovima<text:s/></text:p>
          </table:table-cell>
          <table:table-cell office:value-type="float" office:value="6370.69" table:style-name="ce75">
            <text:p>6.370,69</text:p>
          </table:table-cell>
          <table:table-cell office:value-type="float" office:value="5963.5" table:style-name="ce63">
            <text:p>5.963,50</text:p>
          </table:table-cell>
          <table:table-cell office:value-type="float" office:value="10000" table:style-name="ce63">
            <text:p>10.000,00</text:p>
          </table:table-cell>
          <table:table-cell office:value-type="float" office:value="2.5956502974835871" table:formula="of:=[.F123]*100/[.F171]" table:style-name="ce63">
            <text:p>2,60</text:p>
          </table:table-cell>
          <table:table-cell office:value-type="float" office:value="167.68676113020877" table:formula="of:=[.F123]*100/[.E123]" table:style-name="ce58">
            <text:p>167,69</text:p>
          </table:table-cell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7.</text:p>
          </table:table-cell>
          <table:table-cell office:value-type="string" table:style-name="ce14">
            <text:p>Sajam u Beču<text:s/></text:p>
          </table:table-cell>
          <table:table-cell table:style-name="ce75"/>
          <table:table-cell office:value-type="float" office:value="0" table:style-name="ce49">
            <text:p>0,00</text:p>
          </table:table-cell>
          <table:table-cell office:value-type="float" office:value="3225" table:style-name="ce129">
            <text:p>3.225,00</text:p>
          </table:table-cell>
          <table:table-cell office:value-type="float" office:value="0.83709722093845695" table:formula="of:=[.F124]*100/[.F171]" table:style-name="ce129">
            <text:p>0,84</text:p>
          </table:table-cell>
          <table:table-cell table:style-name="ce58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8.</text:p>
          </table:table-cell>
          <table:table-cell office:value-type="string" table:style-name="ce14">
            <text:p>prezentacije<text:s/></text:p>
          </table:table-cell>
          <table:table-cell table:style-name="ce75"/>
          <table:table-cell office:value-type="float" office:value="0" table:style-name="ce49">
            <text:p>0,00</text:p>
          </table:table-cell>
          <table:table-cell office:value-type="float" office:value="15000" table:style-name="ce129">
            <text:p>15.000,00</text:p>
          </table:table-cell>
          <table:table-cell office:value-type="float" office:value="3.8934754462253811" table:formula="of:=[.F125]*100/[.F171]" table:style-name="ce129">
            <text:p>3,89</text:p>
          </table:table-cell>
          <table:table-cell table:style-name="ce58"/>
          <table:table-cell table:number-columns-repeated="16376"/>
        </table:table-row>
        <table:table-row table:style-name="ro2">
          <table:table-cell table:style-name="ce152"/>
          <table:table-cell office:value-type="string" table:style-name="ce151">
            <text:p>3.6.</text:p>
          </table:table-cell>
          <table:table-cell office:value-type="string" table:style-name="ce151">
            <text:p>Suradnja s organizatorima putovanja</text:p>
          </table:table-cell>
          <table:table-cell office:value-type="float" office:value="3981.68" table:style-name="ce62">
            <text:p>3.981,68</text:p>
          </table:table-cell>
          <table:table-cell office:value-type="float" office:value="3982" table:style-name="ce122">
            <text:p>3.982,00</text:p>
          </table:table-cell>
          <table:table-cell office:value-type="float" office:value="4000" table:style-name="ce64">
            <text:p>4.000,00</text:p>
          </table:table-cell>
          <table:table-cell office:value-type="float" office:value="1.0382601189934348" table:formula="of:=[.F126]*100/[.F171]" table:style-name="ce64">
            <text:p>1,04</text:p>
          </table:table-cell>
          <table:table-cell office:value-type="float" office:value="100.45203415369161" table:formula="of:=[.F126]*100/[.E126]" table:style-name="ce58">
            <text:p>100,45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6">
            <text:p>3.6.1.</text:p>
          </table:table-cell>
          <table:table-cell office:value-type="string" table:style-name="ce16">
            <text:p>Studijska putovanja za agente u suradnji sa TZ<text:s/></text:p>
          </table:table-cell>
          <table:table-cell office:value-type="float" office:value="3981.68" table:style-name="ce47">
            <text:p>3.981,68</text:p>
          </table:table-cell>
          <table:table-cell office:value-type="float" office:value="3982" table:style-name="ce34">
            <text:p>3.982,00</text:p>
          </table:table-cell>
          <table:table-cell office:value-type="float" office:value="4000" table:style-name="ce34">
            <text:p>4.000,00</text:p>
          </table:table-cell>
          <table:table-cell office:value-type="float" office:value="1.0382601189934348" table:formula="of:=[.F127]*100/[.F171]" table:style-name="ce34">
            <text:p>1,04</text:p>
          </table:table-cell>
          <table:table-cell office:value-type="float" office:value="100.45203415369161" table:formula="of:=[.F127]*100/[.E127]" table:style-name="ce58">
            <text:p>100,45</text:p>
          </table:table-cell>
          <table:table-cell table:number-columns-repeated="16376"/>
        </table:table-row>
        <table:table-row table:style-name="ro2">
          <table:table-cell table:style-name="ce152"/>
          <table:table-cell office:value-type="string" table:style-name="ce151">
            <text:p>3.7.</text:p>
          </table:table-cell>
          <table:table-cell office:value-type="string" table:style-name="ce151">
            <text:p>Kreiranje promotivnog materijala</text:p>
          </table:table-cell>
          <table:table-cell office:value-type="float" office:value="45258.48" table:style-name="ce62">
            <text:p>45.258,48</text:p>
          </table:table-cell>
          <table:table-cell office:value-type="float" office:value="59617.5" table:style-name="ce122">
            <text:p>59.617,50</text:p>
          </table:table-cell>
          <table:table-cell office:value-type="float" office:value="56650" table:style-name="ce60">
            <text:p>56.650,00</text:p>
          </table:table-cell>
          <table:table-cell office:value-type="float" office:value="14.704358935244523" table:formula="of:=[.F128]*100/[.F171]" table:style-name="ce60">
            <text:p>14,70</text:p>
          </table:table-cell>
          <table:table-cell office:value-type="float" office:value="95.022434687801407" table:formula="of:=[.F128]*100/[.E128]" table:style-name="ce58">
            <text:p>95,02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1.<text:s/></text:p>
          </table:table-cell>
          <table:table-cell office:value-type="string" table:style-name="ce14">
            <text:p>Image brošura otoka Krka<text:s/></text:p>
          </table:table-cell>
          <table:table-cell office:value-type="float" office:value="3981.68" table:style-name="ce47">
            <text:p>3.981,68</text:p>
          </table:table-cell>
          <table:table-cell office:value-type="float" office:value="5500" table:style-name="ce34">
            <text:p>5.500,00</text:p>
          </table:table-cell>
          <table:table-cell office:value-type="float" office:value="0" table:style-name="ce38">
            <text:p>0,00</text:p>
          </table:table-cell>
          <table:table-cell table:style-name="ce38"/>
          <table:table-cell table:style-name="ce58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2.<text:s/></text:p>
          </table:table-cell>
          <table:table-cell office:value-type="string" table:style-name="ce14">
            <text:p>Katalog kampova</text:p>
          </table:table-cell>
          <table:table-cell office:value-type="float" office:value="2654.46" table:style-name="ce47">
            <text:p>2.654,46</text:p>
          </table:table-cell>
          <table:table-cell office:value-type="float" office:value="0" table:style-name="ce49">
            <text:p>0,00</text:p>
          </table:table-cell>
          <table:table-cell office:value-type="float" office:value="4000" table:style-name="ce38">
            <text:p>4.000,00</text:p>
          </table:table-cell>
          <table:table-cell office:value-type="float" office:value="1.0382601189934348" table:formula="of:=[.F130]*100/[.F171]" table:style-name="ce38">
            <text:p>1,04</text:p>
          </table:table-cell>
          <table:table-cell table:style-name="ce58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3.</text:p>
          </table:table-cell>
          <table:table-cell office:value-type="string" table:style-name="ce14">
            <text:p>suveniri , <text:s/>beach flag drop<text:s/></text:p>
          </table:table-cell>
          <table:table-cell office:value-type="float" office:value="3318.07" table:style-name="ce47">
            <text:p>3.318,07</text:p>
          </table:table-cell>
          <table:table-cell office:value-type="float" office:value="4100" table:style-name="ce34">
            <text:p>4.100,00</text:p>
          </table:table-cell>
          <table:table-cell office:value-type="float" office:value="3000" table:style-name="ce34">
            <text:p>3.000,00</text:p>
          </table:table-cell>
          <table:table-cell office:value-type="float" office:value="0.77869508924507613" table:formula="of:=[.F131]*100/[.F171]" table:style-name="ce34">
            <text:p>0,78</text:p>
          </table:table-cell>
          <table:table-cell office:value-type="float" office:value="73.170731707317074" table:formula="of:=[.F131]*100/[.E131]" table:style-name="ce58">
            <text:p>73,17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4.</text:p>
          </table:table-cell>
          <table:table-cell office:value-type="string" table:style-name="ce14">
            <text:p>priprema izdavaštvu , prijevodi<text:s/></text:p>
          </table:table-cell>
          <table:table-cell office:value-type="float" office:value="3318.07" table:style-name="ce47">
            <text:p>3.318,07</text:p>
          </table:table-cell>
          <table:table-cell office:value-type="float" office:value="3500" table:style-name="ce34">
            <text:p>3.500,00</text:p>
          </table:table-cell>
          <table:table-cell office:value-type="float" office:value="3500" table:style-name="ce34">
            <text:p>3.500,00</text:p>
          </table:table-cell>
          <table:table-cell office:value-type="float" office:value="0.9084776041192556" table:formula="of:=[.F132]*100/[.F171]" table:style-name="ce34">
            <text:p>0,91</text:p>
          </table:table-cell>
          <table:table-cell office:value-type="float" office:value="100" table:formula="of:=[.F132]*100/[.E132]" table:style-name="ce58">
            <text:p>100,00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5.</text:p>
          </table:table-cell>
          <table:table-cell office:value-type="string" table:style-name="ce14">
            <text:p>distribucija materijala<text:s/></text:p>
          </table:table-cell>
          <table:table-cell office:value-type="float" office:value="398.17" table:style-name="ce47">
            <text:p>398,17</text:p>
          </table:table-cell>
          <table:table-cell office:value-type="float" office:value="1000" table:style-name="ce34">
            <text:p>1.000,00</text:p>
          </table:table-cell>
          <table:table-cell office:value-type="float" office:value="1000" table:style-name="ce34">
            <text:p>1.000,00</text:p>
          </table:table-cell>
          <table:table-cell office:value-type="float" office:value="0.25956502974835871" table:formula="of:=[.F133]*100/[.F171]" table:style-name="ce34">
            <text:p>0,26</text:p>
          </table:table-cell>
          <table:table-cell office:value-type="float" office:value="100" table:formula="of:=[.F133]*100/[.E133]" table:style-name="ce58">
            <text:p>100,00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6.</text:p>
          </table:table-cell>
          <table:table-cell office:value-type="string" table:style-name="ce14">
            <text:p>karte bike&amp;hike tisak</text:p>
          </table:table-cell>
          <table:table-cell office:value-type="float" office:value="3981.68" table:style-name="ce47">
            <text:p>3.981,68</text:p>
          </table:table-cell>
          <table:table-cell office:value-type="float" office:value="6795.5" table:style-name="ce34">
            <text:p>6.795,50</text:p>
          </table:table-cell>
          <table:table-cell office:value-type="float" office:value="10000" table:style-name="ce34">
            <text:p>10.000,00</text:p>
          </table:table-cell>
          <table:table-cell office:value-type="float" office:value="2.5956502974835871" table:formula="of:=[.F134]*100/[.F171]" table:style-name="ce34">
            <text:p>2,60</text:p>
          </table:table-cell>
          <table:table-cell office:value-type="float" office:value="147.15620631300126" table:formula="of:=[.F134]*100/[.E134]" table:style-name="ce58">
            <text:p>147,16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7.</text:p>
          </table:table-cell>
          <table:table-cell office:value-type="string" table:style-name="ce14">
            <text:p>priprema karte bike&amp;hike</text:p>
          </table:table-cell>
          <table:table-cell office:value-type="float" office:value="2654.46" table:style-name="ce47">
            <text:p>2.654,46</text:p>
          </table:table-cell>
          <table:table-cell office:value-type="float" office:value="291" table:style-name="ce49">
            <text:p>291,00</text:p>
          </table:table-cell>
          <table:table-cell office:value-type="float" office:value="3000" table:style-name="ce34">
            <text:p>3.000,00</text:p>
          </table:table-cell>
          <table:table-cell office:value-type="float" office:value="0.77869508924507613" table:formula="of:=[.F135]*100/[.F171]" table:style-name="ce34">
            <text:p>0,78</text:p>
          </table:table-cell>
          <table:table-cell office:value-type="float" office:value="1030.9278350515465" table:formula="of:=[.F135]*100/[.E135]" table:style-name="ce58">
            <text:p>1.030,93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8.</text:p>
          </table:table-cell>
          <table:table-cell office:value-type="string" table:style-name="ce14">
            <text:p>karta krka <text:s/>tisak</text:p>
          </table:table-cell>
          <table:table-cell office:value-type="float" office:value="1327.23" table:style-name="ce47">
            <text:p>1.327,23</text:p>
          </table:table-cell>
          <table:table-cell office:value-type="float" office:value="1050" table:style-name="ce34">
            <text:p>1.050,00</text:p>
          </table:table-cell>
          <table:table-cell office:value-type="float" office:value="1000" table:style-name="ce34">
            <text:p>1.000,00</text:p>
          </table:table-cell>
          <table:table-cell office:value-type="float" office:value="0.25956502974835871" table:formula="of:=[.F136]*100/[.F171]" table:style-name="ce34">
            <text:p>0,26</text:p>
          </table:table-cell>
          <table:table-cell office:value-type="float" office:value="95.238095238095241" table:formula="of:=[.F136]*100/[.E136]" table:style-name="ce58">
            <text:p>95,24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9.</text:p>
          </table:table-cell>
          <table:table-cell office:value-type="string" table:style-name="ce14">
            <text:p>priprema karte Krka</text:p>
          </table:table-cell>
          <table:table-cell office:value-type="float" office:value="1061.78" table:style-name="ce47">
            <text:p>1.061,78</text:p>
          </table:table-cell>
          <table:table-cell office:value-type="float" office:value="1550" table:style-name="ce34">
            <text:p>1.550,00</text:p>
          </table:table-cell>
          <table:table-cell office:value-type="float" office:value="300" table:style-name="ce34">
            <text:p>300,00</text:p>
          </table:table-cell>
          <table:table-cell office:value-type="float" office:value="7.7869508924507613E-2" table:formula="of:=[.F137]*100/[.F171]" table:style-name="ce34">
            <text:p>0,08</text:p>
          </table:table-cell>
          <table:table-cell office:value-type="float" office:value="19.35483870967742" table:formula="of:=[.F137]*100/[.E137]" table:style-name="ce58">
            <text:p>19,35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57">
            <text:p>3.7.10.</text:p>
          </table:table-cell>
          <table:table-cell office:value-type="string" table:style-name="ce14">
            <text:p>info vodič dotisak<text:s/></text:p>
          </table:table-cell>
          <table:table-cell office:value-type="float" office:value="1990.84" table:style-name="ce47">
            <text:p>1.990,84</text:p>
          </table:table-cell>
          <table:table-cell office:value-type="float" office:value="3100" table:style-name="ce34">
            <text:p>3.100,00</text:p>
          </table:table-cell>
          <table:table-cell office:value-type="float" office:value="3500" table:style-name="ce34">
            <text:p>3.500,00</text:p>
          </table:table-cell>
          <table:table-cell office:value-type="float" office:value="0.9084776041192556" table:formula="of:=[.F138]*100/[.F171]" table:style-name="ce34">
            <text:p>0,91</text:p>
          </table:table-cell>
          <table:table-cell office:value-type="float" office:value="112.90322580645162" table:formula="of:=[.F138]*100/[.E138]" table:style-name="ce58">
            <text:p>112,90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11.</text:p>
          </table:table-cell>
          <table:table-cell office:value-type="string" table:style-name="ce14">
            <text:p>Distribucija filma <text:s/>outdoora</text:p>
          </table:table-cell>
          <table:table-cell office:value-type="float" office:value="15926.74" table:style-name="ce47">
            <text:p>15.926,74</text:p>
          </table:table-cell>
          <table:table-cell office:value-type="float" office:value="28085" table:style-name="ce34">
            <text:p>28.085,00</text:p>
          </table:table-cell>
          <table:table-cell office:value-type="float" office:value="27350" table:style-name="ce100">
            <text:p>27.350,00</text:p>
          </table:table-cell>
          <table:table-cell office:value-type="float" office:value="7.0991035636176116" table:formula="of:=[.F139]*100/[.F171]" table:style-name="ce100">
            <text:p>7,10</text:p>
          </table:table-cell>
          <table:table-cell office:value-type="float" office:value="97.382944632366033" table:formula="of:=[.F139]*100/[.E139]" table:style-name="ce58">
            <text:p>97,38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11.1.</text:p>
          </table:table-cell>
          <table:table-cell office:value-type="string" table:style-name="ce14">
            <text:p>Priprema distribucije filma , promocija filma<text:s/></text:p>
          </table:table-cell>
          <table:table-cell table:style-name="ce47"/>
          <table:table-cell office:value-type="string" table:style-name="ce63">
            <text:p>2,443,32</text:p>
          </table:table-cell>
          <table:table-cell office:value-type="float" office:value="3000" table:style-name="ce102">
            <text:p>3.000,00</text:p>
          </table:table-cell>
          <table:table-cell office:value-type="float" office:value="0.77869508924507613" table:formula="of:=[.F140]*100/[.F171]" table:style-name="ce102">
            <text:p>0,78</text:p>
          </table:table-cell>
          <table:table-cell table:style-name="ce58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11.2.</text:p>
          </table:table-cell>
          <table:table-cell office:value-type="string" table:style-name="ce14">
            <text:p>Film outdoor hike 2. dio<text:s text:c="2"/></text:p>
          </table:table-cell>
          <table:table-cell table:style-name="ce47"/>
          <table:table-cell office:value-type="float" office:value="23446.68" table:style-name="ce63">
            <text:p>23.446,68</text:p>
          </table:table-cell>
          <table:table-cell office:value-type="float" office:value="23450" table:style-name="ce102">
            <text:p>23.450,00</text:p>
          </table:table-cell>
          <table:table-cell office:value-type="float" office:value="6.0867999475990118" table:formula="of:=[.F141]*100/[.F171]" table:style-name="ce102">
            <text:p>6,09</text:p>
          </table:table-cell>
          <table:table-cell office:value-type="float" office:value="100.01415978722787" table:formula="of:=[.F141]*100/[.E141]" table:style-name="ce58">
            <text:p>100,01</text:p>
          </table:table-cell>
          <table:table-cell table:number-columns-repeated="16376"/>
        </table:table-row>
        <table:table-row table:style-name="ro2">
          <table:table-cell table:style-name="ce77"/>
          <table:table-cell office:value-type="string" table:style-name="ce128">
            <text:p>3.7.11.3.<text:s/></text:p>
          </table:table-cell>
          <table:table-cell office:value-type="string" table:style-name="ce128">
            <text:p>NOVE OUTDOOR FOTO IZ FILMA Z A HIKE<text:s/></text:p>
          </table:table-cell>
          <table:table-cell table:style-name="ce47"/>
          <table:table-cell office:value-type="float" office:value="2195" table:style-name="ce75">
            <text:p>2.195,00</text:p>
          </table:table-cell>
          <table:table-cell office:value-type="float" office:value="900" table:style-name="ce102">
            <text:p>900,00</text:p>
          </table:table-cell>
          <table:table-cell office:value-type="float" office:value="0.23360852677352287" table:formula="of:=[.F142]*100/[.F171]" table:style-name="ce102">
            <text:p>0,23</text:p>
          </table:table-cell>
          <table:table-cell office:value-type="float" office:value="41.002277904328018" table:formula="of:=[.F142]*100/[.E142]" table:style-name="ce58">
            <text:p>41,00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12.</text:p>
          </table:table-cell>
          <table:table-cell office:value-type="string" table:style-name="ce14">
            <text:p>4 d razglednica<text:s/></text:p>
          </table:table-cell>
          <table:table-cell office:value-type="float" office:value="4645.3" table:style-name="ce47">
            <text:p>4.645,30</text:p>
          </table:table-cell>
          <table:table-cell office:value-type="float" office:value="4646" table:style-name="ce34">
            <text:p>4.646,00</text:p>
          </table:table-cell>
          <table:table-cell table:number-columns-repeated="2" table:style-name="ce38"/>
          <table:table-cell table:style-name="ce58"/>
          <table:table-cell table:number-columns-repeated="16376"/>
        </table:table-row>
        <table:table-row table:style-name="ro2">
          <table:table-cell table:style-name="ce152"/>
          <table:table-cell office:value-type="string" table:style-name="ce151">
            <text:p>3.8.</text:p>
          </table:table-cell>
          <table:table-cell office:value-type="string" table:style-name="ce151">
            <text:p>Internetske stranice</text:p>
          </table:table-cell>
          <table:table-cell office:value-type="float" office:value="9662.2199999999993" table:style-name="ce60">
            <text:p>9.662,22</text:p>
          </table:table-cell>
          <table:table-cell office:value-type="float" office:value="9667" table:style-name="ce121">
            <text:p>9.667,00</text:p>
          </table:table-cell>
          <table:table-cell office:value-type="float" office:value="13850" table:style-name="ce60">
            <text:p>13.850,00</text:p>
          </table:table-cell>
          <table:table-cell office:value-type="float" office:value="3.5949756620147686" table:formula="of:=[.F144]*100/[.F171]" table:style-name="ce60">
            <text:p>3,59</text:p>
          </table:table-cell>
          <table:table-cell office:value-type="float" office:value="143.27092169235544" table:formula="of:=[.F144]*100/[.E144]" table:style-name="ce58">
            <text:p>143,27</text:p>
          </table:table-cell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8.1.</text:p>
          </table:table-cell>
          <table:table-cell office:value-type="string" table:style-name="ce14">
            <text:p>Nova web Ala šu<text:s/></text:p>
          </table:table-cell>
          <table:table-cell table:style-name="ce100"/>
          <table:table-cell table:style-name="ce80"/>
          <table:table-cell office:value-type="float" office:value="8500" table:style-name="ce40">
            <text:p>8.500,00</text:p>
          </table:table-cell>
          <table:table-cell office:value-type="float" office:value="2.206302752861049" table:formula="of:=[.F145]*100/[.F171]" table:style-name="ce40">
            <text:p>2,21</text:p>
          </table:table-cell>
          <table:table-cell table:style-name="ce58"/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8.2.</text:p>
          </table:table-cell>
          <table:table-cell office:value-type="string" table:style-name="ce14">
            <text:p>web za outdoor Studio Conex<text:s/></text:p>
          </table:table-cell>
          <table:table-cell office:value-type="float" office:value="6636.14" table:style-name="ce101">
            <text:p>6.636,14</text:p>
          </table:table-cell>
          <table:table-cell office:value-type="float" office:value="6637" table:style-name="ce36">
            <text:p>6.637,00</text:p>
          </table:table-cell>
          <table:table-cell office:value-type="float" office:value="1000" table:style-name="ce87">
            <text:p>1.000,00</text:p>
          </table:table-cell>
          <table:table-cell office:value-type="float" office:value="0.25956502974835871" table:formula="of:=[.F146]*100/[.F171]" table:style-name="ce87">
            <text:p>0,26</text:p>
          </table:table-cell>
          <table:table-cell office:value-type="float" office:value="15.067048365225252" table:formula="of:=[.F146]*100/[.E146]" table:style-name="ce58">
            <text:p>15,07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8.3.<text:s/></text:p>
          </table:table-cell>
          <table:table-cell office:value-type="string" table:style-name="ce14">
            <text:p>web hosting<text:s/></text:p>
          </table:table-cell>
          <table:table-cell office:value-type="float" office:value="2627.91" table:style-name="ce100">
            <text:p>2.627,91</text:p>
          </table:table-cell>
          <table:table-cell office:value-type="float" office:value="2630" table:style-name="ce36">
            <text:p>2.630,00</text:p>
          </table:table-cell>
          <table:table-cell office:value-type="float" office:value="3750" table:style-name="ce40">
            <text:p>3.750,00</text:p>
          </table:table-cell>
          <table:table-cell office:value-type="float" office:value="0.97336886155634528" table:formula="of:=[.F147]*100/[.F171]" table:style-name="ce40">
            <text:p>0,97</text:p>
          </table:table-cell>
          <table:table-cell office:value-type="float" office:value="142.58555133079847" table:formula="of:=[.F147]*100/[.E147]" table:style-name="ce58">
            <text:p>142,59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8.3.1.</text:p>
          </table:table-cell>
          <table:table-cell office:value-type="string" table:style-name="ce14">
            <text:p>web hosting <text:s/>www.krk.hr</text:p>
          </table:table-cell>
          <table:table-cell office:value-type="float" office:value="265.45" table:style-name="ce102">
            <text:p>265,45</text:p>
          </table:table-cell>
          <table:table-cell office:value-type="float" office:value="266" table:style-name="ce124">
            <text:p>266,00</text:p>
          </table:table-cell>
          <table:table-cell office:value-type="float" office:value="560" table:style-name="ce61">
            <text:p>560,00</text:p>
          </table:table-cell>
          <table:table-cell office:value-type="float" office:value="0.14535641665908089" table:formula="of:=[.F148]*100/[.F171]" table:style-name="ce61">
            <text:p>0,15</text:p>
          </table:table-cell>
          <table:table-cell office:value-type="float" office:value="210.52631578947367" table:formula="of:=[.F148]*100/[.E148]" table:style-name="ce58">
            <text:p>210,53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8.3.2.</text:p>
          </table:table-cell>
          <table:table-cell office:value-type="string" table:style-name="ce14">
            <text:p>web hosting za <text:s/>web outdoor<text:s/></text:p>
          </table:table-cell>
          <table:table-cell office:value-type="float" office:value="504.35" table:style-name="ce102">
            <text:p>504,35</text:p>
          </table:table-cell>
          <table:table-cell office:value-type="float" office:value="505" table:style-name="ce124">
            <text:p>505,00</text:p>
          </table:table-cell>
          <table:table-cell office:value-type="float" office:value="490" table:style-name="ce61">
            <text:p>490,00</text:p>
          </table:table-cell>
          <table:table-cell office:value-type="float" office:value="0.12718686457669579" table:formula="of:=[.F149]*100/[.F171]" table:style-name="ce61">
            <text:p>0,13</text:p>
          </table:table-cell>
          <table:table-cell office:value-type="float" office:value="97.029702970297024" table:formula="of:=[.F149]*100/[.E149]" table:style-name="ce58">
            <text:p>97,03</text:p>
          </table:table-cell>
          <table:table-cell table:number-columns-repeated="16376" table:style-name="ce1"/>
        </table:table-row>
        <table:table-row table:style-name="ro2">
          <table:table-cell table:style-name="ce77"/>
          <table:table-cell office:value-type="string" table:style-name="ce128">
            <text:p>3.8.3.3.</text:p>
          </table:table-cell>
          <table:table-cell office:value-type="string" table:style-name="ce128">
            <text:p>ostalo za web unos sadržaja i dodatni banneri<text:s/></text:p>
          </table:table-cell>
          <table:table-cell office:value-type="float" office:value="1858.11" table:style-name="ce102">
            <text:p>1.858,11</text:p>
          </table:table-cell>
          <table:table-cell office:value-type="float" office:value="1859" table:style-name="ce139">
            <text:p>1.859,00</text:p>
          </table:table-cell>
          <table:table-cell office:value-type="float" office:value="2000" table:style-name="ce102">
            <text:p>2.000,00</text:p>
          </table:table-cell>
          <table:table-cell office:value-type="float" office:value="0.51913005949671742" table:formula="of:=[.F150]*100/[.F171]" table:style-name="ce102">
            <text:p>0,52</text:p>
          </table:table-cell>
          <table:table-cell office:value-type="float" office:value="107.58472296933836" table:formula="of:=[.F150]*100/[.E150]" table:style-name="ce58">
            <text:p>107,58</text:p>
          </table:table-cell>
          <table:table-cell table:number-columns-repeated="7" table:style-name="ce1"/>
          <table:table-cell table:style-name="ce51"/>
          <table:table-cell table:number-columns-repeated="16368"/>
        </table:table-row>
        <table:table-row table:style-name="ro2">
          <table:table-cell table:style-name="ce15"/>
          <table:table-cell office:value-type="string" table:style-name="ce14">
            <text:p>3.8.3.4.</text:p>
          </table:table-cell>
          <table:table-cell office:value-type="string" table:style-name="ce14">
            <text:p>mjesečno održavanje <text:s/>web outdoor<text:s/></text:p>
          </table:table-cell>
          <table:table-cell table:style-name="ce102"/>
          <table:table-cell table:style-name="ce123"/>
          <table:table-cell office:value-type="float" office:value="700" table:style-name="ce61">
            <text:p>700,00</text:p>
          </table:table-cell>
          <table:table-cell office:value-type="float" office:value="0.1816955208238511" table:formula="of:=[.F151]*100/[.F171]" table:style-name="ce61">
            <text:p>0,18</text:p>
          </table:table-cell>
          <table:table-cell table:style-name="ce58"/>
          <table:table-cell table:number-columns-repeated="7" table:style-name="ce1"/>
          <table:table-cell table:style-name="ce51"/>
          <table:table-cell table:number-columns-repeated="16368"/>
        </table:table-row>
        <table:table-row table:style-name="ro2">
          <table:table-cell table:style-name="ce15"/>
          <table:table-cell office:value-type="string" table:style-name="ce14">
            <text:p>3.8.4.</text:p>
          </table:table-cell>
          <table:table-cell office:value-type="string" table:style-name="ce14">
            <text:p>domene</text:p>
          </table:table-cell>
          <table:table-cell office:value-type="float" office:value="398.17" table:style-name="ce100">
            <text:p>398,17</text:p>
          </table:table-cell>
          <table:table-cell office:value-type="float" office:value="400" table:style-name="ce80">
            <text:p>400,00</text:p>
          </table:table-cell>
          <table:table-cell office:value-type="float" office:value="600" table:style-name="ce40">
            <text:p>600,00</text:p>
          </table:table-cell>
          <table:table-cell office:value-type="float" office:value="0.15573901784901523" table:formula="of:=[.F152]*100/[.F171]" table:style-name="ce40">
            <text:p>0,16</text:p>
          </table:table-cell>
          <table:table-cell office:value-type="float" office:value="150" table:formula="of:=[.F152]*100/[.E152]" table:style-name="ce58">
            <text:p>150,00</text:p>
          </table:table-cell>
          <table:table-cell table:number-columns-repeated="16376" table:style-name="ce1"/>
        </table:table-row>
        <table:table-row table:style-name="ro2">
          <table:table-cell table:style-name="ce152"/>
          <table:table-cell office:value-type="string" table:style-name="ce151">
            <text:p>3.9.</text:p>
          </table:table-cell>
          <table:table-cell office:value-type="string" table:style-name="ce151">
            <text:p>Kreiranje <text:s/>i upravljanje <text:s/>bazama turističkih podataka<text:s/></text:p>
          </table:table-cell>
          <table:table-cell office:value-type="float" office:value="398.17" table:style-name="ce64">
            <text:p>398,17</text:p>
          </table:table-cell>
          <table:table-cell office:value-type="float" office:value="480" table:style-name="ce120">
            <text:p>480,00</text:p>
          </table:table-cell>
          <table:table-cell office:value-type="float" office:value="1180" table:style-name="ce60">
            <text:p>1.180,00</text:p>
          </table:table-cell>
          <table:table-cell office:value-type="float" office:value="0.30628673510306331" table:formula="of:=[.F153]*100/[.F171]" table:style-name="ce60">
            <text:p>0,31</text:p>
          </table:table-cell>
          <table:table-cell office:value-type="float" office:value="245.83333333333334" table:formula="of:=[.F153]*100/[.E153]" table:style-name="ce58">
            <text:p>245,83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9.1.</text:p>
          </table:table-cell>
          <table:table-cell office:value-type="string" table:style-name="ce14">
            <text:p>Održavanje sustava upravljanja GDPR</text:p>
          </table:table-cell>
          <table:table-cell office:value-type="float" office:value="398.17" table:style-name="ce101">
            <text:p>398,17</text:p>
          </table:table-cell>
          <table:table-cell table:style-name="ce40"/>
          <table:table-cell office:value-type="float" office:value="480" table:style-name="ce61">
            <text:p>480,00</text:p>
          </table:table-cell>
          <table:table-cell office:value-type="float" office:value="0.12459121427921219" table:formula="of:=[.F154]*100/[.F171]" table:style-name="ce61">
            <text:p>0,12</text:p>
          </table:table-cell>
          <table:table-cell table:style-name="ce58"/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3.9.2.</text:p>
          </table:table-cell>
          <table:table-cell office:value-type="string" table:style-name="ce14">
            <text:p>upravljanje sustavom<text:s/></text:p>
          </table:table-cell>
          <table:table-cell table:style-name="ce101"/>
          <table:table-cell table:style-name="ce40"/>
          <table:table-cell office:value-type="float" office:value="700" table:style-name="ce61">
            <text:p>700,00</text:p>
          </table:table-cell>
          <table:table-cell office:value-type="float" office:value="0.1816955208238511" table:formula="of:=[.F155]*100/[.F171]" table:style-name="ce61">
            <text:p>0,18</text:p>
          </table:table-cell>
          <table:table-cell table:style-name="ce58"/>
          <table:table-cell table:number-columns-repeated="16376" table:style-name="ce1"/>
        </table:table-row>
        <table:table-row table:style-name="ro5">
          <table:table-cell table:style-name="ce152"/>
          <table:table-cell office:value-type="string" table:style-name="ce151">
            <text:p>3.10.</text:p>
          </table:table-cell>
          <table:table-cell office:value-type="string" table:style-name="ce151">
            <text:p>održavanje turističke signalizacije , <text:s/>preuređenje oglasne ploče dobrodošlice</text:p>
          </table:table-cell>
          <table:table-cell table:style-name="ce132"/>
          <table:table-cell table:style-name="ce133"/>
          <table:table-cell office:value-type="float" office:value="3500" table:style-name="ce134">
            <text:p>3.500,00</text:p>
          </table:table-cell>
          <table:table-cell office:value-type="float" office:value="0.9084776041192556" table:formula="of:=[.F156]*100/[.F171]" table:style-name="ce134">
            <text:p>0,91</text:p>
          </table:table-cell>
          <table:table-cell table:style-name="ce58"/>
          <table:table-cell table:number-columns-repeated="16376" table:style-name="ce1"/>
        </table:table-row>
        <table:table-row table:style-name="ro2">
          <table:table-cell office:value-type="string" table:style-name="ce141">
            <text:p>4.<text:s/></text:p>
          </table:table-cell>
          <table:table-cell office:value-type="string" table:style-name="ce142">
            <text:p>4.</text:p>
          </table:table-cell>
          <table:table-cell office:value-type="string" table:style-name="ce142">
            <text:p>DESTINACIJSKI MENADŽMENT</text:p>
          </table:table-cell>
          <table:table-cell office:value-type="float" office:value="10584.64" table:style-name="ce103">
            <text:p>10.584,64</text:p>
          </table:table-cell>
          <table:table-cell office:value-type="float" office:value="5545.22" table:style-name="ce119">
            <text:p>5.545,22</text:p>
          </table:table-cell>
          <table:table-cell office:value-type="float" office:value="10394" table:style-name="ce58">
            <text:p>10.394,00</text:p>
          </table:table-cell>
          <table:table-cell office:value-type="float" office:value="2.6979189192044406" table:formula="of:=[.F157]*100/[.F171]" table:style-name="ce58">
            <text:p>2,70</text:p>
          </table:table-cell>
          <table:table-cell office:value-type="float" office:value="187.44071470563836" table:formula="of:=[.F157]*100/[.E157]" table:style-name="ce58">
            <text:p>187,44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4.1.<text:s/></text:p>
          </table:table-cell>
          <table:table-cell office:value-type="string" table:style-name="ce14">
            <text:p>Turističko informativni sustavi <text:s/>i aplikacije<text:s/></text:p>
          </table:table-cell>
          <table:table-cell office:value-type="float" office:value="8195.6200000000008" table:style-name="ce100">
            <text:p>8.195,62</text:p>
          </table:table-cell>
          <table:table-cell table:style-name="ce17"/>
          <table:table-cell office:value-type="float" office:value="8194" table:style-name="ce40">
            <text:p>8.194,00</text:p>
          </table:table-cell>
          <table:table-cell office:value-type="float" office:value="2.1268758537580514" table:formula="of:=[.F158]*100/[.F171]" table:style-name="ce40">
            <text:p>2,13</text:p>
          </table:table-cell>
          <table:table-cell table:style-name="ce58"/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4.1.1.</text:p>
          </table:table-cell>
          <table:table-cell office:value-type="string" table:style-name="ce14">
            <text:p>Platforma IN DESTINATION<text:s/></text:p>
          </table:table-cell>
          <table:table-cell office:value-type="float" office:value="2720.82" table:style-name="ce100">
            <text:p>2.720,82</text:p>
          </table:table-cell>
          <table:table-cell office:value-type="float" office:value="2500" table:style-name="ce36">
            <text:p>2.500,00</text:p>
          </table:table-cell>
          <table:table-cell office:value-type="float" office:value="2700" table:style-name="ce61">
            <text:p>2.700,00</text:p>
          </table:table-cell>
          <table:table-cell office:value-type="float" office:value="0.70082558032056852" table:formula="of:=[.F159]*100/[.F171]" table:style-name="ce61">
            <text:p>0,70</text:p>
          </table:table-cell>
          <table:table-cell office:value-type="float" office:value="108" table:formula="of:=[.F159]*100/[.E159]" table:style-name="ce58">
            <text:p>108,00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4.1.2.<text:s/></text:p>
          </table:table-cell>
          <table:table-cell office:value-type="string" table:style-name="ce14">
            <text:p>PROVIDEO 360</text:p>
          </table:table-cell>
          <table:table-cell office:value-type="float" office:value="1493.13" table:style-name="ce100">
            <text:p>1.493,13</text:p>
          </table:table-cell>
          <table:table-cell office:value-type="float" office:value="1494" table:style-name="ce36">
            <text:p>1.494,00</text:p>
          </table:table-cell>
          <table:table-cell office:value-type="float" office:value="1494" table:style-name="ce61">
            <text:p>1.494,00</text:p>
          </table:table-cell>
          <table:table-cell office:value-type="float" office:value="0.38779015444404796" table:formula="of:=[.F160]*100/[.F171]" table:style-name="ce61">
            <text:p>0,39</text:p>
          </table:table-cell>
          <table:table-cell office:value-type="float" office:value="100" table:formula="of:=[.F160]*100/[.E160]" table:style-name="ce58">
            <text:p>100,00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4.1.3.</text:p>
          </table:table-cell>
          <table:table-cell office:value-type="string" table:style-name="ce14">
            <text:p>Bike &amp; hike održavanje , aplikacija<text:s/></text:p>
          </table:table-cell>
          <table:table-cell office:value-type="float" office:value="3981.68" table:style-name="ce100">
            <text:p>3.981,68</text:p>
          </table:table-cell>
          <table:table-cell office:value-type="float" office:value="0" table:style-name="ce80">
            <text:p>0,00</text:p>
          </table:table-cell>
          <table:table-cell office:value-type="float" office:value="4000" table:style-name="ce61">
            <text:p>4.000,00</text:p>
          </table:table-cell>
          <table:table-cell office:value-type="float" office:value="1.0382601189934348" table:formula="of:=[.F161]*100/[.F171]" table:style-name="ce61">
            <text:p>1,04</text:p>
          </table:table-cell>
          <table:table-cell table:style-name="ce58"/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4.2.</text:p>
          </table:table-cell>
          <table:table-cell office:value-type="string" table:style-name="ce14">
            <text:p>Stručni skupovi i edukacije<text:s/></text:p>
          </table:table-cell>
          <table:table-cell office:value-type="float" office:value="1194.51" table:style-name="ce100">
            <text:p>1.194,51</text:p>
          </table:table-cell>
          <table:table-cell office:value-type="float" office:value="500" table:style-name="ce80">
            <text:p>500,00</text:p>
          </table:table-cell>
          <table:table-cell office:value-type="float" office:value="1000" table:style-name="ce40">
            <text:p>1.000,00</text:p>
          </table:table-cell>
          <table:table-cell office:value-type="float" office:value="0.25956502974835871" table:formula="of:=[.F162]*100/[.F171]" table:style-name="ce40">
            <text:p>0,26</text:p>
          </table:table-cell>
          <table:table-cell office:value-type="float" office:value="200" table:formula="of:=[.F162]*100/[.E162]" table:style-name="ce58">
            <text:p>200,00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4.3.<text:s/></text:p>
          </table:table-cell>
          <table:table-cell office:value-type="string" table:style-name="ce14">
            <text:p>Poticanje na uređenje destinacije, sadnja stabala</text:p>
          </table:table-cell>
          <table:table-cell office:value-type="float" office:value="1194.51" table:style-name="ce100">
            <text:p>1.194,51</text:p>
          </table:table-cell>
          <table:table-cell office:value-type="float" office:value="1051.22" table:style-name="ce36">
            <text:p>1.051,22</text:p>
          </table:table-cell>
          <table:table-cell office:value-type="float" office:value="1200" table:style-name="ce40">
            <text:p>1.200,00</text:p>
          </table:table-cell>
          <table:table-cell office:value-type="float" office:value="0.31147803569803045" table:formula="of:=[.F163]*100/[.F171]" table:style-name="ce40">
            <text:p>0,31</text:p>
          </table:table-cell>
          <table:table-cell office:value-type="float" office:value="114.15307927931356" table:formula="of:=[.F163]*100/[.E163]" table:style-name="ce58">
            <text:p>114,15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41">
            <text:p>5.</text:p>
          </table:table-cell>
          <table:table-cell office:value-type="string" table:style-name="ce142">
            <text:p>5.</text:p>
          </table:table-cell>
          <table:table-cell office:value-type="string" table:style-name="ce142">
            <text:p>ČLANSTVO U STRUKOVNIM <text:s/>ORGANIZACIJAMA<text:s/></text:p>
          </table:table-cell>
          <table:table-cell office:value-type="float" office:value="79.63" table:style-name="ce103">
            <text:p>79,63</text:p>
          </table:table-cell>
          <table:table-cell office:value-type="float" office:value="86" table:style-name="ce90">
            <text:p>86,00</text:p>
          </table:table-cell>
          <table:table-cell office:value-type="float" office:value="86" table:style-name="ce58">
            <text:p>86,00</text:p>
          </table:table-cell>
          <table:table-cell office:value-type="float" office:value="2.2322592558358851E-2" table:formula="of:=[.F164]*100/[.F171]" table:style-name="ce58">
            <text:p>0,02</text:p>
          </table:table-cell>
          <table:table-cell office:value-type="float" office:value="100" table:formula="of:=[.F164]*100/[.E164]" table:style-name="ce58">
            <text:p>100,00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41">
            <text:p>6..</text:p>
          </table:table-cell>
          <table:table-cell office:value-type="string" table:style-name="ce142">
            <text:p>6.</text:p>
          </table:table-cell>
          <table:table-cell office:value-type="string" table:style-name="ce142">
            <text:p>ADMINISTRATIVNI TROŠKOVI<text:s/></text:p>
          </table:table-cell>
          <table:table-cell office:value-type="float" office:value="105063.39" table:style-name="ce103">
            <text:p>105.063,39</text:p>
          </table:table-cell>
          <table:table-cell office:value-type="float" office:value="101090" table:style-name="ce119">
            <text:p>101.090,00</text:p>
          </table:table-cell>
          <table:table-cell office:value-type="float" office:value="108412.23" table:style-name="ce58">
            <text:p>108.412,23</text:p>
          </table:table-cell>
          <table:table-cell office:value-type="float" office:value="28.140023705035908" table:formula="of:=[.F165]*100/[.F171]" table:style-name="ce58">
            <text:p>28,14</text:p>
          </table:table-cell>
          <table:table-cell office:value-type="float" office:value="107.24327826689088" table:formula="of:=[.F165]*100/[.E165]" table:style-name="ce58">
            <text:p>107,24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6.1.</text:p>
          </table:table-cell>
          <table:table-cell office:value-type="string" table:style-name="ce14">
            <text:p>Plaće , rashodi za radnike<text:s/></text:p>
          </table:table-cell>
          <table:table-cell office:value-type="float" office:value="77841.929999999993" table:style-name="ce100">
            <text:p>77.841,93</text:p>
          </table:table-cell>
          <table:table-cell office:value-type="float" office:value="73001" table:style-name="ce36">
            <text:p>73.001,00</text:p>
          </table:table-cell>
          <table:table-cell office:value-type="float" office:value="77269.23" table:style-name="ce40">
            <text:p>77.269,23</text:p>
          </table:table-cell>
          <table:table-cell office:value-type="float" office:value="20.056389983582772" table:formula="of:=[.F166]*100/[.F171]" table:style-name="ce40">
            <text:p>20,06</text:p>
          </table:table-cell>
          <table:table-cell office:value-type="float" office:value="105.84681031766688" table:formula="of:=[.F166]*100/[.E166]" table:style-name="ce58">
            <text:p>105,85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6.2.<text:s/></text:p>
          </table:table-cell>
          <table:table-cell office:value-type="string" table:style-name="ce14">
            <text:p>Materijalni troškovi<text:s/></text:p>
          </table:table-cell>
          <table:table-cell office:value-type="float" office:value="26491.48" table:style-name="ce100">
            <text:p>26.491,48</text:p>
          </table:table-cell>
          <table:table-cell office:value-type="float" office:value="26606" table:style-name="ce36">
            <text:p>26.606,00</text:p>
          </table:table-cell>
          <table:table-cell office:value-type="float" office:value="29811" table:style-name="ce40">
            <text:p>29.811,00</text:p>
          </table:table-cell>
          <table:table-cell office:value-type="float" office:value="7.7378931018283224" table:formula="of:=[.F167]*100/[.F171]" table:style-name="ce40">
            <text:p>7,74</text:p>
          </table:table-cell>
          <table:table-cell office:value-type="float" office:value="112.04615500263098" table:formula="of:=[.F167]*100/[.E167]" table:style-name="ce58">
            <text:p>112,05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6.3.<text:s/></text:p>
          </table:table-cell>
          <table:table-cell office:value-type="string" table:style-name="ce14">
            <text:p>Tijela <text:s/>turističke zajednice<text:s/></text:p>
          </table:table-cell>
          <table:table-cell office:value-type="float" office:value="729.98" table:style-name="ce100">
            <text:p>729,98</text:p>
          </table:table-cell>
          <table:table-cell office:value-type="float" office:value="1483" table:style-name="ce36">
            <text:p>1.483,00</text:p>
          </table:table-cell>
          <table:table-cell office:value-type="float" office:value="1332" table:style-name="ce40">
            <text:p>1.332,00</text:p>
          </table:table-cell>
          <table:table-cell office:value-type="float" office:value="0.34574061962481384" table:formula="of:=[.F168]*100/[.F171]" table:style-name="ce40">
            <text:p>0,35</text:p>
          </table:table-cell>
          <table:table-cell office:value-type="float" office:value="89.817936614969653" table:formula="of:=[.F168]*100/[.E168]" table:style-name="ce58">
            <text:p>89,82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office:value-type="string" table:style-name="ce14">
            <text:p>6.4.<text:s/></text:p>
          </table:table-cell>
          <table:table-cell office:value-type="string" table:style-name="ce14">
            <text:p>troškovi ispostava , predstavništva<text:s/></text:p>
          </table:table-cell>
          <table:table-cell office:value-type="float" office:value="0" table:style-name="ce100">
            <text:p>0,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40">
            <text:p>0,00</text:p>
          </table:table-cell>
          <table:table-cell table:style-name="ce40"/>
          <table:table-cell table:style-name="ce58"/>
          <table:table-cell table:number-columns-repeated="6" table:style-name="ce1"/>
          <table:table-cell office:value-type="string" table:style-name="ce1">
            <text:p>,</text:p>
          </table:table-cell>
          <table:table-cell table:number-columns-repeated="16369"/>
        </table:table-row>
        <table:table-row table:style-name="ro2">
          <table:table-cell office:value-type="string" table:style-name="ce141">
            <text:p>7.</text:p>
          </table:table-cell>
          <table:table-cell office:value-type="string" table:style-name="ce142">
            <text:p>7.</text:p>
          </table:table-cell>
          <table:table-cell office:value-type="string" table:style-name="ce142">
            <text:p>Rezerva<text:s/></text:p>
          </table:table-cell>
          <table:table-cell office:value-type="float" office:value="0" table:style-name="ce103">
            <text:p>0,00</text:p>
          </table:table-cell>
          <table:table-cell office:value-type="float" office:value="12308.72" table:style-name="ce59">
            <text:p>12.308,72</text:p>
          </table:table-cell>
          <table:table-cell office:value-type="float" office:value="3298.68" table:style-name="ce58">
            <text:p>3.298,68</text:p>
          </table:table-cell>
          <table:table-cell office:value-type="float" office:value="0.85622197233031594" table:formula="of:=[.F170]*100/[.F171]" table:style-name="ce58">
            <text:p>0,86</text:p>
          </table:table-cell>
          <table:table-cell office:value-type="float" office:value="0.27" table:style-name="ce58">
            <text:p>0,27</text:p>
          </table:table-cell>
          <table:table-cell table:number-columns-repeated="16376" table:style-name="ce1"/>
        </table:table-row>
        <table:table-row table:style-name="ro2">
          <table:table-cell table:style-name="ce15"/>
          <table:table-cell table:style-name="ce14"/>
          <table:table-cell office:value-type="string" table:style-name="ce14">
            <text:p>UKUPNO<text:s/></text:p>
          </table:table-cell>
          <table:table-cell office:value-type="float" office:value="313590.82" table:style-name="ce93">
            <text:p>313.590,82</text:p>
          </table:table-cell>
          <table:table-cell office:value-type="float" office:value="336432.94" table:style-name="ce140">
            <text:p>336.432,94</text:p>
          </table:table-cell>
          <table:table-cell office:value-type="float" office:value="385259.91" table:style-name="ce91">
            <text:p>385.259,91</text:p>
          </table:table-cell>
          <table:table-cell office:value-type="float" office:value="100" table:style-name="ce91">
            <text:p>100,00</text:p>
          </table:table-cell>
          <table:table-cell office:value-type="float" office:value="114.51313596106255" table:formula="of:=[.F171]*100/[.E171]" table:style-name="ce58">
            <text:p>114,51</text:p>
          </table:table-cell>
          <table:table-cell table:number-columns-repeated="16376" table:style-name="ce1"/>
        </table:table-row>
        <table:table-row table:style-name="ro2">
          <table:table-cell table:number-columns-spanned="2" table:number-rows-spanned="1" table:style-name="ce156"/>
          <table:covered-table-cell/>
          <table:table-cell table:style-name="ce19"/>
          <table:table-cell table:style-name="ce76"/>
          <table:table-cell table:number-columns-repeated="2" table:style-name="ce20"/>
          <table:table-cell table:style-name="ce19"/>
          <table:table-cell table:style-name="ce58"/>
          <table:table-cell table:number-columns-repeated="16376" table:style-name="ce1"/>
        </table:table-row>
        <table:table-row table:style-name="ro2">
          <table:table-cell table:number-columns-repeated="2" table:style-name="ce15"/>
          <table:table-cell table:style-name="ce16"/>
          <table:table-cell table:style-name="ce77"/>
          <table:table-cell table:number-columns-repeated="3" table:style-name="ce15"/>
          <table:table-cell table:style-name="ce58"/>
          <table:table-cell table:number-columns-repeated="16376" table:style-name="ce1"/>
        </table:table-row>
        <table:table-row table:style-name="ro2">
          <table:table-cell office:value-type="string" table:style-name="ce21">
            <text:p>9.</text:p>
          </table:table-cell>
          <table:table-cell table:style-name="ce21"/>
          <table:table-cell office:value-type="string" table:style-name="ce22">
            <text:p>FONDOVI - posebne namjene</text:p>
          </table:table-cell>
          <table:table-cell table:style-name="ce78"/>
          <table:table-cell table:number-columns-repeated="3" table:style-name="ce23"/>
          <table:table-cell table:style-name="ce58"/>
          <table:table-cell table:number-columns-repeated="16376" table:style-name="ce1"/>
        </table:table-row>
        <table:table-row table:style-name="ro6">
          <table:table-cell table:number-columns-repeated="2" table:style-name="ce14"/>
          <table:table-cell office:value-type="string" table:style-name="ce24">
            <text:p>Fond za turističke zajednice na <text:s/>turistički nedovoljno razvijenim područjima i kontinentu</text:p>
          </table:table-cell>
          <table:table-cell table:style-name="ce77"/>
          <table:table-cell table:number-columns-repeated="3" table:style-name="ce15"/>
          <table:table-cell table:style-name="ce58"/>
          <table:table-cell table:number-columns-repeated="16376" table:style-name="ce1"/>
        </table:table-row>
        <table:table-row table:style-name="ro2">
          <table:table-cell table:number-columns-repeated="2" table:style-name="ce14"/>
          <table:table-cell office:value-type="string" table:style-name="ce24">
            <text:p>Fond za projekte udruženih turističkih zajednica</text:p>
          </table:table-cell>
          <table:table-cell office:value-type="float" office:value="15926.74" table:style-name="ce74">
            <text:p>15.926,74</text:p>
          </table:table-cell>
          <table:table-cell office:value-type="float" office:value="21865" table:style-name="ce34">
            <text:p>21.865,00</text:p>
          </table:table-cell>
          <table:table-cell office:value-type="float" office:value="16000" table:style-name="ce34">
            <text:p>16.000,00</text:p>
          </table:table-cell>
          <table:table-cell table:style-name="ce92"/>
          <table:table-cell office:value-type="float" office:value="73.176309169906247" table:formula="of:=[.F176]*100/[.E176]" table:style-name="ce58">
            <text:p>73,18</text:p>
          </table:table-cell>
          <table:table-cell table:number-columns-repeated="16376" table:style-name="ce1"/>
        </table:table-row>
        <table:table-row table:style-name="ro2">
          <table:table-cell table:style-name="ce25"/>
          <table:table-cell table:style-name="ce104"/>
          <table:table-cell office:value-type="string" table:style-name="ce105">
            <text:p>SVEUKUPNO 2</text:p>
          </table:table-cell>
          <table:table-cell table:style-name="ce107"/>
          <table:table-cell table:number-columns-repeated="2" table:style-name="ce108"/>
          <table:table-cell table:number-columns-repeated="2" table:style-name="ce106"/>
          <table:table-cell table:number-columns-repeated="16376"/>
        </table:table-row>
        <table:table-row table:style-name="ro2">
          <table:table-cell table:number-columns-repeated="2" table:style-name="ce15"/>
          <table:table-cell table:style-name="ce16"/>
          <table:table-cell table:style-name="ce77"/>
          <table:table-cell table:number-columns-repeated="2" table:style-name="ce48"/>
          <table:table-cell table:style-name="ce15"/>
          <table:table-cell table:number-columns-repeated="16377" table:style-name="ce1"/>
        </table:table-row>
        <table:table-row table:style-name="ro4">
          <table:table-cell office:value-type="string" table:number-columns-spanned="2" table:number-rows-spanned="1" table:style-name="ce157">
            <text:p>TOTAL</text:p>
          </table:table-cell>
          <table:covered-table-cell/>
          <table:table-cell office:value-type="string" table:style-name="ce109">
            <text:p>SVEUKUPNO 1+ SVEUKUPNO 2</text:p>
          </table:table-cell>
          <table:table-cell office:value-type="float" office:value="313590.82" table:style-name="ce110">
            <text:p>313.590,82</text:p>
          </table:table-cell>
          <table:table-cell office:value-type="float" office:value="336432.94" table:style-name="ce155">
            <text:p>336.432,94</text:p>
          </table:table-cell>
          <table:table-cell office:value-type="float" office:value="385259.91" table:style-name="ce112">
            <text:p>385259,91</text:p>
          </table:table-cell>
          <table:table-cell table:style-name="ce111"/>
          <table:table-cell table:number-columns-repeated="16377" table:style-name="ce1"/>
        </table:table-row>
        <table:table-row table:style-name="ro4">
          <table:table-cell table:style-name="ce5"/>
          <table:table-cell table:number-columns-repeated="4" table:style-name="ce1"/>
          <table:table-cell table:number-columns-repeated="2" table:style-name="ce126"/>
          <table:table-cell table:number-columns-repeated="16377" table:style-name="ce1"/>
        </table:table-row>
        <table:table-row table:style-name="ro2">
          <table:table-cell table:number-columns-repeated="6" table:style-name="ce1"/>
          <table:table-cell table:style-name="ce127"/>
          <table:table-cell table:number-columns-repeated="16377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number-rows-repeated="1048392" table:style-name="ro2">
          <table:table-cell table:number-columns-repeated="16384"/>
        </table:table-row>
        <table:named-expressions>
          <table:named-expression table:name="_Hlk54087109" table:expression="of:=[Program_rada.#REF!]" table:base-cell-address="Program_rada.$A$1"/>
          <table:named-range table:name="_Toc55895370" table:cell-range-address="Program_rada.$A$1" table:base-cell-address="Program_rada.$A$1"/>
        </table:named-expressions>
      </table:table>
      <table:table table:name="Izvješće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9" table:number-columns-repeated="16381" table:default-cell-style-name="ce1"/>
        <table:table-row table:style-name="ro4">
          <table:table-cell table:style-name="ce28"/>
          <table:table-cell table:number-columns-repeated="16383" table:style-name="ce1"/>
        </table:table-row>
        <table:table-row table:style-name="ro2">
          <table:table-cell table:number-columns-spanned="1" table:number-rows-spanned="3" table:style-name="ce163"/>
          <table:table-cell table:number-columns-spanned="1" table:number-rows-spanned="3" table:style-name="ce162"/>
          <table:table-cell office:value-type="string" table:number-columns-spanned="1" table:number-rows-spanned="3" table:style-name="ce158">
            <text:p>PRIHODI</text:p>
          </table:table-cell>
          <table:table-cell office:value-type="string" table:number-columns-spanned="1" table:number-rows-spanned="3" table:style-name="ce158">
            <text:p>Plan <text:s/>2021.</text:p>
          </table:table-cell>
          <table:table-cell office:value-type="string" table:number-columns-spanned="1" table:number-rows-spanned="3" table:style-name="ce158">
            <text:p>Rebalans 2021.</text:p>
          </table:table-cell>
          <table:table-cell office:value-type="string" table:number-columns-spanned="1" table:number-rows-spanned="3" table:style-name="ce158">
            <text:p>Realizacija 2021.</text:p>
          </table:table-cell>
          <table:table-cell office:value-type="string" table:number-columns-spanned="1" table:number-rows-spanned="3" table:style-name="ce158">
            <text:p>udio % u realizaciji<text:s/></text:p>
          </table:table-cell>
          <table:table-cell office:value-type="string" table:style-name="ce6">
            <text:p>indeks<text:s/>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realizacija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/rebalans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1.</text:p>
          </table:table-cell>
          <table:table-cell table:style-name="ce10"/>
          <table:table-cell office:value-type="string" table:style-name="ce10">
            <text:p>Izvorni prihodi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24"/>
          <table:table-cell office:value-type="string" table:style-name="ce24">
            <text:p>1.1.</text:p>
          </table:table-cell>
          <table:table-cell office:value-type="string" table:style-name="ce24">
            <text:p>Turistička pristojb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29"/>
          <table:table-cell office:value-type="string" table:style-name="ce24">
            <text:p>1.2.</text:p>
          </table:table-cell>
          <table:table-cell office:value-type="string" table:style-name="ce24">
            <text:p>Članarina</text:p>
          </table:table-cell>
          <table:table-cell table:number-columns-repeated="5" table:style-name="ce15"/>
          <table:table-cell table:number-columns-repeated="16376"/>
        </table:table-row>
        <table:table-row table:style-name="ro6">
          <table:table-cell office:value-type="string" table:style-name="ce10">
            <text:p>2.<text:s/></text:p>
          </table:table-cell>
          <table:table-cell table:style-name="ce10"/>
          <table:table-cell office:value-type="string" table:style-name="ce10">
            <text:p>Prihodi iz proračuna općine/grada/županije i državnog proračuna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office:value-type="string" table:style-name="ce11">
            <text:p>3.</text:p>
          </table:table-cell>
          <table:table-cell table:style-name="ce11"/>
          <table:table-cell office:value-type="string" table:style-name="ce11">
            <text:p>Prihodi od sustava turističkih zajednica<text:s/>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1">
            <text:p>4.</text:p>
          </table:table-cell>
          <table:table-cell table:style-name="ce11"/>
          <table:table-cell office:value-type="string" table:style-name="ce11">
            <text:p>Prihodi iz EU fondova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1">
            <text:p>5.</text:p>
          </table:table-cell>
          <table:table-cell table:style-name="ce11"/>
          <table:table-cell office:value-type="string" table:style-name="ce11">
            <text:p>Prihodi od gospodarske djelatnosti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1">
            <text:p>6.</text:p>
          </table:table-cell>
          <table:table-cell table:style-name="ce11"/>
          <table:table-cell office:value-type="string" table:style-name="ce11">
            <text:p>Preneseni prihod iz prethodne godine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1">
            <text:p>7.</text:p>
          </table:table-cell>
          <table:table-cell table:style-name="ce11"/>
          <table:table-cell office:value-type="string" table:style-name="ce11">
            <text:p>Ostali prihodi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table:style-name="ce30"/>
          <table:table-cell table:number-columns-repeated="7" table:style-name="ce31"/>
          <table:table-cell table:number-columns-repeated="16376"/>
        </table:table-row>
        <table:table-row table:style-name="ro2">
          <table:table-cell table:number-columns-spanned="1" table:number-rows-spanned="3" table:style-name="ce162"/>
          <table:table-cell table:number-columns-spanned="1" table:number-rows-spanned="3" table:style-name="ce162"/>
          <table:table-cell office:value-type="string" table:number-columns-spanned="1" table:number-rows-spanned="3" table:style-name="ce158">
            <text:p>AKTIVNOSTI</text:p>
          </table:table-cell>
          <table:table-cell office:value-type="string" table:number-columns-spanned="1" table:number-rows-spanned="3" table:style-name="ce158">
            <text:p>Plan 2021.</text:p>
          </table:table-cell>
          <table:table-cell office:value-type="string" table:number-columns-spanned="1" table:number-rows-spanned="3" table:style-name="ce158">
            <text:p>Rebalans 2021.</text:p>
          </table:table-cell>
          <table:table-cell office:value-type="string" table:number-columns-spanned="1" table:number-rows-spanned="3" table:style-name="ce158">
            <text:p>Realizacija 2021.</text:p>
          </table:table-cell>
          <table:table-cell office:value-type="string" table:number-columns-spanned="1" table:number-rows-spanned="3" table:style-name="ce158">
            <text:p>udio % u realizaciji</text:p>
          </table:table-cell>
          <table:table-cell office:value-type="string" table:style-name="ce6">
            <text:p>indeks<text:s/>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realizacija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/rebalans</text:p>
          </table:table-cell>
          <table:table-cell table:number-columns-repeated="16376"/>
        </table:table-row>
        <table:table-row table:style-name="ro2">
          <table:table-cell office:value-type="string" table:style-name="ce9">
            <text:p>1.</text:p>
          </table:table-cell>
          <table:table-cell table:style-name="ce9"/>
          <table:table-cell office:value-type="string" table:style-name="ce9">
            <text:p>ISTRAŽIVANJE I STRATEŠKO PLANIRANJE<text:s/>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1.1.</text:p>
          </table:table-cell>
          <table:table-cell office:value-type="string" table:style-name="ce14">
            <text:p>Izrada strateških/operativnih/komunikacijskih/akcijskih dokumenat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1.2.</text:p>
          </table:table-cell>
          <table:table-cell office:value-type="string" table:style-name="ce14">
            <text:p>Istraživanje i analiza tržišt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1.3.</text:p>
          </table:table-cell>
          <table:table-cell office:value-type="string" table:style-name="ce14">
            <text:p>Mjerenje učinkovitosti promotivnih aktivnosti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9">
            <text:p>2.</text:p>
          </table:table-cell>
          <table:table-cell table:style-name="ce9"/>
          <table:table-cell office:value-type="string" table:style-name="ce9">
            <text:p>RAZVOJ TURISTIČKOG PROIZVODA</text:p>
          </table:table-cell>
          <table:table-cell table:number-columns-repeated="5" table:style-name="ce7"/>
          <table:table-cell table:number-columns-repeated="16376"/>
        </table:table-row>
        <table:table-row table:style-name="ro5">
          <table:table-cell table:style-name="ce15"/>
          <table:table-cell office:value-type="string" table:style-name="ce14">
            <text:p>2.1.</text:p>
          </table:table-cell>
          <table:table-cell office:value-type="string" table:style-name="ce14">
            <text:p>Identifikacija i vrednovanje resursa te strukturiranje turističkih proizvod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2.</text:p>
          </table:table-cell>
          <table:table-cell office:value-type="string" table:style-name="ce14">
            <text:p>Sustavi označavanja kvalitete turističkog proizvod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3.</text:p>
          </table:table-cell>
          <table:table-cell office:value-type="string" table:style-name="ce14">
            <text:p>Podrška razvoju turističkih događanj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4.</text:p>
          </table:table-cell>
          <table:table-cell office:value-type="string" table:style-name="ce14">
            <text:p>Turistička infrastruktura<text:s/>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2.5.</text:p>
          </table:table-cell>
          <table:table-cell office:value-type="string" table:style-name="ce14">
            <text:p>Podrška turističkoj industriji<text:s/>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9">
            <text:p>3.</text:p>
          </table:table-cell>
          <table:table-cell table:style-name="ce9"/>
          <table:table-cell office:value-type="string" table:style-name="ce9">
            <text:p>KOMUNIKACIJA I OGLAŠAVANJE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6"/>
          <table:table-cell office:value-type="string" table:style-name="ce14">
            <text:p>3.1.</text:p>
          </table:table-cell>
          <table:table-cell office:value-type="string" table:style-name="ce14">
            <text:p>Definiranje<text:s/><text:span text:style-name="T4">brending</text:span><text:s/>sustava i<text:s/><text:span text:style-name="T4">brend</text:span><text:s/>arhitektur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2.</text:p>
          </table:table-cell>
          <table:table-cell office:value-type="string" table:style-name="ce14">
            <text:p>Oglašavanje destinacijskog branda, turističke ponude i proizvod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3.</text:p>
          </table:table-cell>
          <table:table-cell office:value-type="string" table:style-name="ce14">
            <text:p>Odnosi s javnošću: globalni i domaći PR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4.</text:p>
          </table:table-cell>
          <table:table-cell office:value-type="string" table:style-name="ce14">
            <text:p>Marketinške i poslovne suradnj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3.5.</text:p>
          </table:table-cell>
          <table:table-cell office:value-type="string" table:style-name="ce14">
            <text:p>Sajmovi, posebne prezentacije i poslovne radionic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6.</text:p>
          </table:table-cell>
          <table:table-cell office:value-type="string" table:style-name="ce14">
            <text:p>Suradnja s organizatorima putovanj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7.</text:p>
          </table:table-cell>
          <table:table-cell office:value-type="string" table:style-name="ce14">
            <text:p>Kreiranje promotivnog materijal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8.</text:p>
          </table:table-cell>
          <table:table-cell office:value-type="string" table:style-name="ce14">
            <text:p>Internetske stranic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9.</text:p>
          </table:table-cell>
          <table:table-cell office:value-type="string" table:style-name="ce14">
            <text:p>Kreiranje i upravljanje bazama turističkih podataka<text:s/>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3.10.</text:p>
          </table:table-cell>
          <table:table-cell office:value-type="string" table:style-name="ce14">
            <text:p>Turističko-informativne aktivnosti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9">
            <text:p>4.</text:p>
          </table:table-cell>
          <table:table-cell table:style-name="ce9"/>
          <table:table-cell office:value-type="string" table:style-name="ce9">
            <text:p>DESTINACIJSKI MENADŽMENT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4.1.</text:p>
          </table:table-cell>
          <table:table-cell office:value-type="string" table:style-name="ce14">
            <text:p>Turistički informacijski sustavi i aplikacije /eVisitor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4.2.</text:p>
          </table:table-cell>
          <table:table-cell office:value-type="string" table:style-name="ce14">
            <text:p>Stručni skupovi i edukacij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4.3.</text:p>
          </table:table-cell>
          <table:table-cell office:value-type="string" table:style-name="ce14">
            <text:p>Koordinacija i nadzor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7"/>
          <table:table-cell office:value-type="string" table:style-name="ce14">
            <text:p>4.4.</text:p>
          </table:table-cell>
          <table:table-cell office:value-type="string" table:style-name="ce14">
            <text:p>Upravljanje kvalitetom u destinaciji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6"/>
          <table:table-cell office:value-type="string" table:style-name="ce14">
            <text:p>4.5.</text:p>
          </table:table-cell>
          <table:table-cell office:value-type="string" table:style-name="ce14">
            <text:p>Poticanje na očuvanje i uređenje okoliš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9">
            <text:p>5.</text:p>
          </table:table-cell>
          <table:table-cell table:style-name="ce9"/>
          <table:table-cell office:value-type="string" table:style-name="ce9">
            <text:p>ČLANSTVO U STRUKOVNIM ORGANIZACIJAMA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5.1.</text:p>
          </table:table-cell>
          <table:table-cell office:value-type="string" table:style-name="ce14">
            <text:p>Međunarodne strukovne i sl. organizacij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5.2.</text:p>
          </table:table-cell>
          <table:table-cell office:value-type="string" table:style-name="ce14">
            <text:p>Domaće strukovne i sl. organizacij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9">
            <text:p>6.</text:p>
          </table:table-cell>
          <table:table-cell table:style-name="ce9"/>
          <table:table-cell office:value-type="string" table:style-name="ce9">
            <text:p>ADMINISTRATIVNI POSLOVI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6.1.</text:p>
          </table:table-cell>
          <table:table-cell office:value-type="string" table:style-name="ce14">
            <text:p>Plać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4"/>
          <table:table-cell office:value-type="string" table:style-name="ce14">
            <text:p>6.2.</text:p>
          </table:table-cell>
          <table:table-cell office:value-type="string" table:style-name="ce14">
            <text:p>Materijalni troškovi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6.3.</text:p>
          </table:table-cell>
          <table:table-cell office:value-type="string" table:style-name="ce14">
            <text:p>Tijela turističke zajednice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style-name="ce15"/>
          <table:table-cell office:value-type="string" table:style-name="ce14">
            <text:p>6.4.</text:p>
          </table:table-cell>
          <table:table-cell office:value-type="string" table:style-name="ce14">
            <text:p>Troškovi poslovanja mreže predstavništava/ ispostav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9">
            <text:p>7.</text:p>
          </table:table-cell>
          <table:table-cell table:style-name="ce9"/>
          <table:table-cell office:value-type="string" table:style-name="ce9">
            <text:p>REZERVA<text:s/>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office:value-type="string" table:style-name="ce9">
            <text:p>8.</text:p>
          </table:table-cell>
          <table:table-cell table:style-name="ce9"/>
          <table:table-cell office:value-type="string" table:style-name="ce9">
            <text:p>POKRIVANJE MANJKA PRIHODA IZ PRETHODNE GODINE</text:p>
          </table:table-cell>
          <table:table-cell table:number-columns-repeated="5" table:style-name="ce7"/>
          <table:table-cell table:number-columns-repeated="16376"/>
        </table:table-row>
        <table:table-row table:style-name="ro7">
          <table:table-cell table:number-columns-spanned="2" table:number-rows-spanned="1" table:style-name="ce159"/>
          <table:covered-table-cell/>
          <table:table-cell office:value-type="string" table:style-name="ce13">
            <text:p>SVEUKUPNO 1</text:p>
          </table:table-cell>
          <table:table-cell table:number-columns-repeated="5" table:style-name="ce18"/>
          <table:table-cell table:number-columns-repeated="16376"/>
        </table:table-row>
        <table:table-row table:style-name="ro2">
          <table:table-cell table:number-columns-spanned="2" table:number-rows-spanned="1" table:style-name="ce160"/>
          <table:covered-table-cell/>
          <table:table-cell table:style-name="ce32"/>
          <table:table-cell table:number-columns-repeated="5" table:style-name="ce33"/>
          <table:table-cell table:number-columns-repeated="16376"/>
        </table:table-row>
        <table:table-row table:style-name="ro2">
          <table:table-cell table:number-columns-repeated="2" table:style-name="ce15"/>
          <table:table-cell table:style-name="ce16"/>
          <table:table-cell table:number-columns-repeated="5" table:style-name="ce15"/>
          <table:table-cell table:number-columns-repeated="16376"/>
        </table:table-row>
        <table:table-row table:style-name="ro2">
          <table:table-cell office:value-type="string" table:style-name="ce21">
            <text:p>9.</text:p>
          </table:table-cell>
          <table:table-cell table:style-name="ce21"/>
          <table:table-cell office:value-type="string" table:style-name="ce22">
            <text:p>FONDOVI - posebne namjene</text:p>
          </table:table-cell>
          <table:table-cell table:number-columns-repeated="5" table:style-name="ce23"/>
          <table:table-cell table:number-columns-repeated="16376"/>
        </table:table-row>
        <table:table-row table:style-name="ro6">
          <table:table-cell table:number-columns-repeated="2" table:style-name="ce14"/>
          <table:table-cell office:value-type="string" table:style-name="ce24">
            <text:p>Fond za turističke zajednice na <text:s/>turistički nedovoljno razvijenim područjima i kontinentu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number-columns-repeated="2" table:style-name="ce14"/>
          <table:table-cell office:value-type="string" table:style-name="ce24">
            <text:p>Fond za projekte udruženih turističkih zajednica</text:p>
          </table:table-cell>
          <table:table-cell table:number-columns-repeated="5" table:style-name="ce15"/>
          <table:table-cell table:number-columns-repeated="16376"/>
        </table:table-row>
        <table:table-row table:style-name="ro2">
          <table:table-cell table:number-columns-repeated="2" table:style-name="ce25"/>
          <table:table-cell office:value-type="string" table:style-name="ce13">
            <text:p>SVEUKUPNO 2</text:p>
          </table:table-cell>
          <table:table-cell table:number-columns-repeated="5" table:style-name="ce26"/>
          <table:table-cell table:number-columns-repeated="16376"/>
        </table:table-row>
        <table:table-row table:style-name="ro2">
          <table:table-cell table:number-columns-repeated="2" table:style-name="ce15"/>
          <table:table-cell table:style-name="ce16"/>
          <table:table-cell table:number-columns-repeated="5" table:style-name="ce15"/>
          <table:table-cell table:number-columns-repeated="16376"/>
        </table:table-row>
        <table:table-row table:style-name="ro4">
          <table:table-cell office:value-type="string" table:number-columns-spanned="2" table:number-rows-spanned="1" table:style-name="ce161">
            <text:p>TOTAL</text:p>
          </table:table-cell>
          <table:covered-table-cell/>
          <table:table-cell office:value-type="string" table:style-name="ce27">
            <text:p>SVEUKUPNO 1+ SVEUKUPNO 2</text:p>
          </table:table-cell>
          <table:table-cell table:number-columns-repeated="5" table:style-name="ce26"/>
          <table:table-cell table:number-columns-repeated="16376"/>
        </table:table-row>
        <table:table-row table:style-name="ro4">
          <table:table-cell table:style-name="ce5"/>
          <table:table-cell table:number-columns-repeated="16383" table:style-name="ce1"/>
        </table:table-row>
        <table:table-row table:style-name="ro4">
          <table:table-cell table:style-name="ce5"/>
          <table:table-cell table:number-columns-repeated="16383"/>
        </table:table-row>
        <table:table-row table:number-rows-repeated="1048511" table:style-name="ro2">
          <table:table-cell table:number-columns-repeated="16384"/>
        </table:table-row>
        <table:named-expressions>
          <table:named-range table:name="_Hlk54516215" table:cell-range-address="Izvješće.$C$30" table:base-cell-address="Izvješć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.</number:text>
      <number:month/>
      <number:text>.</number:text>
      <number:year number:style="long"/>
    </number:date-style>
    <number:currency-style style:name="N36P0" number:language="hr" number:country="HR">
      <number:number number:decimal-places="0" number:min-integer-digits="1" number:grouping="true">
        <number:embedded-text number:position="0"> </number:embedded-text>
      </number:number>
      <number:currency-symbol number:language="hr" number:country="HR">€</number:currency-symbol>
    </number:currency-style>
    <number:currency-style style:name="N36" number:language="hr" number:country="HR">
      <style:text-properties fo:color="#FF0000"/>
      <number:text>-</number:text>
      <number:number number:decimal-places="0" number:min-integer-digits="1" number:grouping="true">
        <number:embedded-text number:position="0"> </number:embedded-text>
      </number:number>
      <number:currency-symbol number:language="hr" number:country="HR">€</number:currency-symbol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>Jure Galić</meta:initial-creator>
    <dc:creator>Idea Verum</dc:creator>
    <meta:creation-date>2015-06-05T18:17:20Z</meta:creation-date>
    <dc:date>2024-05-23T07:24:50Z</dc:date>
    <meta:print-date>2023-10-17T08:06:42Z</meta:print-date>
  </office:meta>
</office:document-meta>
</file>