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fo:color="#003764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style:vertical-align="middle"/>
      <style:text-properties fo:color="#FF0000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color="#003764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background-color="#DDEBF7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fo:background-color="#DDEBF7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#DDEBF7"/>
      <style:text-properties fo:color="#000000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#DDEBF7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background-color="#FFFFFF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8EA9DB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8EA9DB"/>
      <style:text-properties fo:color="#000000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background-color="#8EA9DB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style:vertical-align="middle" fo:wrap-option="wrap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background-color="#003764"/>
      <style:text-properties fo:color="#FFFFFF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3764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31" style:family="table-cell" style:parent-style-name="Default" style:data-style-name="N0">
      <style:table-cell-properties style:vertical-align="middle"/>
    </style:style>
    <style:style style:name="ce32" style:family="table-cell" style:parent-style-name="Default" style:data-style-name="N0"/>
    <style:style style:name="ce33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0pt" style:font-size-asian="10pt" style:font-size-complex="10pt"/>
    </style:style>
    <style:style style:name="ce35" style:family="table-cell" style:parent-style-name="Default" style:data-style-name="N4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36" style:family="table-cell" style:parent-style-name="Default" style:data-style-name="N4">
      <style:table-cell-properties fo:border="thin solid #000000" style:vertical-align="middle" fo:background-color="#DDEBF7"/>
    </style:style>
    <style:style style:name="ce37" style:family="table-cell" style:parent-style-name="Default" style:data-style-name="N4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wrap-option="wrap"/>
      <style:text-properties fo:color="#3A3838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4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40" style:family="table-cell" style:parent-style-name="Default" style:data-style-name="N4">
      <style:table-cell-properties fo:border="thin solid #000000" style:vertical-align="middle" fo:background-color="#DDEBF7"/>
      <style:text-properties fo:color="#3A3838"/>
    </style:style>
    <style:style style:name="ce41" style:family="table-cell" style:parent-style-name="Default" style:data-style-name="N4">
      <style:table-cell-properties fo:border="thin solid #000000" style:vertical-align="middle"/>
      <style:text-properties fo:color="#333F4F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4">
      <style:table-cell-properties fo:border="thin solid #000000" style:vertical-align="middle"/>
      <style:text-properties fo:color="#333F4F" fo:font-size="10pt" style:font-size-asian="10pt" style:font-size-complex="10pt"/>
    </style:style>
    <style:style style:name="ce43" style:family="table-cell" style:parent-style-name="Default" style:data-style-name="N4">
      <style:table-cell-properties fo:border="thin solid #000000" style:vertical-align="middle" fo:background-color="#003764"/>
      <style:text-properties fo:color="#FFFFFF" fo:font-size="10pt" style:font-size-asian="10pt" style:font-size-complex="10pt"/>
    </style:style>
    <style:style style:name="ce44" style:family="table-cell" style:parent-style-name="Default" style:data-style-name="N4">
      <style:table-cell-properties fo:border="thin solid #000000" style:vertical-align="middle" fo:background-color="#DDEBF7"/>
      <style:text-properties fo:color="#000000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46" style:family="table-cell" style:parent-style-name="Default" style:data-style-name="N4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47" style:family="table-cell" style:parent-style-name="Default" style:data-style-name="N2">
      <style:table-cell-properties fo:border="thin solid #000000" style:vertical-align="middle" fo:background-color="#DDEBF7"/>
    </style:style>
    <style:style style:name="ce48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/>
    </style:style>
    <style:style style:name="ce49" style:family="table-cell" style:parent-style-name="Default" style:data-style-name="N0">
      <style:table-cell-properties style:vertical-align="middle" fo:background-color="#003764"/>
      <style:text-properties fo:color="#FFFFFF" fo:font-size="10pt" style:font-size-asian="10pt" style:font-size-complex="10pt"/>
    </style:style>
    <style:style style:name="ce50" style:family="table-cell" style:parent-style-name="Default" style:data-style-name="N2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51" style:family="table-cell" style:parent-style-name="Default" style:data-style-name="N2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2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53" style:family="table-cell" style:parent-style-name="Default" style:data-style-name="N0">
      <style:table-cell-properties fo:border="thin solid #000000" style:vertical-align="middle" fo:background-color="#DDEBF7"/>
      <style:text-properties fo:color="#000000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background-color="#DDEBF7"/>
      <style:text-properties fo:font-weight="bold" style:font-weight-asian="bold" style:font-weight-complex="bold"/>
    </style:style>
    <style:style style:name="ce55" style:family="table-cell" style:parent-style-name="Default" style:data-style-name="N4">
      <style:table-cell-properties fo:border="thin solid #000000" style:vertical-align="middle" fo:background-color="#DDEBF7"/>
    </style:style>
    <style:style style:name="ce56" style:family="table-cell" style:parent-style-name="Default" style:data-style-name="N0">
      <style:table-cell-properties fo:border="thin solid #000000" style:vertical-align="middle" fo:background-color="#DDEBF7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8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1F4E78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4">
      <style:table-cell-properties fo:border="thin solid #000000" style:vertical-align="middle" fo:background-color="#BDD7EE"/>
      <style:text-properties fo:color="#333F4F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4">
      <style:table-cell-properties fo:border="thin solid #000000" style:vertical-align="middle"/>
      <style:text-properties fo:color="#C65911" fo:font-size="10pt" style:font-size-asian="10pt" style:font-size-complex="10pt"/>
    </style:style>
    <style:style style:name="ce61" style:family="table-cell" style:parent-style-name="Default" style:data-style-name="N0">
      <style:text-properties fo:font-weight="bold" style:font-weight-asian="bold" style:font-weight-complex="bold"/>
    </style:style>
    <style:style style:name="ce62" style:family="table-cell" style:parent-style-name="Default" style:data-style-name="N4">
      <style:table-cell-properties fo:border="thin solid #000000" style:vertical-align="middle" fo:background-color="#DDEBF7"/>
    </style:style>
    <style:style style:name="ce63" style:family="table-cell" style:parent-style-name="Default" style:data-style-name="N0">
      <style:table-cell-properties fo:border="thin solid #000000" style:vertical-align="middle" fo:background-color="#DDEBF7"/>
      <style:text-properties fo:color="#3A3838" fo:font-weight="bold" style:font-weight-asian="bold" style:font-weight-complex="bold"/>
    </style:style>
    <style:style style:name="ce64" style:family="table-cell" style:parent-style-name="Default" style:data-style-name="N4">
      <style:table-cell-properties fo:border="thin solid #000000" style:vertical-align="middle"/>
      <style:text-properties fo:color="#3A3838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4">
      <style:table-cell-properties fo:border="thin solid #000000" style:vertical-align="middle" fo:background-color="#DDEBF7"/>
      <style:text-properties fo:color="#C65911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67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1F4E78" fo:font-weight="bold" style:font-weight-asian="bold" style:font-weight-complex="bold"/>
    </style:style>
    <style:style style:name="ce68" style:family="table-cell" style:parent-style-name="Default" style:data-style-name="N2">
      <style:table-cell-properties fo:border="thin solid #000000" style:vertical-align="middle" fo:background-color="#DDEBF7"/>
    </style:style>
    <style:style style:name="ce69" style:family="table-cell" style:parent-style-name="Default" style:data-style-name="N4">
      <style:table-cell-properties style:vertical-align="middle" fo:background-color="#003764"/>
      <style:text-properties fo:color="#FFFFFF" fo:font-size="10pt" style:font-size-asian="10pt" style:font-size-complex="10pt"/>
    </style:style>
    <style:style style:name="ce70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end" fo:margin-right="0cm"/>
      <style:text-properties fo:color="#C65911" fo:font-weight="bold" style:font-weight-asian="bold" style:font-weight-complex="bold"/>
    </style:style>
    <style:style style:name="ce71" style:family="table-cell" style:parent-style-name="Default" style:data-style-name="N4">
      <style:table-cell-properties fo:border="thin solid #000000" style:vertical-align="middle" fo:background-color="#DDEBF7"/>
      <style:text-properties fo:color="#C65911" fo:font-weight="bold" style:font-weight-asian="bold" style:font-weight-complex="bold"/>
    </style:style>
    <style:style style:name="ce72" style:family="table-cell" style:parent-style-name="Default" style:data-style-name="N4">
      <style:table-cell-properties fo:border="thin solid #000000" style:vertical-align="middle" fo:background-color="#DDEBF7"/>
      <style:text-properties fo:color="#161616"/>
    </style:style>
    <style:style style:name="ce73" style:family="table-cell" style:parent-style-name="Default" style:data-style-name="N4">
      <style:table-cell-properties fo:border="thin solid #000000" style:vertical-align="middle"/>
      <style:text-properties fo:color="#FF0000" fo:font-size="10pt" style:font-size-asian="10pt" style:font-size-complex="10pt"/>
    </style:style>
    <style:style style:name="ce74" style:family="table-cell" style:parent-style-name="Default" style:data-style-name="N4">
      <style:table-cell-properties fo:border="thin solid #000000" style:vertical-align="middle" fo:background-color="#DDEBF7"/>
    </style:style>
    <style:style style:name="ce75" style:family="table-cell" style:parent-style-name="Zarez" style:data-style-name="N37">
      <style:table-cell-properties fo:border-top="thin solid #000000" fo:border-bottom="thin solid #000000" fo:border-left="thin solid #000000" fo:border-right="none" fo:background-color="#E2EFDA"/>
    </style:style>
    <style:style style:name="ce76" style:family="table-cell" style:parent-style-name="Zarez" style:data-style-name="N37">
      <style:table-cell-properties fo:border-top="thin solid #000000" fo:border-bottom="thin solid #000000" fo:border-left="thin solid #000000" fo:border-right="none" style:vertical-align="middle" fo:background-color="#E2EFDA"/>
    </style:style>
    <style:style style:name="ce77" style:family="table-cell" style:parent-style-name="Zarez" style:data-style-name="N37">
      <style:table-cell-properties fo:border-top="thin solid #000000" fo:border-bottom="thin solid #000000" fo:border-left="thin solid #000000" fo:border-right="none" fo:background-color="#E2EFDA"/>
      <style:text-properties fo:color="#000000"/>
    </style:style>
    <style:style style:name="ce78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E2EFDA"/>
    </style:style>
    <style:style style:name="ce79" style:family="table-cell" style:parent-style-name="Zarez" style:data-style-name="N35">
      <style:table-cell-properties fo:border-top="thin solid #000000" fo:border-bottom="thin solid #000000" fo:border-left="thin solid #000000" fo:border-right="none" fo:background-color="#E2EFDA"/>
    </style:style>
    <style:style style:name="ce80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E2EFDA"/>
    </style:style>
    <style:style style:name="ce81" style:family="table-cell" style:parent-style-name="Default" style:data-style-name="N4">
      <style:table-cell-properties fo:border-top="thin solid #000000" fo:border-bottom="thin solid #000000" fo:border-left="thin solid #000000" fo:border-right="none" fo:background-color="#E2EFDA"/>
    </style:style>
    <style:style style:name="ce82" style:family="table-cell" style:parent-style-name="Default" style:data-style-name="N2">
      <style:table-cell-properties fo:border-top="thin solid #000000" fo:border-bottom="thin solid #000000" fo:border-left="thin solid #000000" fo:border-right="none" fo:background-color="#E2EFDA"/>
    </style:style>
    <style:style style:name="ce83" style:family="table-cell" style:parent-style-name="Default" style:data-style-name="N38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84" style:family="table-cell" style:parent-style-name="Zarez" style:data-style-name="N39">
      <style:table-cell-properties fo:border-top="thin solid #000000" fo:border-bottom="thin solid #000000" fo:border-left="thin solid #000000" fo:border-right="none" fo:background-color="#E2EFDA"/>
    </style:style>
    <style:style style:name="ce85" style:family="table-cell" style:parent-style-name="Zarez" style:data-style-name="N35">
      <style:table-cell-properties fo:border-top="thin solid #000000" fo:border-bottom="thin solid #000000" fo:border-left="thin solid #000000" fo:border-right="none" style:vertical-align="automatic" fo:background-color="#E2EFDA"/>
    </style:style>
    <style:style style:name="ce86" style:family="table-cell" style:parent-style-name="Default" style:data-style-name="N39">
      <style:table-cell-properties fo:border-top="thin solid #000000" fo:border-bottom="thin solid #000000" fo:border-left="thin solid #000000" fo:border-right="none" fo:background-color="#E2EFDA"/>
    </style:style>
    <style:style style:name="ce87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333F4F"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333F4F" fo:font-weight="bold" style:font-weight-asian="bold" style:font-weight-complex="bold"/>
    </style:style>
    <style:style style:name="ce89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C65911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end" fo:margin-right="0cm"/>
      <style:text-properties fo:color="#C65911" fo:font-weight="bold" style:font-weight-asian="bold" style:font-weight-complex="bold"/>
    </style:style>
    <style:style style:name="ce91" style:family="table-cell" style:parent-style-name="Default" style:data-style-name="N2">
      <style:table-cell-properties fo:border="thin solid #000000" style:vertical-align="middle"/>
      <style:text-properties fo:color="#C65911" fo:font-size="10pt" style:font-size-asian="10pt" style:font-size-complex="10pt"/>
    </style:style>
    <style:style style:name="ce92" style:family="table-cell" style:parent-style-name="Default" style:data-style-name="N40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C65911" fo:font-weight="bold" style:font-weight-asian="bold" style:font-weight-complex="bold"/>
    </style:style>
    <style:style style:name="ce94" style:family="table-cell" style:parent-style-name="Zarez" style:data-style-name="N37">
      <style:table-cell-properties fo:border-top="thin solid #000000" fo:border-bottom="thin solid #000000" fo:border-left="thin solid #000000" fo:border-right="none" fo:background-color="#E2EFDA"/>
      <style:text-properties fo:color="#C65911" fo:font-style="italic" style:font-style-asian="italic" style:font-style-complex="italic" fo:font-weight="bold" style:font-weight-asian="bold" style:font-weight-complex="bold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833C0C" fo:font-weight="bold" style:font-weight-asian="bold" style:font-weight-complex="bold"/>
    </style:style>
    <style:style style:name="ce96" style:family="table-cell" style:parent-style-name="Default" style:data-style-name="N4">
      <style:table-cell-properties fo:border="thin solid #000000" style:vertical-align="middle" fo:background-color="#DDEBF7"/>
      <style:text-properties fo:color="#833C0C" fo:font-size="10pt" style:font-size-asian="10pt" style:font-size-complex="10pt" fo:font-weight="bold" style:font-weight-asian="bold" style:font-weight-complex="bold"/>
    </style:style>
    <style:style style:name="ce97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E2EFDA"/>
      <style:text-properties fo:color="#833C0C"/>
    </style:style>
    <style:style style:name="ce98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833C0C" fo:font-size="10pt" style:font-size-asian="10pt" style:font-size-complex="10pt" fo:font-weight="bold" style:font-weight-asian="bold" style:font-weight-complex="bold"/>
    </style:style>
    <style:style style:name="ce99" style:family="table-cell" style:parent-style-name="Default" style:data-style-name="N0">
      <style:table-cell-properties fo:border="thin solid #000000" style:vertical-align="middle" fo:background-color="#DDEBF7"/>
      <style:text-properties fo:color="#C65911" fo:font-weight="bold" style:font-weight-asian="bold" style:font-weight-complex="bold"/>
    </style:style>
    <style:style style:name="ce100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E2EFDA"/>
      <style:text-properties fo:color="#C65911" fo:font-style="italic" style:font-style-asian="italic" style:font-style-complex="italic" fo:font-weight="bold" style:font-weight-asian="bold" style:font-weight-complex="bold"/>
    </style:style>
    <style:style style:name="ce101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C65911" fo:font-weight="bold" style:font-weight-asian="bold" style:font-weight-complex="bold"/>
    </style:style>
    <style:style style:name="ce102" style:family="table-cell" style:parent-style-name="Default" style:data-style-name="N0">
      <style:table-cell-properties fo:border="thin solid #000000" style:vertical-align="middle" fo:background-color="#DDEBF7"/>
      <style:text-properties fo:color="#833C0C" fo:font-weight="bold" style:font-weight-asian="bold" style:font-weight-complex="bold"/>
    </style:style>
    <style:style style:name="ce103" style:family="table-cell" style:parent-style-name="Default" style:data-style-name="N4">
      <style:table-cell-properties fo:border="thin solid #000000" style:vertical-align="middle" fo:background-color="#DDEBF7"/>
      <style:text-properties fo:color="#833C0C" fo:font-weight="bold" style:font-weight-asian="bold" style:font-weight-complex="bold"/>
    </style:style>
    <style:style style:name="ce104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end" fo:margin-right="0cm"/>
      <style:text-properties fo:color="#833C0C" fo:font-weight="bold" style:font-weight-asian="bold" style:font-weight-complex="bold"/>
    </style:style>
    <style:style style:name="ce105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E2EFDA"/>
      <style:text-properties fo:color="#833C0C" fo:font-style="italic" style:font-style-asian="italic" style:font-style-complex="italic" fo:font-weight="bold" style:font-weight-asian="bold" style:font-weight-complex="bold"/>
    </style:style>
    <style:style style:name="ce106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833C0C" fo:font-weight="bold" style:font-weight-asian="bold" style:font-weight-complex="bold"/>
    </style:style>
    <style:style style:name="ce107" style:family="table-cell" style:parent-style-name="Default" style:data-style-name="N0">
      <style:table-cell-properties fo:border="thin solid #000000" style:vertical-align="middle" fo:background-color="#DDEBF7"/>
      <style:text-properties fo:color="#833C0C" fo:font-weight="bold" style:font-weight-asian="bold" style:font-weight-complex="bold"/>
    </style:style>
    <style:style style:name="ce108" style:family="table-cell" style:parent-style-name="Default" style:data-style-name="N4">
      <style:table-cell-properties fo:border="thin solid #000000" style:vertical-align="middle" fo:background-color="#DDEBF7"/>
      <style:text-properties fo:color="#833C0C" fo:font-weight="bold" style:font-weight-asian="bold" style:font-weight-complex="bold"/>
    </style:style>
    <style:style style:name="ce109" style:family="table-cell" style:parent-style-name="Default" style:data-style-name="N2">
      <style:table-cell-properties fo:border="thin solid #000000" style:vertical-align="middle" fo:background-color="#DDEBF7" style:repeat-content="false"/>
      <style:paragraph-properties fo:text-align="end" fo:margin-right="0cm"/>
      <style:text-properties fo:color="#833C0C" fo:font-weight="bold" style:font-weight-asian="bold" style:font-weight-complex="bold"/>
    </style:style>
    <style:style style:name="ce110" style:family="table-cell" style:parent-style-name="Zarez" style:data-style-name="N37">
      <style:table-cell-properties fo:border-top="thin solid #000000" fo:border-bottom="thin solid #000000" fo:border-left="thin solid #000000" fo:border-right="none" fo:background-color="#E2EFDA"/>
      <style:text-properties fo:color="#833C0C"/>
    </style:style>
    <style:style style:name="ce111" style:family="table-cell" style:parent-style-name="Default" style:data-style-name="N4">
      <style:table-cell-properties fo:border="thin solid #000000" style:vertical-align="middle" fo:background-color="#DDEBF7"/>
      <style:text-properties fo:color="#833C0C"/>
    </style:style>
    <style:style style:name="ce112" style:family="table-cell" style:parent-style-name="Default" style:data-style-name="N2">
      <style:table-cell-properties fo:border="thin solid #000000" style:vertical-align="middle" fo:background-color="#DDEBF7"/>
      <style:text-properties fo:color="#833C0C"/>
    </style:style>
    <style:style style:name="ce113" style:family="table-cell" style:parent-style-name="Default" style:data-style-name="N0">
      <style:table-cell-properties fo:border="thin solid #000000" style:vertical-align="middle" fo:background-color="#DDEBF7"/>
      <style:text-properties fo:color="#833C0C"/>
    </style:style>
    <style:style style:name="ce114" style:family="table-cell" style:parent-style-name="Default" style:data-style-name="N0">
      <style:table-cell-properties fo:border="thin solid #000000" style:vertical-align="middle" fo:background-color="#BDD7EE"/>
      <style:text-properties fo:color="#000000" fo:font-weight="bold" style:font-weight-asian="bold" style:font-weight-complex="bold"/>
    </style:style>
    <style:style style:name="ce115" style:family="table-cell" style:parent-style-name="Default" style:data-style-name="N4">
      <style:table-cell-properties fo:border="thin solid #000000" style:vertical-align="middle" fo:background-color="#BDD7EE"/>
      <style:text-properties fo:color="#000000" fo:font-weight="bold" style:font-weight-asian="bold" style:font-weight-complex="bold"/>
    </style:style>
    <style:style style:name="ce116" style:family="table-cell" style:parent-style-name="Default" style:data-style-name="N4">
      <style:table-cell-properties fo:border="thin solid #000000" style:vertical-align="middle" fo:background-color="#BDD7EE"/>
      <style:text-properties fo:color="#000000"/>
    </style:style>
    <style:style style:name="ce117" style:family="table-cell" style:parent-style-name="Default" style:data-style-name="N37">
      <style:table-cell-properties fo:border-top="thin solid #000000" fo:border-bottom="none" fo:border-left="thin solid #000000" fo:border-right="none" fo:background-color="#BDD7EE"/>
      <style:text-properties fo:font-weight="bold" style:font-weight-asian="bold" style:font-weight-complex="bold"/>
    </style:style>
    <style:style style:name="ce118" style:family="table-cell" style:parent-style-name="Default" style:data-style-name="N2">
      <style:table-cell-properties fo:border="thin solid #000000" style:vertical-align="middle" fo:background-color="#BDD7EE"/>
      <style:text-properties fo:color="#000000"/>
    </style:style>
    <style:style style:name="ce119" style:family="table-cell" style:parent-style-name="Default" style:data-style-name="N0">
      <style:table-cell-properties fo:border="thin solid #000000" style:vertical-align="middle" fo:background-color="#BDD7EE"/>
      <style:text-properties fo:color="#000000"/>
    </style:style>
    <style:style style:name="ce120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E2EFDA"/>
      <style:text-properties fo:color="#3A3838"/>
    </style:style>
    <style:style style:name="ce121" style:family="table-cell" style:parent-style-name="Zarez" style:data-style-name="N37">
      <style:table-cell-properties fo:border-top="thin solid #000000" fo:border-bottom="thin solid #000000" fo:border-left="thin solid #000000" fo:border-right="none" fo:background-color="#E2EFDA"/>
      <style:text-properties fo:color="#833C0C" fo:font-weight="bold" style:font-weight-asian="bold" style:font-weight-complex="bold"/>
    </style:style>
    <style:style style:name="ce122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E2EFDA"/>
      <style:text-properties fo:color="#833C0C" fo:font-weight="bold" style:font-weight-asian="bold" style:font-weight-complex="bold"/>
    </style:style>
    <style:style style:name="ce123" style:family="table-cell" style:parent-style-name="Default" style:data-style-name="N2">
      <style:table-cell-properties fo:border-top="thin solid #000000" fo:border-bottom="thin solid #000000" fo:border-left="thin solid #000000" fo:border-right="none" fo:background-color="#E2EFDA"/>
    </style:style>
    <style:style style:name="ce124" style:family="table-cell" style:parent-style-name="Default" style:data-style-name="N39">
      <style:table-cell-properties fo:border-top="thin solid #000000" fo:border-bottom="thin solid #000000" fo:border-left="thin solid #000000" fo:border-right="none" fo:background-color="#E2EFDA"/>
      <style:text-properties fo:color="#3A3838"/>
    </style:style>
    <style:style style:name="ce125" style:family="table-cell" style:parent-style-name="Default" style:data-style-name="N2">
      <style:table-cell-properties fo:border-top="thin solid #000000" fo:border-bottom="thin solid #000000" fo:border-left="thin solid #000000" fo:border-right="none" fo:background-color="#E2EFDA"/>
      <style:text-properties fo:color="#3A3838"/>
    </style:style>
    <style:style style:name="ce126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background-color="#E2EFDA" style:repeat-content="false"/>
      <style:paragraph-properties fo:text-align="end" fo:margin-right="0cm"/>
      <style:text-properties fo:font-weight="bold" style:font-weight-asian="bold" style:font-weight-complex="bold"/>
    </style:style>
    <style:style style:name="ce127" style:family="table-cell" style:parent-style-name="Zarez" style:data-style-name="N35">
      <style:table-cell-properties fo:border-top="thin solid #000000" fo:border-bottom="thin solid #000000" fo:border-left="thin solid #000000" fo:border-right="none" style:vertical-align="automatic" fo:background-color="#E2EFDA"/>
      <style:text-properties fo:font-weight="bold" style:font-weight-asian="bold" style:font-weight-complex="bold"/>
    </style:style>
    <style:style style:name="ce128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E2EFDA"/>
      <style:text-properties fo:font-weight="bold" style:font-weight-asian="bold" style:font-weight-complex="bold"/>
    </style:style>
    <style:style style:name="ce129" style:family="table-cell" style:parent-style-name="Zarez" style:data-style-name="N35">
      <style:table-cell-properties fo:border-top="thin solid #000000" fo:border-bottom="thin solid #000000" fo:border-left="thin solid #000000" fo:border-right="none" fo:background-color="#E2EFDA"/>
    </style:style>
    <style:style style:name="ce130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E2EFDA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#9BC2E6"/>
      <style:text-properties fo:color="#000000" fo:font-size="10pt" style:font-size-asian="10pt" style:font-size-complex="10pt"/>
    </style:style>
    <style:style style:name="ce132" style:family="table-cell" style:parent-style-name="Default" style:data-style-name="N4">
      <style:table-cell-properties fo:border="thin solid #000000" style:vertical-align="middle" fo:background-color="#9BC2E6"/>
      <style:text-properties fo:color="#333F4F" fo:font-size="10pt" style:font-size-asian="10pt" style:font-size-complex="10pt"/>
    </style:style>
    <style:style style:name="ce133" style:family="table-cell" style:parent-style-name="Default" style:data-style-name="N4">
      <style:table-cell-properties fo:border="thin solid #000000" style:vertical-align="middle" fo:background-color="#9BC2E6"/>
      <style:text-properties fo:color="#C65911" fo:font-size="10pt" style:font-size-asian="10pt" style:font-size-complex="10pt"/>
    </style:style>
    <style:style style:name="ce134" style:family="table-cell" style:parent-style-name="Default" style:data-style-name="N4">
      <style:table-cell-properties fo:border="thin solid #000000" style:vertical-align="middle" fo:background-color="#9BC2E6"/>
      <style:text-properties fo:color="#000000" fo:font-size="10pt" style:font-size-asian="10pt" style:font-size-complex="10pt"/>
    </style:style>
    <style:style style:name="ce1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end" fo:margin-right="0cm"/>
    </style:style>
    <style:style style:name="ce136" style:family="table-cell" style:parent-style-name="Default" style:data-style-name="N2">
      <style:table-cell-properties fo:border="thin solid #000000" style:vertical-align="middle" fo:background-color="#9BC2E6"/>
      <style:text-properties fo:color="#000000" fo:font-size="10pt" style:font-size-asian="10pt" style:font-size-complex="10pt"/>
    </style:style>
    <style:style style:name="ce137" style:family="table-cell" style:parent-style-name="Default" style:data-style-name="N0">
      <style:table-cell-properties fo:border="thin solid #000000" style:vertical-align="middle" fo:wrap-option="wrap" fo:background-color="#9BC2E6"/>
      <style:text-properties fo:color="#000000" fo:font-size="10pt" style:font-size-asian="10pt" style:font-size-complex="10pt" fo:font-weight="bold" style:font-weight-asian="bold" style:font-weight-complex="bold"/>
    </style:style>
    <style:style style:name="ce138" style:family="table-cell" style:parent-style-name="Default" style:data-style-name="N4">
      <style:table-cell-properties fo:border="thin solid #000000" style:vertical-align="middle" fo:background-color="#9BC2E6"/>
      <style:text-properties fo:color="#2F75B5" fo:font-size="10pt" style:font-size-asian="10pt" style:font-size-complex="10pt" fo:font-weight="bold" style:font-weight-asian="bold" style:font-weight-complex="bold"/>
    </style:style>
    <style:style style:name="ce139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9BC2E6"/>
      <style:text-properties fo:color="#2F75B5" fo:font-weight="bold" style:font-weight-asian="bold" style:font-weight-complex="bold"/>
    </style:style>
    <style:style style:name="ce140" style:family="table-cell" style:parent-style-name="Default" style:data-style-name="N0">
      <style:table-cell-properties fo:border="thin solid #000000" style:vertical-align="middle" fo:background-color="#9BC2E6"/>
      <style:text-properties fo:color="#2F75B5" fo:font-size="10pt" style:font-size-asian="10pt" style:font-size-complex="10pt" fo:font-weight="bold" style:font-weight-asian="bold" style:font-weight-complex="bold"/>
    </style:style>
    <style:style style:name="ce141" style:family="table-cell" style:parent-style-name="Default" style:data-style-name="N4">
      <style:table-cell-properties fo:border="thin solid #000000" style:vertical-align="middle" fo:background-color="#9BC2E6"/>
      <style:text-properties fo:color="#333F4F" fo:font-size="10pt" style:font-size-asian="10pt" style:font-size-complex="10pt" fo:font-weight="bold" style:font-weight-asian="bold" style:font-weight-complex="bold"/>
    </style:style>
    <style:style style:name="ce142" style:family="table-cell" style:parent-style-name="Default" style:data-style-name="N4">
      <style:table-cell-properties fo:border="thin solid #000000" style:vertical-align="middle" fo:background-color="#9BC2E6"/>
      <style:text-properties fo:color="#2F75B5" fo:font-size="10pt" style:font-size-asian="10pt" style:font-size-complex="10pt"/>
    </style:style>
    <style:style style:name="ce143" style:family="table-cell" style:parent-style-name="Zarez" style:data-style-name="N35">
      <style:table-cell-properties fo:border-top="thin solid #000000" fo:border-bottom="thin solid #000000" fo:border-left="thin solid #000000" fo:border-right="none" fo:background-color="#9BC2E6"/>
      <style:text-properties fo:color="#2F75B5"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middle" fo:background-color="#9BC2E6"/>
      <style:text-properties fo:color="#2F75B5" fo:font-size="10pt" style:font-size-asian="10pt" style:font-size-complex="10pt"/>
    </style:style>
    <style:style style:name="ce145" style:family="table-cell" style:parent-style-name="Default" style:data-style-name="N0">
      <style:table-cell-properties fo:border="thin solid #000000" style:vertical-align="middle" fo:wrap-option="wrap" fo:background-color="#D6DCE4"/>
      <style:text-properties fo:color="#000000" fo:font-size="10pt" style:font-size-asian="10pt" style:font-size-complex="10pt" fo:font-weight="bold" style:font-weight-asian="bold" style:font-weight-complex="bold"/>
    </style:style>
    <style:style style:name="ce146" style:family="table-cell" style:parent-style-name="Default" style:data-style-name="N4">
      <style:table-cell-properties fo:border="thin solid #000000" style:vertical-align="middle" fo:background-color="#D6DCE4"/>
      <style:text-properties fo:color="#333F4F" fo:font-size="10pt" style:font-size-asian="10pt" style:font-size-complex="10pt" fo:font-weight="bold" style:font-weight-asian="bold" style:font-weight-complex="bold"/>
    </style:style>
    <style:style style:name="ce147" style:family="table-cell" style:parent-style-name="Default" style:data-style-name="N4">
      <style:table-cell-properties fo:border="thin solid #000000" style:vertical-align="middle" fo:background-color="#D6DCE4"/>
      <style:text-properties fo:color="#3A3838" fo:font-size="10pt" style:font-size-asian="10pt" style:font-size-complex="10pt" fo:font-weight="bold" style:font-weight-asian="bold" style:font-weight-complex="bold"/>
    </style:style>
    <style:style style:name="ce148" style:family="table-cell" style:parent-style-name="Default" style:data-style-name="N4">
      <style:table-cell-properties fo:border="thin solid #000000" style:vertical-align="middle" fo:background-color="#D6DCE4"/>
      <style:text-properties fo:color="#000000" fo:font-size="10pt" style:font-size-asian="10pt" style:font-size-complex="10pt"/>
    </style:style>
    <style:style style:name="ce149" style:family="table-cell" style:parent-style-name="Default" style:data-style-name="N4">
      <style:table-cell-properties fo:border-top="thin solid #000000" fo:border-bottom="thin solid #000000" fo:border-left="thin solid #000000" fo:border-right="none" fo:background-color="#D6DCE4"/>
    </style:style>
    <style:style style:name="ce150" style:family="table-cell" style:parent-style-name="Default" style:data-style-name="N2">
      <style:table-cell-properties fo:border="thin solid #000000" style:vertical-align="middle" fo:background-color="#D6DCE4"/>
      <style:text-properties fo:color="#000000" fo:font-size="10pt" style:font-size-asian="10pt" style:font-size-complex="10pt"/>
    </style:style>
    <style:style style:name="ce151" style:family="table-cell" style:parent-style-name="Default" style:data-style-name="N4">
      <style:table-cell-properties fo:border="thin solid #000000" style:vertical-align="middle" fo:background-color="#D6DCE4"/>
      <style:text-properties fo:color="#000000" fo:font-size="10pt" style:font-size-asian="10pt" style:font-size-complex="10pt" fo:font-weight="bold" style:font-weight-asian="bold" style:font-weight-complex="bold"/>
    </style:style>
    <style:style style:name="ce152" style:family="table-cell" style:parent-style-name="Zarez" style:data-style-name="N35">
      <style:table-cell-properties fo:border-top="thin solid #000000" fo:border-bottom="thin solid #000000" fo:border-left="thin solid #000000" fo:border-right="none" fo:background-color="#D6DCE4"/>
    </style:style>
    <style:style style:name="ce153" style:family="table-cell" style:parent-style-name="Default" style:data-style-name="N4">
      <style:table-cell-properties fo:border-top="thin solid #000000" fo:border-bottom="thin solid #000000" fo:border-left="thin solid #000000" fo:border-right="none" fo:background-color="#D6DCE4"/>
    </style:style>
    <style:style style:name="ce154" style:family="table-cell" style:parent-style-name="Zarez" style:data-style-name="N35">
      <style:table-cell-properties fo:border-top="thin solid #000000" fo:border-bottom="thin solid #000000" fo:border-left="thin solid #000000" fo:border-right="none" fo:background-color="#D6DCE4"/>
    </style:style>
    <style:style style:name="ce155" style:family="table-cell" style:parent-style-name="Zarez" style:data-style-name="N35">
      <style:table-cell-properties fo:border-top="thin solid #000000" fo:border-bottom="thin solid #000000" fo:border-left="thin solid #000000" fo:border-right="none" fo:background-color="#D6DCE4"/>
      <style:text-properties fo:font-weight="bold" style:font-weight-asian="bold" style:font-weight-complex="bold"/>
    </style:style>
    <style:style style:name="ce156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D6DCE4"/>
      <style:text-properties fo:font-weight="bold" style:font-weight-asian="bold" style:font-weight-complex="bold"/>
    </style:style>
    <style:style style:name="ce157" style:family="table-cell" style:parent-style-name="Default" style:data-style-name="N0">
      <style:table-cell-properties fo:border="thin solid #000000" style:vertical-align="middle" fo:background-color="#9BC2E6"/>
      <style:text-properties fo:color="#000000" fo:font-size="10pt" style:font-size-asian="10pt" style:font-size-complex="10pt"/>
    </style:style>
    <style:style style:name="ce158" style:family="table-cell" style:parent-style-name="Default" style:data-style-name="N4">
      <style:table-cell-properties fo:border="thin solid #000000" style:vertical-align="middle" fo:background-color="#9BC2E6"/>
      <style:text-properties fo:color="#000000" fo:font-size="10pt" style:font-size-asian="10pt" style:font-size-complex="10pt" fo:font-weight="bold" style:font-weight-asian="bold" style:font-weight-complex="bold"/>
    </style:style>
    <style:style style:name="ce159" style:family="table-cell" style:parent-style-name="Zarez" style:data-style-name="N35">
      <style:table-cell-properties fo:border-top="thin solid #000000" fo:border-bottom="thin solid #000000" fo:border-left="thin solid #000000" fo:border-right="none" fo:background-color="#9BC2E6"/>
      <style:text-properties fo:color="#3A3838"/>
    </style:style>
    <style:style style:name="ce160" style:family="table-cell" style:parent-style-name="Default" style:data-style-name="N2">
      <style:table-cell-properties fo:border="thin solid #000000" style:vertical-align="middle" fo:background-color="#9BC2E6"/>
      <style:text-properties fo:color="#000000" fo:font-size="10pt" style:font-size-asian="10pt" style:font-size-complex="10pt" fo:font-weight="bold" style:font-weight-asian="bold" style:font-weight-complex="bold"/>
    </style:style>
    <style:style style:name="ce161" style:family="table-cell" style:parent-style-name="Default" style:data-style-name="N0">
      <style:table-cell-properties fo:border="thin solid #000000" style:vertical-align="middle" fo:background-color="#BDD7EE"/>
      <style:text-properties fo:color="#333F4F" fo:font-size="10pt" style:font-size-asian="10pt" style:font-size-complex="10pt" fo:font-weight="bold" style:font-weight-asian="bold" style:font-weight-complex="bold"/>
    </style:style>
    <style:style style:name="ce162" style:family="table-cell" style:parent-style-name="Default" style:data-style-name="N0">
      <style:table-cell-properties fo:border="thin solid #000000" style:vertical-align="middle" fo:wrap-option="wrap" fo:background-color="#BDD7EE"/>
      <style:text-properties fo:color="#333F4F" fo:font-size="10pt" style:font-size-asian="10pt" style:font-size-complex="10pt" fo:font-weight="bold" style:font-weight-asian="bold" style:font-weight-complex="bold"/>
    </style:style>
    <style:style style:name="ce163" style:family="table-cell" style:parent-style-name="Default" style:data-style-name="N36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end" fo:margin-right="0cm"/>
      <style:text-properties fo:color="#333F4F" fo:font-size="12pt" style:font-size-asian="12pt" style:font-size-complex="12pt" fo:font-weight="bold" style:font-weight-asian="bold" style:font-weight-complex="bold"/>
    </style:style>
    <style:style style:name="ce164" style:family="table-cell" style:parent-style-name="Default" style:data-style-name="N2">
      <style:table-cell-properties fo:border="thin solid #000000" style:vertical-align="middle" fo:background-color="#BDD7EE"/>
      <style:text-properties fo:color="#333F4F" fo:font-size="10pt" style:font-size-asian="10pt" style:font-size-complex="10pt" fo:font-weight="bold" style:font-weight-asian="bold" style:font-weight-complex="bold"/>
    </style:style>
    <style:style style:name="ce16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background-color="#E2EFDA" style:repeat-content="false"/>
      <style:paragraph-properties fo:text-align="end" fo:margin-right="0cm"/>
    </style:style>
    <style:style style:name="ce166" style:family="table-cell" style:parent-style-name="Zarez" style:data-style-name="N35">
      <style:table-cell-properties fo:border-top="thin solid #000000" fo:border-bottom="thin solid #000000" fo:border-left="thin solid #000000" fo:border-right="none" style:vertical-align="automatic" fo:background-color="#E2EFDA" style:repeat-content="false"/>
      <style:paragraph-properties fo:text-align="start" fo:margin-left="1.059cm"/>
    </style:style>
    <style:style style:name="ce167" style:family="table-cell" style:parent-style-name="Default" style:data-style-name="N2">
      <style:table-cell-properties fo:border-top="thin solid #000000" fo:border-bottom="thin solid #000000" fo:border-left="thin solid #000000" fo:border-right="none" fo:background-color="#E2EFDA"/>
      <style:text-properties fo:color="#3A3838"/>
    </style:style>
    <style:style style:name="ce168" style:family="table-cell" style:parent-style-name="Zarez" style:data-style-name="N39">
      <style:table-cell-properties fo:border-top="thin solid #000000" fo:border-bottom="thin solid #000000" fo:border-left="thin solid #000000" fo:border-right="none" style:vertical-align="automatic" fo:background-color="#E2EFDA"/>
      <style:text-properties fo:color="#3A3838"/>
    </style:style>
    <style:style style:name="ce169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3A3838" fo:font-size="10pt" style:font-size-asian="10pt" style:font-size-complex="10pt" fo:font-weight="bold" style:font-weight-asian="bold" style:font-weight-complex="bold"/>
    </style:style>
    <style:style style:name="ce170" style:family="table-cell" style:parent-style-name="Default" style:data-style-name="N4">
      <style:table-cell-properties fo:border="thin solid #000000" style:vertical-align="middle" fo:background-color="#9BC2E6"/>
      <style:text-properties fo:color="#3A3838" fo:font-size="10pt" style:font-size-asian="10pt" style:font-size-complex="10pt" fo:font-weight="bold" style:font-weight-asian="bold" style:font-weight-complex="bold"/>
    </style:style>
    <style:style style:name="ce171" style:family="table-cell" style:parent-style-name="Default" style:data-style-name="N2">
      <style:table-cell-properties fo:border="thin solid #000000" style:vertical-align="middle" fo:background-color="#9BC2E6"/>
      <style:text-properties fo:color="#3A3838" fo:font-size="10pt" style:font-size-asian="10pt" style:font-size-complex="10pt" fo:font-weight="bold" style:font-weight-asian="bold" style:font-weight-complex="bold"/>
    </style:style>
    <style:style style:name="ce172" style:family="table-cell" style:parent-style-name="Zarez" style:data-style-name="N2">
      <style:table-cell-properties fo:border-top="thin solid #000000" fo:border-bottom="thin solid #000000" fo:border-left="thin solid #000000" fo:border-right="none" style:vertical-align="automatic" fo:background-color="#E2EFDA"/>
    </style:style>
    <style:style style:name="ce173" style:family="table-cell" style:parent-style-name="Default" style:data-style-name="N2">
      <style:table-cell-properties fo:border="thin solid #000000" style:vertical-align="middle" fo:background-color="#9BC2E6"/>
      <style:text-properties fo:color="#2F75B5" fo:font-size="10pt" style:font-size-asian="10pt" style:font-size-complex="10pt"/>
    </style:style>
    <style:style style:name="ce174" style:family="table-cell" style:parent-style-name="Zarez" style:data-style-name="N4">
      <style:table-cell-properties fo:border-top="thin solid #000000" fo:border-bottom="thin solid #000000" fo:border-left="thin solid #000000" fo:border-right="none" style:vertical-align="automatic" fo:background-color="#E2EFDA"/>
    </style:style>
    <style:style style:name="ce175" style:family="table-cell" style:parent-style-name="Default" style:data-style-name="N4">
      <style:table-cell-properties fo:border-top="thin solid #000000" fo:border-bottom="thin solid #000000" fo:border-left="thin solid #000000" fo:border-right="none" fo:background-color="#9BC2E6"/>
      <style:text-properties fo:color="#3A3838"/>
    </style:style>
    <style:style style:name="ce17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77" style:family="table-cell" style:parent-style-name="Default" style:data-style-name="N0">
      <style:table-cell-properties fo:border="thin solid #000000" style:vertical-align="middle" fo:wrap-option="wrap" fo:background-color="#003764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78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size="12pt" style:font-size-asian="12pt" style:font-size-complex="12pt" fo:font-weight="bold" style:font-weight-asian="bold" style:font-weight-complex="bold"/>
    </style:style>
    <style:style style:name="ce17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80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81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182" style:family="table-cell" style:parent-style-name="Default" style:data-style-name="N0">
      <style:table-cell-properties fo:border="thin solid #000000" style:vertical-align="middle" fo:wrap-option="wrap" fo:background-color="#DDEBF7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9.419166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30729166666667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190625cm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10.9008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gram_rad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table:style-name="ce2"/>
          <table:table-cell table:style-name="ce1"/>
          <table:table-cell office:value-type="string" table:style-name="ce61">
            <text:p>PRIHODI TZ OTOKA KRKA / <text:s/>1.1.-31.12.2022.</text:p>
          </table:table-cell>
          <table:table-cell office:value-type="string" table:style-name="ce57">
            <text:p>Plan za 2022.</text:p>
          </table:table-cell>
          <table:table-cell office:value-type="string" table:style-name="ce57">
            <text:p>Rebalans 22.</text:p>
          </table:table-cell>
          <table:table-cell office:value-type="string" table:style-name="ce57">
            <text:p>Rebalans 22<text:s/><text:span text:style-name="T6">€</text:span></text:p>
          </table:table-cell>
          <table:table-cell office:value-type="string" table:style-name="ce57">
            <text:p>Realizacija<text:s/></text:p>
          </table:table-cell>
          <table:table-cell office:value-type="string" table:style-name="ce57">
            <text:p>Realizacija<text:s/><text:span text:style-name="T6">€</text:span></text:p>
          </table:table-cell>
          <table:table-cell office:value-type="string" table:style-name="ce57">
            <text:p>Udio %</text:p>
          </table:table-cell>
          <table:table-cell office:value-type="string" table:style-name="ce57">
            <text:p>Real/Rebalan</text:p>
          </table:table-cell>
          <table:table-cell table:number-columns-repeated="16374"/>
        </table:table-row>
        <table:table-row table:style-name="ro2">
          <table:table-cell office:value-type="string" table:style-name="ce11">
            <text:p>1.</text:p>
          </table:table-cell>
          <table:table-cell table:style-name="ce11"/>
          <table:table-cell office:value-type="string" table:style-name="ce11">
            <text:p>Izvorni prihodi<text:s/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style-name="ce7"/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374"/>
        </table:table-row>
        <table:table-row table:style-name="ro2">
          <table:table-cell office:value-type="string" table:style-name="ce93">
            <text:p>2.<text:s/></text:p>
          </table:table-cell>
          <table:table-cell table:style-name="ce93"/>
          <table:table-cell office:value-type="string" table:style-name="ce93">
            <text:p>Prihodi iz proračuna općine/grada<text:s/></text:p>
          </table:table-cell>
          <table:table-cell office:value-type="float" office:value="605944.5" table:style-name="ce65">
            <text:p>605.944,50</text:p>
          </table:table-cell>
          <table:table-cell office:value-type="float" office:value="605944.5" table:style-name="ce65">
            <text:p>605.944,50</text:p>
          </table:table-cell>
          <table:table-cell office:value-type="float" office:value="80422.649999999994" table:style-name="ce65">
            <text:p>80.422,65</text:p>
          </table:table-cell>
          <table:table-cell office:value-type="float" office:value="605944.5" table:style-name="ce65">
            <text:p>605.944,50</text:p>
          </table:table-cell>
          <table:table-cell office:value-type="currency" office:value="80422.66" table:style-name="ce94">
            <text:p><text:s/>80.422,66 €<text:s/></text:p>
          </table:table-cell>
          <table:table-cell office:value-type="float" office:value="25.49" table:style-name="ce89">
            <text:p>25,49</text:p>
          </table:table-cell>
          <table:table-cell office:value-type="float" office:value="100" table:style-name="ce89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95">
            <text:p>2.1.<text:s/></text:p>
          </table:table-cell>
          <table:table-cell table:style-name="ce95"/>
          <table:table-cell office:value-type="string" table:style-name="ce95">
            <text:p>Za programske aktivnosti<text:s/></text:p>
          </table:table-cell>
          <table:table-cell office:value-type="float" office:value="307912.5" table:style-name="ce96">
            <text:p>307.912,50</text:p>
          </table:table-cell>
          <table:table-cell office:value-type="float" office:value="307912.5" table:style-name="ce96">
            <text:p>307.912,50</text:p>
          </table:table-cell>
          <table:table-cell office:value-type="float" office:value="40867.01" table:style-name="ce96">
            <text:p>40.867,01</text:p>
          </table:table-cell>
          <table:table-cell office:value-type="float" office:value="307912.5" table:style-name="ce96">
            <text:p>307.912,50</text:p>
          </table:table-cell>
          <table:table-cell office:value-type="currency" office:value="40867.019999999997" table:style-name="ce97">
            <text:p><text:s/>40.867,02 €<text:s/></text:p>
          </table:table-cell>
          <table:table-cell office:value-type="float" office:value="12.95" table:style-name="ce98">
            <text:p>12,95</text:p>
          </table:table-cell>
          <table:table-cell office:value-type="float" office:value="100" table:style-name="ce9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1.</text:p>
          </table:table-cell>
          <table:table-cell office:value-type="string" table:style-name="ce11">
            <text:p>Grad Krk<text:s/></text:p>
          </table:table-cell>
          <table:table-cell office:value-type="float" office:value="68726.070000000007" table:style-name="ce46">
            <text:p>68.726,07</text:p>
          </table:table-cell>
          <table:table-cell office:value-type="float" office:value="68726.070000000007" table:style-name="ce46">
            <text:p>68.726,07</text:p>
          </table:table-cell>
          <table:table-cell office:value-type="float" office:value="9121.52" table:style-name="ce46">
            <text:p>9.121,52</text:p>
          </table:table-cell>
          <table:table-cell office:value-type="float" office:value="68726.070000000007" table:style-name="ce46">
            <text:p>68.726,07</text:p>
          </table:table-cell>
          <table:table-cell office:value-type="currency" office:value="9121.5170217001796" table:formula="of:=[.G5]/7.5345" table:style-name="ce75">
            <text:p><text:s/>9.121,52 €<text:s/></text:p>
          </table:table-cell>
          <table:table-cell office:value-type="float" office:value="2.89" table:style-name="ce87">
            <text:p>2,89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2.</text:p>
          </table:table-cell>
          <table:table-cell office:value-type="string" table:style-name="ce11">
            <text:p>Općina Omišalj</text:p>
          </table:table-cell>
          <table:table-cell office:value-type="float" office:value="56871.44" table:style-name="ce46">
            <text:p>56.871,44</text:p>
          </table:table-cell>
          <table:table-cell office:value-type="float" office:value="56871.44" table:style-name="ce46">
            <text:p>56.871,44</text:p>
          </table:table-cell>
          <table:table-cell office:value-type="float" office:value="7548.14" table:style-name="ce46">
            <text:p>7.548,14</text:p>
          </table:table-cell>
          <table:table-cell office:value-type="float" office:value="56871.44" table:style-name="ce46">
            <text:p>56.871,44</text:p>
          </table:table-cell>
          <table:table-cell office:value-type="currency" office:value="7548.1372353839006" table:formula="of:=[.G6]/7.5345" table:style-name="ce75">
            <text:p><text:s/>7.548,14 €<text:s/></text:p>
          </table:table-cell>
          <table:table-cell office:value-type="float" office:value="2.39" table:style-name="ce87">
            <text:p>2,39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3.<text:s/></text:p>
          </table:table-cell>
          <table:table-cell office:value-type="string" table:style-name="ce11">
            <text:p>Općina Malinska- Dubašnica</text:p>
          </table:table-cell>
          <table:table-cell office:value-type="float" office:value="50158.95" table:style-name="ce46">
            <text:p>50.158,95</text:p>
          </table:table-cell>
          <table:table-cell office:value-type="float" office:value="50158.95" table:style-name="ce46">
            <text:p>50.158,95</text:p>
          </table:table-cell>
          <table:table-cell office:value-type="float" office:value="6657.24" table:style-name="ce46">
            <text:p>6.657,24</text:p>
          </table:table-cell>
          <table:table-cell office:value-type="float" office:value="50158.95" table:style-name="ce46">
            <text:p>50.158,95</text:p>
          </table:table-cell>
          <table:table-cell office:value-type="currency" office:value="6657.2367111288067" table:formula="of:=[.G7]/7.5345" table:style-name="ce75">
            <text:p><text:s/>6.657,24 €<text:s/></text:p>
          </table:table-cell>
          <table:table-cell office:value-type="float" office:value="2.1" table:style-name="ce87">
            <text:p>2,10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4.</text:p>
          </table:table-cell>
          <table:table-cell office:value-type="string" table:style-name="ce11">
            <text:p>Općina Baška</text:p>
          </table:table-cell>
          <table:table-cell office:value-type="float" office:value="48680.97" table:style-name="ce46">
            <text:p>48.680,97</text:p>
          </table:table-cell>
          <table:table-cell office:value-type="float" office:value="48680.97" table:style-name="ce46">
            <text:p>48.680,97</text:p>
          </table:table-cell>
          <table:table-cell office:value-type="float" office:value="6461.08" table:style-name="ce46">
            <text:p>6.461,08</text:p>
          </table:table-cell>
          <table:table-cell office:value-type="float" office:value="48680.97" table:style-name="ce46">
            <text:p>48.680,97</text:p>
          </table:table-cell>
          <table:table-cell office:value-type="currency" office:value="6461.0750547481584" table:formula="of:=[.G8]/7.5345" table:style-name="ce75">
            <text:p><text:s/>6.461,08 €<text:s/></text:p>
          </table:table-cell>
          <table:table-cell office:value-type="float" office:value="2.06" table:style-name="ce87">
            <text:p>2,06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5.<text:s/></text:p>
          </table:table-cell>
          <table:table-cell office:value-type="string" table:style-name="ce11">
            <text:p>Općina Punat</text:p>
          </table:table-cell>
          <table:table-cell office:value-type="float" office:value="45878.96" table:style-name="ce46">
            <text:p>45.878,96</text:p>
          </table:table-cell>
          <table:table-cell office:value-type="float" office:value="45878.96" table:style-name="ce46">
            <text:p>45.878,96</text:p>
          </table:table-cell>
          <table:table-cell office:value-type="float" office:value="6089.17" table:style-name="ce46">
            <text:p>6.089,17</text:p>
          </table:table-cell>
          <table:table-cell office:value-type="float" office:value="45878.96" table:style-name="ce46">
            <text:p>45.878,96</text:p>
          </table:table-cell>
          <table:table-cell office:value-type="currency" office:value="6089.1844183422918" table:formula="of:=[.G9]/7.5345" table:style-name="ce75">
            <text:p><text:s/>6.089,18 €<text:s/></text:p>
          </table:table-cell>
          <table:table-cell office:value-type="float" office:value="1.93" table:style-name="ce87">
            <text:p>1,93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6.</text:p>
          </table:table-cell>
          <table:table-cell office:value-type="string" table:style-name="ce11">
            <text:p>Općina Dobrinj</text:p>
          </table:table-cell>
          <table:table-cell office:value-type="float" office:value="30729.67" table:style-name="ce46">
            <text:p>30.729,67</text:p>
          </table:table-cell>
          <table:table-cell office:value-type="float" office:value="30729.67" table:style-name="ce46">
            <text:p>30.729,67</text:p>
          </table:table-cell>
          <table:table-cell office:value-type="float" office:value="4078.53" table:style-name="ce46">
            <text:p>4.078,53</text:p>
          </table:table-cell>
          <table:table-cell office:value-type="float" office:value="30729.67" table:style-name="ce46">
            <text:p>30.729,67</text:p>
          </table:table-cell>
          <table:table-cell office:value-type="currency" office:value="4078.5281040546815" table:formula="of:=[.G10]/7.5345" table:style-name="ce75">
            <text:p><text:s/>4.078,53 €<text:s/></text:p>
          </table:table-cell>
          <table:table-cell office:value-type="float" office:value="1.29" table:style-name="ce87">
            <text:p>1,29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1.7.</text:p>
          </table:table-cell>
          <table:table-cell office:value-type="string" table:style-name="ce11">
            <text:p>Općina Vrbnik</text:p>
          </table:table-cell>
          <table:table-cell office:value-type="float" office:value="6866.44" table:style-name="ce46">
            <text:p>6.866,44</text:p>
          </table:table-cell>
          <table:table-cell office:value-type="float" office:value="6866.44" table:style-name="ce46">
            <text:p>6.866,44</text:p>
          </table:table-cell>
          <table:table-cell office:value-type="float" office:value="911.33" table:style-name="ce46">
            <text:p>911,33</text:p>
          </table:table-cell>
          <table:table-cell office:value-type="float" office:value="6866.44" table:style-name="ce46">
            <text:p>6.866,44</text:p>
          </table:table-cell>
          <table:table-cell office:value-type="currency" office:value="911.33320061052484" table:formula="of:=[.G11]/7.5345" table:style-name="ce75">
            <text:p><text:s/>911,33 €<text:s/></text:p>
          </table:table-cell>
          <table:table-cell office:value-type="float" office:value="0.28999999999999998" table:style-name="ce87">
            <text:p>0,29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95">
            <text:p>2.2.<text:s/></text:p>
          </table:table-cell>
          <table:table-cell table:style-name="ce95"/>
          <table:table-cell office:value-type="string" table:style-name="ce95">
            <text:p>Administrativni troškovi<text:s/></text:p>
          </table:table-cell>
          <table:table-cell office:value-type="float" office:value="298032" table:style-name="ce96">
            <text:p>298.032,00</text:p>
          </table:table-cell>
          <table:table-cell office:value-type="float" office:value="298032" table:style-name="ce96">
            <text:p>298.032,00</text:p>
          </table:table-cell>
          <table:table-cell office:value-type="float" office:value="39555.64" table:style-name="ce96">
            <text:p>39.555,64</text:p>
          </table:table-cell>
          <table:table-cell office:value-type="float" office:value="298032" table:style-name="ce96">
            <text:p>298.032,00</text:p>
          </table:table-cell>
          <table:table-cell office:value-type="currency" office:value="39555.644037427832" table:formula="of:=[.G12]/7.5345" table:style-name="ce97">
            <text:p><text:s/>39.555,64 €<text:s/></text:p>
          </table:table-cell>
          <table:table-cell office:value-type="float" office:value="12.54" table:style-name="ce98">
            <text:p>12,54</text:p>
          </table:table-cell>
          <table:table-cell office:value-type="float" office:value="100" table:style-name="ce9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2.1.</text:p>
          </table:table-cell>
          <table:table-cell office:value-type="string" table:style-name="ce11">
            <text:p>Grad Krk<text:s/></text:p>
          </table:table-cell>
          <table:table-cell office:value-type="float" office:value="66520.740000000005" table:style-name="ce46">
            <text:p>66.520,74</text:p>
          </table:table-cell>
          <table:table-cell office:value-type="float" office:value="66520.740000000005" table:style-name="ce46">
            <text:p>66.520,74</text:p>
          </table:table-cell>
          <table:table-cell office:value-type="float" office:value="8828.82" table:style-name="ce46">
            <text:p>8.828,82</text:p>
          </table:table-cell>
          <table:table-cell office:value-type="float" office:value="66520.740000000005" table:style-name="ce46">
            <text:p>66.520,74</text:p>
          </table:table-cell>
          <table:table-cell office:value-type="currency" office:value="8828.8194306191526" table:formula="of:=[.G13]/7.5345" table:style-name="ce75">
            <text:p><text:s/>8.828,82 €<text:s/></text:p>
          </table:table-cell>
          <table:table-cell office:value-type="float" office:value="2.8" table:style-name="ce87">
            <text:p>2,80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2.2.</text:p>
          </table:table-cell>
          <table:table-cell office:value-type="string" table:style-name="ce11">
            <text:p>Općina Omišalj</text:p>
          </table:table-cell>
          <table:table-cell office:value-type="float" office:value="55046.51" table:style-name="ce46">
            <text:p>55.046,51</text:p>
          </table:table-cell>
          <table:table-cell office:value-type="float" office:value="55046.51" table:style-name="ce46">
            <text:p>55.046,51</text:p>
          </table:table-cell>
          <table:table-cell office:value-type="float" office:value="7305.93" table:style-name="ce46">
            <text:p>7.305,93</text:p>
          </table:table-cell>
          <table:table-cell office:value-type="float" office:value="55046.51" table:style-name="ce46">
            <text:p>55.046,51</text:p>
          </table:table-cell>
          <table:table-cell office:value-type="currency" office:value="7305.9274006237974" table:formula="of:=[.G14]/7.5345" table:style-name="ce75">
            <text:p><text:s/>7.305,93 €<text:s/></text:p>
          </table:table-cell>
          <table:table-cell office:value-type="float" office:value="2.3199999999999998" table:style-name="ce87">
            <text:p>2,32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2.3.<text:s/></text:p>
          </table:table-cell>
          <table:table-cell office:value-type="string" table:style-name="ce11">
            <text:p>Općina Malinska-Dubašnica</text:p>
          </table:table-cell>
          <table:table-cell office:value-type="float" office:value="48549.41" table:style-name="ce46">
            <text:p>48.549,41</text:p>
          </table:table-cell>
          <table:table-cell office:value-type="float" office:value="48549.41" table:style-name="ce46">
            <text:p>48.549,41</text:p>
          </table:table-cell>
          <table:table-cell office:value-type="float" office:value="6443.61" table:style-name="ce46">
            <text:p>6.443,61</text:p>
          </table:table-cell>
          <table:table-cell office:value-type="float" office:value="48549.41" table:style-name="ce46">
            <text:p>48.549,41</text:p>
          </table:table-cell>
          <table:table-cell office:value-type="currency" office:value="6443.6140420731308" table:formula="of:=[.G15]/7.5345" table:style-name="ce75">
            <text:p><text:s/>6.443,61 €<text:s/></text:p>
          </table:table-cell>
          <table:table-cell office:value-type="float" office:value="2.04" table:style-name="ce87">
            <text:p>2,04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2.4.</text:p>
          </table:table-cell>
          <table:table-cell office:value-type="string" table:style-name="ce11">
            <text:p>Općina Baška</text:p>
          </table:table-cell>
          <table:table-cell office:value-type="float" office:value="47118.86" table:style-name="ce46">
            <text:p>47.118,86</text:p>
          </table:table-cell>
          <table:table-cell office:value-type="float" office:value="47118.86" table:style-name="ce46">
            <text:p>47.118,86</text:p>
          </table:table-cell>
          <table:table-cell office:value-type="float" office:value="6253.75" table:style-name="ce46">
            <text:p>6.253,75</text:p>
          </table:table-cell>
          <table:table-cell office:value-type="float" office:value="47118.86" table:style-name="ce46">
            <text:p>47.118,86</text:p>
          </table:table-cell>
          <table:table-cell office:value-type="currency" office:value="6253.747428495587" table:formula="of:=[.G16]/7.5345" table:style-name="ce76">
            <text:p><text:s/>6.253,75 €<text:s/></text:p>
          </table:table-cell>
          <table:table-cell office:value-type="float" office:value="1.98" table:style-name="ce87">
            <text:p>1,98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2.5.<text:s/></text:p>
          </table:table-cell>
          <table:table-cell office:value-type="string" table:style-name="ce11">
            <text:p>Općina Punat</text:p>
          </table:table-cell>
          <table:table-cell office:value-type="float" office:value="44406.77" table:style-name="ce46">
            <text:p>44.406,77</text:p>
          </table:table-cell>
          <table:table-cell office:value-type="float" office:value="44406.77" table:style-name="ce46">
            <text:p>44.406,77</text:p>
          </table:table-cell>
          <table:table-cell office:value-type="float" office:value="5893.79" table:style-name="ce46">
            <text:p>5.893,79</text:p>
          </table:table-cell>
          <table:table-cell office:value-type="float" office:value="44406.77" table:style-name="ce46">
            <text:p>44.406,77</text:p>
          </table:table-cell>
          <table:table-cell office:value-type="currency" office:value="5893.7912270223633" table:formula="of:=[.G17]/7.5345" table:style-name="ce75">
            <text:p><text:s/>5.893,79 €<text:s/></text:p>
          </table:table-cell>
          <table:table-cell office:value-type="float" office:value="1.87" table:style-name="ce87">
            <text:p>1,87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1"/>
          <table:table-cell office:value-type="string" table:style-name="ce11">
            <text:p>2.2.6.</text:p>
          </table:table-cell>
          <table:table-cell office:value-type="string" table:style-name="ce11">
            <text:p>Općina Dobrinj</text:p>
          </table:table-cell>
          <table:table-cell office:value-type="float" office:value="29743.59" table:style-name="ce46">
            <text:p>29.743,59</text:p>
          </table:table-cell>
          <table:table-cell office:value-type="float" office:value="29743.59" table:style-name="ce46">
            <text:p>29.743,59</text:p>
          </table:table-cell>
          <table:table-cell office:value-type="float" office:value="3947.65" table:style-name="ce46">
            <text:p>3.947,65</text:p>
          </table:table-cell>
          <table:table-cell office:value-type="float" office:value="29743.59" table:style-name="ce46">
            <text:p>29.743,59</text:p>
          </table:table-cell>
          <table:table-cell office:value-type="currency" office:value="3947.6527971331871" table:formula="of:=[.G18]/7.5345" table:style-name="ce75">
            <text:p><text:s/>3.947,65 €<text:s/></text:p>
          </table:table-cell>
          <table:table-cell office:value-type="float" office:value="1.25" table:style-name="ce87">
            <text:p>1,25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1">
            <text:p>2.2.7.</text:p>
          </table:table-cell>
          <table:table-cell office:value-type="string" table:style-name="ce11">
            <text:p>Općina Vrbnik</text:p>
          </table:table-cell>
          <table:table-cell office:value-type="float" office:value="6646.12" table:style-name="ce44">
            <text:p>6.646,12</text:p>
          </table:table-cell>
          <table:table-cell office:value-type="float" office:value="6646.12" table:style-name="ce44">
            <text:p>6.646,12</text:p>
          </table:table-cell>
          <table:table-cell office:value-type="float" office:value="882.09" table:style-name="ce44">
            <text:p>882,09</text:p>
          </table:table-cell>
          <table:table-cell office:value-type="float" office:value="6646.12" table:style-name="ce44">
            <text:p>6.646,12</text:p>
          </table:table-cell>
          <table:table-cell office:value-type="currency" office:value="882.09171146061442" table:formula="of:=[.G19]/7.5345" table:style-name="ce75">
            <text:p><text:s/>882,09 €<text:s/></text:p>
          </table:table-cell>
          <table:table-cell office:value-type="float" office:value="0.28000000000000003" table:style-name="ce87">
            <text:p>0,28</text:p>
          </table:table-cell>
          <table:table-cell office:value-type="float" office:value="100" table:style-name="ce58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99">
            <text:p>3.</text:p>
          </table:table-cell>
          <table:table-cell table:style-name="ce99"/>
          <table:table-cell office:value-type="string" table:style-name="ce99">
            <text:p>Prihodi iz proračuna TZ <text:s/>sa ostalin van ugovor aktivnost.</text:p>
          </table:table-cell>
          <table:table-cell office:value-type="float" office:value="899530.5" table:style-name="ce71">
            <text:p>899.530,50</text:p>
          </table:table-cell>
          <table:table-cell office:value-type="float" office:value="1106405.5" table:style-name="ce70">
            <text:p>1.106.405,50</text:p>
          </table:table-cell>
          <table:table-cell office:value-type="float" office:value="146845.24" table:style-name="ce70">
            <text:p>146.845,24</text:p>
          </table:table-cell>
          <table:table-cell office:value-type="float" office:value="1106404.6599999999" table:style-name="ce70">
            <text:p>1.106.404,66</text:p>
          </table:table-cell>
          <table:table-cell office:value-type="currency" office:value="146845.14000000001" table:style-name="ce100">
            <text:p><text:s/>146.845,14 €<text:s/></text:p>
          </table:table-cell>
          <table:table-cell office:value-type="float" office:value="46.54" table:style-name="ce90">
            <text:p>46,54</text:p>
          </table:table-cell>
          <table:table-cell office:value-type="float" office:value="99.99" table:style-name="ce101">
            <text:p>99,99</text:p>
          </table:table-cell>
          <table:table-cell table:number-columns-repeated="16374"/>
        </table:table-row>
        <table:table-row table:style-name="ro2">
          <table:table-cell table:number-columns-repeated="2" table:style-name="ce102"/>
          <table:table-cell office:value-type="string" table:style-name="ce102">
            <text:p>Prihodi iz proračuna<text:s/></text:p>
          </table:table-cell>
          <table:table-cell office:value-type="float" office:value="836780.5" table:style-name="ce103">
            <text:p>836.780,50</text:p>
          </table:table-cell>
          <table:table-cell office:value-type="float" office:value="836780.5" table:style-name="ce104">
            <text:p>836.780,50</text:p>
          </table:table-cell>
          <table:table-cell office:value-type="float" office:value="111059.86" table:style-name="ce104">
            <text:p>111.059,86</text:p>
          </table:table-cell>
          <table:table-cell office:value-type="float" office:value="836780.5" table:style-name="ce104">
            <text:p>836.780,50</text:p>
          </table:table-cell>
          <table:table-cell office:value-type="currency" office:value="111059.85798659499" table:formula="of:=[.G21]/7.5345" table:style-name="ce105">
            <text:p><text:s/>111.059,86 €<text:s/></text:p>
          </table:table-cell>
          <table:table-cell office:value-type="string" table:style-name="ce106">
            <text:p>35.20</text:p>
          </table:table-cell>
          <table:table-cell office:value-type="float" office:value="100" table:style-name="ce106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07">
            <text:p>3.1.<text:s/></text:p>
          </table:table-cell>
          <table:table-cell office:value-type="string" table:style-name="ce107">
            <text:p>Za programske aktivnosti<text:s/></text:p>
          </table:table-cell>
          <table:table-cell office:value-type="float" office:value="425212.5" table:style-name="ce108">
            <text:p>425.212,50</text:p>
          </table:table-cell>
          <table:table-cell office:value-type="float" office:value="425212.5" table:style-name="ce108">
            <text:p>425.212,50</text:p>
          </table:table-cell>
          <table:table-cell office:value-type="float" office:value="56435.4" table:style-name="ce108">
            <text:p>56.435,40</text:p>
          </table:table-cell>
          <table:table-cell office:value-type="float" office:value="425212.5" table:style-name="ce108">
            <text:p>425.212,50</text:p>
          </table:table-cell>
          <table:table-cell office:value-type="currency" office:value="56435.397173004181" table:formula="of:=[.G22]/7.5345" table:style-name="ce97">
            <text:p><text:s/>56.435,40 €<text:s/></text:p>
          </table:table-cell>
          <table:table-cell office:value-type="float" office:value="17.89" table:style-name="ce109">
            <text:p>17,89</text:p>
          </table:table-cell>
          <table:table-cell office:value-type="float" office:value="100" table:style-name="ce109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1.</text:p>
          </table:table-cell>
          <table:table-cell office:value-type="string" table:style-name="ce12">
            <text:p>TZG Krka</text:p>
          </table:table-cell>
          <table:table-cell office:value-type="float" office:value="94907.43" table:style-name="ce36">
            <text:p>94.907,43</text:p>
          </table:table-cell>
          <table:table-cell office:value-type="float" office:value="94907.43" table:style-name="ce36">
            <text:p>94.907,43</text:p>
          </table:table-cell>
          <table:table-cell office:value-type="float" office:value="12596.38" table:style-name="ce36">
            <text:p>12.596,38</text:p>
          </table:table-cell>
          <table:table-cell office:value-type="float" office:value="94907.43" table:style-name="ce36">
            <text:p>94.907,43</text:p>
          </table:table-cell>
          <table:table-cell office:value-type="currency" office:value="12596.380649014531" table:formula="of:=[.G23]/7.5345" table:style-name="ce75">
            <text:p><text:s/>12.596,38 €<text:s/></text:p>
          </table:table-cell>
          <table:table-cell office:value-type="float" office:value="3.99" table:style-name="ce88">
            <text:p>3,99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2.</text:p>
          </table:table-cell>
          <table:table-cell office:value-type="string" table:style-name="ce12">
            <text:p>TZO Omišalj</text:p>
          </table:table-cell>
          <table:table-cell office:value-type="float" office:value="78536.75" table:style-name="ce36">
            <text:p>78.536,75</text:p>
          </table:table-cell>
          <table:table-cell office:value-type="float" office:value="78536.75" table:style-name="ce36">
            <text:p>78.536,75</text:p>
          </table:table-cell>
          <table:table-cell office:value-type="float" office:value="10423.620000000001" table:style-name="ce36">
            <text:p>10.423,62</text:p>
          </table:table-cell>
          <table:table-cell office:value-type="float" office:value="78536.75" table:style-name="ce36">
            <text:p>78.536,75</text:p>
          </table:table-cell>
          <table:table-cell office:value-type="currency" office:value="10423.618023757383" table:formula="of:=[.G24]/7.5345" table:style-name="ce75">
            <text:p><text:s/>10.423,62 €<text:s/></text:p>
          </table:table-cell>
          <table:table-cell office:value-type="float" office:value="3.3" table:style-name="ce88">
            <text:p>3,30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3.<text:s/></text:p>
          </table:table-cell>
          <table:table-cell office:value-type="string" table:style-name="ce12">
            <text:p>TZO Malinska-Dubašnica</text:p>
          </table:table-cell>
          <table:table-cell office:value-type="float" office:value="69267.11" table:style-name="ce36">
            <text:p>69.267,11</text:p>
          </table:table-cell>
          <table:table-cell office:value-type="float" office:value="69267.11" table:style-name="ce36">
            <text:p>69.267,11</text:p>
          </table:table-cell>
          <table:table-cell office:value-type="float" office:value="9193.32" table:style-name="ce36">
            <text:p>9.193,32</text:p>
          </table:table-cell>
          <table:table-cell office:value-type="float" office:value="69267.11" table:style-name="ce36">
            <text:p>69.267,11</text:p>
          </table:table-cell>
          <table:table-cell office:value-type="currency" office:value="9193.3253699648285" table:formula="of:=[.G25]/7.5345" table:style-name="ce75">
            <text:p><text:s/>9.193,33 €<text:s/></text:p>
          </table:table-cell>
          <table:table-cell office:value-type="float" office:value="2.91" table:style-name="ce88">
            <text:p>2,91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4.</text:p>
          </table:table-cell>
          <table:table-cell office:value-type="string" table:style-name="ce12">
            <text:p>TZO Baška</text:p>
          </table:table-cell>
          <table:table-cell office:value-type="float" office:value="67226.100000000006" table:style-name="ce36">
            <text:p>67.226,10</text:p>
          </table:table-cell>
          <table:table-cell office:value-type="float" office:value="67226.100000000006" table:style-name="ce36">
            <text:p>67.226,10</text:p>
          </table:table-cell>
          <table:table-cell office:value-type="float" office:value="8922.43" table:style-name="ce36">
            <text:p>8.922,43</text:p>
          </table:table-cell>
          <table:table-cell office:value-type="float" office:value="67226.100000000006" table:style-name="ce36">
            <text:p>67.226,10</text:p>
          </table:table-cell>
          <table:table-cell office:value-type="currency" office:value="8922.4367907624928" table:formula="of:=[.G26]/7.5345" table:style-name="ce75">
            <text:p><text:s/>8.922,44 €<text:s/></text:p>
          </table:table-cell>
          <table:table-cell office:value-type="float" office:value="2.83" table:style-name="ce88">
            <text:p>2,83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5.</text:p>
          </table:table-cell>
          <table:table-cell office:value-type="string" table:style-name="ce12">
            <text:p>TZO Punat</text:p>
          </table:table-cell>
          <table:table-cell office:value-type="float" office:value="63356.66" table:style-name="ce36">
            <text:p>63.356,66</text:p>
          </table:table-cell>
          <table:table-cell office:value-type="float" office:value="63356.66" table:style-name="ce36">
            <text:p>63.356,66</text:p>
          </table:table-cell>
          <table:table-cell office:value-type="float" office:value="8408.8700000000008" table:style-name="ce36">
            <text:p>8.408,87</text:p>
          </table:table-cell>
          <table:table-cell office:value-type="float" office:value="63356.66" table:style-name="ce36">
            <text:p>63.356,66</text:p>
          </table:table-cell>
          <table:table-cell office:value-type="currency" office:value="8408.8738469706022" table:formula="of:=[.G27]/7.5345" table:style-name="ce75">
            <text:p><text:s/>8.408,87 €<text:s/></text:p>
          </table:table-cell>
          <table:table-cell office:value-type="float" office:value="2.67" table:style-name="ce88">
            <text:p>2,67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6.</text:p>
          </table:table-cell>
          <table:table-cell office:value-type="string" table:style-name="ce12">
            <text:p>TZO Dobrinj</text:p>
          </table:table-cell>
          <table:table-cell office:value-type="float" office:value="42436.21" table:style-name="ce36">
            <text:p>42.436,21</text:p>
          </table:table-cell>
          <table:table-cell office:value-type="float" office:value="42436.21" table:style-name="ce36">
            <text:p>42.436,21</text:p>
          </table:table-cell>
          <table:table-cell office:value-type="float" office:value="5632.26" table:style-name="ce36">
            <text:p>5.632,26</text:p>
          </table:table-cell>
          <table:table-cell office:value-type="float" office:value="42436.21" table:style-name="ce36">
            <text:p>42.436,21</text:p>
          </table:table-cell>
          <table:table-cell office:value-type="currency" office:value="5632.2529696728379" table:formula="of:=[.G28]/7.5345" table:style-name="ce75">
            <text:p><text:s/>5.632,25 €<text:s/></text:p>
          </table:table-cell>
          <table:table-cell office:value-type="float" office:value="1.79" table:style-name="ce88">
            <text:p>1,79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1.7.</text:p>
          </table:table-cell>
          <table:table-cell office:value-type="string" table:style-name="ce12">
            <text:p>TZO Vrbnik</text:p>
          </table:table-cell>
          <table:table-cell office:value-type="float" office:value="9482.24" table:style-name="ce36">
            <text:p>9.482,24</text:p>
          </table:table-cell>
          <table:table-cell office:value-type="float" office:value="9482.24" table:style-name="ce36">
            <text:p>9.482,24</text:p>
          </table:table-cell>
          <table:table-cell office:value-type="float" office:value="1258.52" table:style-name="ce74">
            <text:p>1.258,52</text:p>
          </table:table-cell>
          <table:table-cell office:value-type="float" office:value="9482.24" table:style-name="ce36">
            <text:p>9.482,24</text:p>
          </table:table-cell>
          <table:table-cell office:value-type="currency" office:value="1258.5095228615037" table:formula="of:=[.G29]/7.5345" table:style-name="ce75">
            <text:p><text:s/>1.258,51 €<text:s/></text:p>
          </table:table-cell>
          <table:table-cell office:value-type="float" office:value="0.4" table:style-name="ce88">
            <text:p>0,40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07">
            <text:p>3.2.<text:s/></text:p>
          </table:table-cell>
          <table:table-cell office:value-type="string" table:style-name="ce107">
            <text:p>Administrativni troškovi<text:s/></text:p>
          </table:table-cell>
          <table:table-cell office:value-type="float" office:value="411568" table:style-name="ce108">
            <text:p>411.568,00</text:p>
          </table:table-cell>
          <table:table-cell office:value-type="float" office:value="411568" table:style-name="ce108">
            <text:p>411.568,00</text:p>
          </table:table-cell>
          <table:table-cell office:value-type="float" office:value="54624.46" table:style-name="ce108">
            <text:p>54.624,46</text:p>
          </table:table-cell>
          <table:table-cell office:value-type="float" office:value="411568" table:style-name="ce108">
            <text:p>411.568,00</text:p>
          </table:table-cell>
          <table:table-cell office:value-type="currency" office:value="54624.460813590813" table:formula="of:=[.G30]/7.5345" table:style-name="ce97">
            <text:p><text:s/>54.624,46 €<text:s/></text:p>
          </table:table-cell>
          <table:table-cell office:value-type="float" office:value="17.309999999999999" table:style-name="ce109">
            <text:p>17,31</text:p>
          </table:table-cell>
          <table:table-cell office:value-type="float" office:value="100" table:style-name="ce109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1.</text:p>
          </table:table-cell>
          <table:table-cell office:value-type="string" table:style-name="ce12">
            <text:p>TZG Krka</text:p>
          </table:table-cell>
          <table:table-cell office:value-type="float" office:value="91861.98" table:style-name="ce36">
            <text:p>91.861,98</text:p>
          </table:table-cell>
          <table:table-cell office:value-type="float" office:value="91861.98" table:style-name="ce36">
            <text:p>91.861,98</text:p>
          </table:table-cell>
          <table:table-cell office:value-type="float" office:value="12192.18" table:style-name="ce36">
            <text:p>12.192,18</text:p>
          </table:table-cell>
          <table:table-cell office:value-type="float" office:value="91861.98" table:style-name="ce36">
            <text:p>91.861,98</text:p>
          </table:table-cell>
          <table:table-cell office:value-type="currency" office:value="12192.17997212821" table:formula="of:=[.G31]/7.5345" table:style-name="ce75">
            <text:p><text:s/>12.192,18 €<text:s/></text:p>
          </table:table-cell>
          <table:table-cell office:value-type="float" office:value="3.86" table:style-name="ce88">
            <text:p>3,86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2.</text:p>
          </table:table-cell>
          <table:table-cell office:value-type="string" table:style-name="ce12">
            <text:p>TZO Omišalj</text:p>
          </table:table-cell>
          <table:table-cell office:value-type="float" office:value="76016.61" table:style-name="ce36">
            <text:p>76.016,61</text:p>
          </table:table-cell>
          <table:table-cell office:value-type="float" office:value="76016.61" table:style-name="ce36">
            <text:p>76.016,61</text:p>
          </table:table-cell>
          <table:table-cell office:value-type="float" office:value="10089.14" table:style-name="ce36">
            <text:p>10.089,14</text:p>
          </table:table-cell>
          <table:table-cell office:value-type="float" office:value="76016.61" table:style-name="ce36">
            <text:p>76.016,61</text:p>
          </table:table-cell>
          <table:table-cell office:value-type="currency" office:value="10089.137965359347" table:formula="of:=[.G32]/7.5345" table:style-name="ce75">
            <text:p><text:s/>10.089,14 €<text:s/></text:p>
          </table:table-cell>
          <table:table-cell office:value-type="float" office:value="3.2" table:style-name="ce88">
            <text:p>3,20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3.</text:p>
          </table:table-cell>
          <table:table-cell office:value-type="string" table:style-name="ce12">
            <text:p>TZO Malinska-Dubašnica</text:p>
          </table:table-cell>
          <table:table-cell office:value-type="float" office:value="67044.429999999993" table:style-name="ce36">
            <text:p>67.044,43</text:p>
          </table:table-cell>
          <table:table-cell office:value-type="float" office:value="67044.429999999993" table:style-name="ce36">
            <text:p>67.044,43</text:p>
          </table:table-cell>
          <table:table-cell office:value-type="float" office:value="8898.32" table:style-name="ce36">
            <text:p>8.898,32</text:p>
          </table:table-cell>
          <table:table-cell office:value-type="float" office:value="67044.429999999993" table:style-name="ce36">
            <text:p>67.044,43</text:p>
          </table:table-cell>
          <table:table-cell office:value-type="currency" office:value="8898.3250381578055" table:formula="of:=[.G33]/7.5345" table:style-name="ce75">
            <text:p><text:s/>8.898,33 €<text:s/></text:p>
          </table:table-cell>
          <table:table-cell office:value-type="float" office:value="2.82" table:style-name="ce88">
            <text:p>2,82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4.</text:p>
          </table:table-cell>
          <table:table-cell office:value-type="string" table:style-name="ce12">
            <text:p>TZO Baška</text:p>
          </table:table-cell>
          <table:table-cell office:value-type="float" office:value="65068.9" table:style-name="ce36">
            <text:p>65.068,90</text:p>
          </table:table-cell>
          <table:table-cell office:value-type="float" office:value="65068.9" table:style-name="ce36">
            <text:p>65.068,90</text:p>
          </table:table-cell>
          <table:table-cell office:value-type="float" office:value="8636.1299999999992" table:style-name="ce36">
            <text:p>8.636,13</text:p>
          </table:table-cell>
          <table:table-cell office:value-type="float" office:value="65068.9" table:style-name="ce36">
            <text:p>65.068,90</text:p>
          </table:table-cell>
          <table:table-cell office:value-type="currency" office:value="8636.1271484504614" table:formula="of:=[.G34]/7.5345" table:style-name="ce75">
            <text:p><text:s/>8.636,13 €<text:s/></text:p>
          </table:table-cell>
          <table:table-cell office:value-type="float" office:value="2.74" table:style-name="ce88">
            <text:p>2,74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5.</text:p>
          </table:table-cell>
          <table:table-cell office:value-type="string" table:style-name="ce12">
            <text:p>TZO Punat</text:p>
          </table:table-cell>
          <table:table-cell office:value-type="float" office:value="61323.63" table:style-name="ce36">
            <text:p>61.323,63</text:p>
          </table:table-cell>
          <table:table-cell office:value-type="float" office:value="61323.63" table:style-name="ce36">
            <text:p>61.323,63</text:p>
          </table:table-cell>
          <table:table-cell office:value-type="float" office:value="8139.04" table:style-name="ce36">
            <text:p>8.139,04</text:p>
          </table:table-cell>
          <table:table-cell office:value-type="float" office:value="61323.63" table:style-name="ce36">
            <text:p>61.323,63</text:p>
          </table:table-cell>
          <table:table-cell office:value-type="currency" office:value="8139.0443957794141" table:formula="of:=[.G35]/7.5345" table:style-name="ce75">
            <text:p><text:s/>8.139,04 €<text:s/></text:p>
          </table:table-cell>
          <table:table-cell office:value-type="float" office:value="2.58" table:style-name="ce88">
            <text:p>2,58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6.</text:p>
          </table:table-cell>
          <table:table-cell office:value-type="string" table:style-name="ce12">
            <text:p>TZO Dobrinj</text:p>
          </table:table-cell>
          <table:table-cell office:value-type="float" office:value="41074.49" table:style-name="ce36">
            <text:p>41.074,49</text:p>
          </table:table-cell>
          <table:table-cell office:value-type="float" office:value="41074.49" table:style-name="ce36">
            <text:p>41.074,49</text:p>
          </table:table-cell>
          <table:table-cell office:value-type="float" office:value="5451.52" table:style-name="ce36">
            <text:p>5.451,52</text:p>
          </table:table-cell>
          <table:table-cell office:value-type="float" office:value="41074.49" table:style-name="ce36">
            <text:p>41.074,49</text:p>
          </table:table-cell>
          <table:table-cell office:value-type="currency" office:value="5451.5216669984729" table:formula="of:=[.G36]/7.5345" table:style-name="ce75">
            <text:p><text:s/>5.451,52 €<text:s/></text:p>
          </table:table-cell>
          <table:table-cell office:value-type="float" office:value="1.72" table:style-name="ce88">
            <text:p>1,72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2.7.</text:p>
          </table:table-cell>
          <table:table-cell office:value-type="string" table:style-name="ce12">
            <text:p>TZO Vrbnik</text:p>
          </table:table-cell>
          <table:table-cell office:value-type="float" office:value="9177.9599999999991" table:style-name="ce36">
            <text:p>9.177,96</text:p>
          </table:table-cell>
          <table:table-cell office:value-type="float" office:value="9177.9599999999991" table:style-name="ce36">
            <text:p>9.177,96</text:p>
          </table:table-cell>
          <table:table-cell office:value-type="float" office:value="1218.1300000000001" table:style-name="ce36">
            <text:p>1.218,13</text:p>
          </table:table-cell>
          <table:table-cell office:value-type="float" office:value="9177.9599999999991" table:style-name="ce36">
            <text:p>9.177,96</text:p>
          </table:table-cell>
          <table:table-cell office:value-type="currency" office:value="1218.1246267171011" table:formula="of:=[.G37]/7.5345" table:style-name="ce75">
            <text:p><text:s/>1.218,12 €<text:s/></text:p>
          </table:table-cell>
          <table:table-cell office:value-type="float" office:value="0.39" table:style-name="ce88">
            <text:p>0,39</text:p>
          </table:table-cell>
          <table:table-cell office:value-type="float" office:value="100" table:style-name="ce6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07">
            <text:p>3.3.<text:s/></text:p>
          </table:table-cell>
          <table:table-cell office:value-type="string" table:style-name="ce107">
            <text:p>Van ugovorne aktivnosti <text:s/>TZ<text:s/></text:p>
          </table:table-cell>
          <table:table-cell office:value-type="float" office:value="62750" table:style-name="ce108">
            <text:p>62.750,00</text:p>
          </table:table-cell>
          <table:table-cell office:value-type="float" office:value="269625" table:style-name="ce108">
            <text:p>269.625,00</text:p>
          </table:table-cell>
          <table:table-cell office:value-type="float" office:value="35785.39" table:style-name="ce108">
            <text:p>35.785,39</text:p>
          </table:table-cell>
          <table:table-cell office:value-type="float" office:value="269624.17" table:style-name="ce108">
            <text:p>269.624,17</text:p>
          </table:table-cell>
          <table:table-cell office:value-type="currency" office:value="35785.277058862564" table:formula="of:=[.G38]/7.5345" table:style-name="ce110">
            <text:p><text:s/>35.785,28 €<text:s/></text:p>
          </table:table-cell>
          <table:table-cell office:value-type="float" office:value="11.34" table:style-name="ce107">
            <text:p>11,34</text:p>
          </table:table-cell>
          <table:table-cell office:value-type="float" office:value="99.99" table:style-name="ce107">
            <text:p>99,99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1.</text:p>
          </table:table-cell>
          <table:table-cell office:value-type="string" table:style-name="ce12">
            <text:p>Informatori na sajmovima /M<text:span text:style-name="T5">ünchen i Berlin<text:s/></text:span>Alpe Adria<text:s/></text:p>
          </table:table-cell>
          <table:table-cell office:value-type="float" office:value="31000" table:style-name="ce36">
            <text:p>31.000,00</text:p>
          </table:table-cell>
          <table:table-cell office:value-type="float" office:value="15296" table:style-name="ce36">
            <text:p>15.296,00</text:p>
          </table:table-cell>
          <table:table-cell office:value-type="float" office:value="2030.13" table:style-name="ce36">
            <text:p>2.030,13</text:p>
          </table:table-cell>
          <table:table-cell office:value-type="float" office:value="15295.17" table:style-name="ce36">
            <text:p>15.295,17</text:p>
          </table:table-cell>
          <table:table-cell office:value-type="currency" office:value="2030.0179175791359" table:formula="of:=[.G39]/7.5345" table:style-name="ce75">
            <text:p><text:s/>2.030,02 €<text:s/></text:p>
          </table:table-cell>
          <table:table-cell office:value-type="float" office:value="0.64" table:style-name="ce47">
            <text:p>0,64</text:p>
          </table:table-cell>
          <table:table-cell office:value-type="float" office:value="99.99" table:style-name="ce47">
            <text:p>99,99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2.<text:s/></text:p>
          </table:table-cell>
          <table:table-cell office:value-type="string" table:style-name="ce12">
            <text:p>Platforma In Destination</text:p>
          </table:table-cell>
          <table:table-cell office:value-type="float" office:value="20500" table:style-name="ce36">
            <text:p>20.500,00</text:p>
          </table:table-cell>
          <table:table-cell office:value-type="float" office:value="14175" table:style-name="ce36">
            <text:p>14.175,00</text:p>
          </table:table-cell>
          <table:table-cell office:value-type="float" office:value="1881.37" table:style-name="ce36">
            <text:p>1.881,37</text:p>
          </table:table-cell>
          <table:table-cell office:value-type="float" office:value="14175" table:style-name="ce36">
            <text:p>14.175,00</text:p>
          </table:table-cell>
          <table:table-cell office:value-type="currency" office:value="1881.3458092773242" table:formula="of:=[.G40]/7.5345" table:style-name="ce75">
            <text:p><text:s/>1.881,35 €<text:s/></text:p>
          </table:table-cell>
          <table:table-cell office:value-type="float" office:value="0.6" table:style-name="ce47">
            <text:p>0,60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3.<text:s/></text:p>
          </table:table-cell>
          <table:table-cell office:value-type="string" table:style-name="ce12">
            <text:p>Provideo 360<text:s/></text:p>
          </table:table-cell>
          <table:table-cell office:value-type="float" office:value="11250" table:style-name="ce36">
            <text:p>11.250,00</text:p>
          </table:table-cell>
          <table:table-cell office:value-type="float" office:value="11250" table:style-name="ce36">
            <text:p>11.250,00</text:p>
          </table:table-cell>
          <table:table-cell office:value-type="float" office:value="1493.13" table:style-name="ce36">
            <text:p>1.493,13</text:p>
          </table:table-cell>
          <table:table-cell office:value-type="float" office:value="11250" table:style-name="ce36">
            <text:p>11.250,00</text:p>
          </table:table-cell>
          <table:table-cell office:value-type="currency" office:value="1493.1315946645429" table:formula="of:=[.G41]/7.5345" table:style-name="ce75">
            <text:p><text:s/>1.493,13 €<text:s/></text:p>
          </table:table-cell>
          <table:table-cell office:value-type="float" office:value="0.47" table:style-name="ce47">
            <text:p>0,47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4.</text:p>
          </table:table-cell>
          <table:table-cell office:value-type="string" table:style-name="ce12">
            <text:p>karte bike&amp;hike<text:s/></text:p>
          </table:table-cell>
          <table:table-cell office:value-type="float" office:value="0" table:style-name="ce36">
            <text:p>0,00</text:p>
          </table:table-cell>
          <table:table-cell office:value-type="float" office:value="56187.5" table:style-name="ce36">
            <text:p>56.187,50</text:p>
          </table:table-cell>
          <table:table-cell office:value-type="float" office:value="7457.36" table:style-name="ce36">
            <text:p>7.457,36</text:p>
          </table:table-cell>
          <table:table-cell office:value-type="float" office:value="56187.5" table:style-name="ce36">
            <text:p>56.187,50</text:p>
          </table:table-cell>
          <table:table-cell office:value-type="currency" office:value="7457.3627977968008" table:formula="of:=[.G42]/7.5345" table:style-name="ce75">
            <text:p><text:s/>7.457,36 €<text:s/></text:p>
          </table:table-cell>
          <table:table-cell office:value-type="float" office:value="2.36" table:style-name="ce47">
            <text:p>2,36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5.</text:p>
          </table:table-cell>
          <table:table-cell office:value-type="string" table:style-name="ce12">
            <text:p>karta krka<text:s/></text:p>
          </table:table-cell>
          <table:table-cell office:value-type="float" office:value="0" table:style-name="ce36">
            <text:p>0,00</text:p>
          </table:table-cell>
          <table:table-cell office:value-type="float" office:value="1160" table:style-name="ce36">
            <text:p>1.160,00</text:p>
          </table:table-cell>
          <table:table-cell office:value-type="float" office:value="153.96" table:style-name="ce36">
            <text:p>153,96</text:p>
          </table:table-cell>
          <table:table-cell office:value-type="float" office:value="1160" table:style-name="ce36">
            <text:p>1.160,00</text:p>
          </table:table-cell>
          <table:table-cell office:value-type="currency" office:value="153.95845776096621" table:formula="of:=[.G43]/7.5345" table:style-name="ce75">
            <text:p><text:s/>153,96 €<text:s/></text:p>
          </table:table-cell>
          <table:table-cell office:value-type="float" office:value="0.05" table:style-name="ce47">
            <text:p>0,05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6.</text:p>
          </table:table-cell>
          <table:table-cell office:value-type="string" table:style-name="ce12">
            <text:p>konzultantske usluge <text:s/>Van punta<text:s/></text:p>
          </table:table-cell>
          <table:table-cell office:value-type="float" office:value="0" table:style-name="ce36">
            <text:p>0,00</text:p>
          </table:table-cell>
          <table:table-cell office:value-type="float" office:value="108000" table:style-name="ce36">
            <text:p>108.000,00</text:p>
          </table:table-cell>
          <table:table-cell office:value-type="float" office:value="14334.06" table:style-name="ce36">
            <text:p>14.334,06</text:p>
          </table:table-cell>
          <table:table-cell office:value-type="float" office:value="108000" table:style-name="ce36">
            <text:p>108.000,00</text:p>
          </table:table-cell>
          <table:table-cell office:value-type="currency" office:value="14334.063308779612" table:formula="of:=[.G44]/7.5345" table:style-name="ce75">
            <text:p><text:s/>14.334,06 €<text:s/></text:p>
          </table:table-cell>
          <table:table-cell office:value-type="float" office:value="4.54" table:style-name="ce9">
            <text:p>4,54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7.</text:p>
          </table:table-cell>
          <table:table-cell office:value-type="string" table:style-name="ce12">
            <text:p>Sufinanciranje oglasa Rijeka in Your Pocket</text:p>
          </table:table-cell>
          <table:table-cell office:value-type="float" office:value="0" table:style-name="ce36">
            <text:p>0,00</text:p>
          </table:table-cell>
          <table:table-cell office:value-type="float" office:value="4725" table:style-name="ce36">
            <text:p>4.725,00</text:p>
          </table:table-cell>
          <table:table-cell office:value-type="float" office:value="627.11" table:style-name="ce36">
            <text:p>627,11</text:p>
          </table:table-cell>
          <table:table-cell office:value-type="float" office:value="4725" table:style-name="ce36">
            <text:p>4.725,00</text:p>
          </table:table-cell>
          <table:table-cell office:value-type="currency" office:value="627.11526975910806" table:formula="of:=[.G45]/7.5345" table:style-name="ce75">
            <text:p><text:s/>627,12 €<text:s/></text:p>
          </table:table-cell>
          <table:table-cell office:value-type="float" office:value="0.2" table:style-name="ce47">
            <text:p>0,20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8.</text:p>
          </table:table-cell>
          <table:table-cell office:value-type="string" table:style-name="ce12">
            <text:p>Sufinanciranje Krk Bike Story<text:s/></text:p>
          </table:table-cell>
          <table:table-cell office:value-type="float" office:value="0" table:style-name="ce36">
            <text:p>0,00</text:p>
          </table:table-cell>
          <table:table-cell office:value-type="float" office:value="48881.5" table:style-name="ce36">
            <text:p>48.881,50</text:p>
          </table:table-cell>
          <table:table-cell office:value-type="float" office:value="6487.68" table:style-name="ce36">
            <text:p>6.487,68</text:p>
          </table:table-cell>
          <table:table-cell office:value-type="float" office:value="48881.5" table:style-name="ce36">
            <text:p>48.881,50</text:p>
          </table:table-cell>
          <table:table-cell office:value-type="currency" office:value="6487.6899595195428" table:formula="of:=[.G46]/7.5345" table:style-name="ce75">
            <text:p><text:s/>6.487,69 €<text:s/></text:p>
          </table:table-cell>
          <table:table-cell office:value-type="float" office:value="2.06" table:style-name="ce47">
            <text:p>2,06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table:style-name="ce12"/>
          <table:table-cell office:value-type="string" table:style-name="ce13">
            <text:p>3.3.9.</text:p>
          </table:table-cell>
          <table:table-cell office:value-type="string" table:style-name="ce12">
            <text:p>sufinanciranje <text:s/>izleta za Skal goste<text:s/></text:p>
          </table:table-cell>
          <table:table-cell office:value-type="float" office:value="0" table:style-name="ce36">
            <text:p>0,00</text:p>
          </table:table-cell>
          <table:table-cell office:value-type="float" office:value="9950" table:style-name="ce72">
            <text:p>9.950,00</text:p>
          </table:table-cell>
          <table:table-cell office:value-type="float" office:value="1320.59" table:style-name="ce36">
            <text:p>1.320,59</text:p>
          </table:table-cell>
          <table:table-cell office:value-type="float" office:value="9950" table:style-name="ce36">
            <text:p>9.950,00</text:p>
          </table:table-cell>
          <table:table-cell office:value-type="currency" office:value="1320.5919437255291" table:formula="of:=[.G47]/7.5345" table:style-name="ce75">
            <text:p><text:s/>1.320,59 €<text:s/></text:p>
          </table:table-cell>
          <table:table-cell office:value-type="float" office:value="0.42" table:style-name="ce9">
            <text:p>0,42</text:p>
          </table:table-cell>
          <table:table-cell office:value-type="float" office:value="100" table:style-name="ce47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102">
            <text:p>4.<text:s/></text:p>
          </table:table-cell>
          <table:table-cell table:style-name="ce102"/>
          <table:table-cell office:value-type="string" table:style-name="ce102">
            <text:p>Prihodi od TZ Kvarnera <text:s/>i HTZ-a</text:p>
          </table:table-cell>
          <table:table-cell office:value-type="float" office:value="0" table:style-name="ce111">
            <text:p>0,00</text:p>
          </table:table-cell>
          <table:table-cell office:value-type="float" office:value="176000" table:style-name="ce103">
            <text:p>176.000,00</text:p>
          </table:table-cell>
          <table:table-cell office:value-type="float" office:value="23359.22" table:style-name="ce111">
            <text:p>23.359,22</text:p>
          </table:table-cell>
          <table:table-cell office:value-type="float" office:value="166912.73000000001" table:style-name="ce111">
            <text:p>166.912,73</text:p>
          </table:table-cell>
          <table:table-cell office:value-type="currency" office:value="22153.126285752205" table:formula="of:=[.G48]/7.5345" table:style-name="ce120">
            <text:p><text:s/>22.153,13 €<text:s/></text:p>
          </table:table-cell>
          <table:table-cell office:value-type="float" office:value="7.02" table:style-name="ce112">
            <text:p>7,02</text:p>
          </table:table-cell>
          <table:table-cell office:value-type="float" office:value="94.84" table:style-name="ce112">
            <text:p>94,84</text:p>
          </table:table-cell>
          <table:table-cell table:number-columns-repeated="16374"/>
        </table:table-row>
        <table:table-row table:style-name="ro2">
          <table:table-cell table:style-name="ce53"/>
          <table:table-cell office:value-type="string" table:style-name="ce54">
            <text:p>4.1.</text:p>
          </table:table-cell>
          <table:table-cell office:value-type="string" table:style-name="ce53">
            <text:p>Prihodi TZ Kvarnera za Info punkt ZLR<text:s/></text:p>
          </table:table-cell>
          <table:table-cell office:value-type="float" office:value="0" table:style-name="ce55">
            <text:p>0,00</text:p>
          </table:table-cell>
          <table:table-cell office:value-type="float" office:value="100000" table:style-name="ce55">
            <text:p>100.000,00</text:p>
          </table:table-cell>
          <table:table-cell office:value-type="float" office:value="13272.28" table:style-name="ce55">
            <text:p>13.272,28</text:p>
          </table:table-cell>
          <table:table-cell office:value-type="float" office:value="100000" table:style-name="ce55">
            <text:p>100.000,00</text:p>
          </table:table-cell>
          <table:table-cell office:value-type="currency" office:value="13272.280841462605" table:formula="of:=[.G49]/7.5345" table:style-name="ce120">
            <text:p><text:s/>13.272,28 €<text:s/></text:p>
          </table:table-cell>
          <table:table-cell office:value-type="float" office:value="4.21" table:style-name="ce56">
            <text:p>4,21</text:p>
          </table:table-cell>
          <table:table-cell office:value-type="float" office:value="100" table:style-name="ce68">
            <text:p>100,00</text:p>
          </table:table-cell>
          <table:table-cell table:number-columns-repeated="16374" table:style-name="ce1"/>
        </table:table-row>
        <table:table-row table:style-name="ro2">
          <table:table-cell table:style-name="ce53"/>
          <table:table-cell office:value-type="string" table:style-name="ce63">
            <text:p>4.2.</text:p>
          </table:table-cell>
          <table:table-cell office:value-type="string" table:style-name="ce63">
            <text:p>Prihod od TZ Kvanera za oglašavanje po Media planu</text:p>
          </table:table-cell>
          <table:table-cell office:value-type="float" office:value="0" table:style-name="ce55">
            <text:p>0,00</text:p>
          </table:table-cell>
          <table:table-cell office:value-type="float" office:value="64000" table:style-name="ce55">
            <text:p>64.000,00</text:p>
          </table:table-cell>
          <table:table-cell office:value-type="float" office:value="8494.26" table:style-name="ce55">
            <text:p>8.494,26</text:p>
          </table:table-cell>
          <table:table-cell office:value-type="float" office:value="63975" table:style-name="ce55">
            <text:p>63.975,00</text:p>
          </table:table-cell>
          <table:table-cell office:value-type="currency" office:value="8491.01" table:style-name="ce120">
            <text:p><text:s/>8.491,01 €<text:s/></text:p>
          </table:table-cell>
          <table:table-cell office:value-type="float" office:value="2.69" table:style-name="ce68">
            <text:p>2,69</text:p>
          </table:table-cell>
          <table:table-cell office:value-type="float" office:value="99.96" table:style-name="ce68">
            <text:p>99,96</text:p>
          </table:table-cell>
          <table:table-cell table:number-columns-repeated="16374" table:style-name="ce1"/>
        </table:table-row>
        <table:table-row table:style-name="ro2">
          <table:table-cell table:style-name="ce53"/>
          <table:table-cell office:value-type="string" table:style-name="ce63">
            <text:p>4.3.</text:p>
          </table:table-cell>
          <table:table-cell office:value-type="string" table:style-name="ce63">
            <text:p>Prihod od Tz Kvanera za sufinanciranje novinara<text:s/></text:p>
          </table:table-cell>
          <table:table-cell office:value-type="float" office:value="0" table:style-name="ce55">
            <text:p>0,00</text:p>
          </table:table-cell>
          <table:table-cell office:value-type="float" office:value="3000" table:style-name="ce55">
            <text:p>3.000,00</text:p>
          </table:table-cell>
          <table:table-cell office:value-type="float" office:value="398.17" table:style-name="ce55">
            <text:p>398,17</text:p>
          </table:table-cell>
          <table:table-cell office:value-type="float" office:value="2937.23" table:style-name="ce55">
            <text:p>2.937,23</text:p>
          </table:table-cell>
          <table:table-cell office:value-type="currency" office:value="389.83741455969204" table:formula="of:=[.G51]/7.5345" table:style-name="ce77">
            <text:p><text:s/>389,84 €<text:s/></text:p>
          </table:table-cell>
          <table:table-cell office:value-type="float" office:value="0.12" table:style-name="ce68">
            <text:p>0,12</text:p>
          </table:table-cell>
          <table:table-cell office:value-type="float" office:value="97.9" table:style-name="ce68">
            <text:p>97,90</text:p>
          </table:table-cell>
          <table:table-cell table:number-columns-repeated="16374" table:style-name="ce1"/>
        </table:table-row>
        <table:table-row table:style-name="ro2">
          <table:table-cell table:style-name="ce53"/>
          <table:table-cell office:value-type="string" table:style-name="ce63">
            <text:p>4.4.</text:p>
          </table:table-cell>
          <table:table-cell office:value-type="string" table:style-name="ce63">
            <text:p>Prihodi od HTZ-a <text:s/>za projekt , sadnja stabala<text:s/></text:p>
          </table:table-cell>
          <table:table-cell office:value-type="float" office:value="0" table:style-name="ce55">
            <text:p>0,00</text:p>
          </table:table-cell>
          <table:table-cell office:value-type="float" office:value="9000" table:style-name="ce55">
            <text:p>9.000,00</text:p>
          </table:table-cell>
          <table:table-cell office:value-type="float" office:value="1194.51" table:style-name="ce55">
            <text:p>1.194,51</text:p>
          </table:table-cell>
          <table:table-cell office:value-type="float" office:value="0" table:style-name="ce68">
            <text:p>0,00</text:p>
          </table:table-cell>
          <table:table-cell office:value-type="float" office:value="0" table:style-name="ce68">
            <text:p>0,00</text:p>
          </table:table-cell>
          <table:table-cell office:value-type="float" office:value="0" table:style-name="ce68">
            <text:p>0,00</text:p>
          </table:table-cell>
          <table:table-cell office:value-type="float" office:value="0" table:style-name="ce68">
            <text:p>0,00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102">
            <text:p>5.</text:p>
          </table:table-cell>
          <table:table-cell table:style-name="ce102"/>
          <table:table-cell office:value-type="string" table:style-name="ce102">
            <text:p>Prihodi od gospodarske djelatnosti<text:s/></text:p>
          </table:table-cell>
          <table:table-cell office:value-type="float" office:value="76000" table:style-name="ce103">
            <text:p>76.000,00</text:p>
          </table:table-cell>
          <table:table-cell office:value-type="float" office:value="28700" table:style-name="ce103">
            <text:p>28.700,00</text:p>
          </table:table-cell>
          <table:table-cell office:value-type="float" office:value="3809.14" table:style-name="ce111">
            <text:p>3.809,14</text:p>
          </table:table-cell>
          <table:table-cell office:value-type="float" office:value="28260" table:style-name="ce111">
            <text:p>28.260,00</text:p>
          </table:table-cell>
          <table:table-cell office:value-type="currency" office:value="3750.74" table:style-name="ce121">
            <text:p><text:s/>3.750,74 €<text:s/></text:p>
          </table:table-cell>
          <table:table-cell office:value-type="float" office:value="1.19" table:style-name="ce112">
            <text:p>1,19</text:p>
          </table:table-cell>
          <table:table-cell office:value-type="float" office:value="98.46" table:style-name="ce112">
            <text:p>98,46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5.1. 1.<text:s/></text:p>
          </table:table-cell>
          <table:table-cell office:value-type="string" table:style-name="ce12">
            <text:p>za brošure <text:s/>od gospodarskih subjekata</text:p>
          </table:table-cell>
          <table:table-cell office:value-type="float" office:value="30000" table:style-name="ce36">
            <text:p>30.000,00</text:p>
          </table:table-cell>
          <table:table-cell office:value-type="float" office:value="27700" table:style-name="ce62">
            <text:p>27.700,00</text:p>
          </table:table-cell>
          <table:table-cell office:value-type="float" office:value="3676.42" table:style-name="ce36">
            <text:p>3.676,42</text:p>
          </table:table-cell>
          <table:table-cell office:value-type="float" office:value="27700" table:style-name="ce36">
            <text:p>27.700,00</text:p>
          </table:table-cell>
          <table:table-cell office:value-type="currency" office:value="3676.4217930851414" table:formula="of:=[.G54]/7.5345" table:style-name="ce78">
            <text:p><text:s/>3.676,42 €<text:s/></text:p>
          </table:table-cell>
          <table:table-cell office:value-type="float" office:value="1.1599999999999999" table:style-name="ce9">
            <text:p>1,16</text:p>
          </table:table-cell>
          <table:table-cell office:value-type="float" office:value="100" table:style-name="ce47">
            <text:p>100,00</text:p>
          </table:table-cell>
          <table:table-cell office:value-type="string" table:style-name="ce1">
            <text:p><text:s/></text:p>
          </table:table-cell>
          <table:table-cell table:number-columns-repeated="16373"/>
        </table:table-row>
        <table:table-row table:style-name="ro2">
          <table:table-cell table:style-name="ce12"/>
          <table:table-cell office:value-type="string" table:style-name="ce13">
            <text:p>5.1.2.<text:s/></text:p>
          </table:table-cell>
          <table:table-cell office:value-type="string" table:style-name="ce12">
            <text:p>za sajmove / Essen/</text:p>
          </table:table-cell>
          <table:table-cell office:value-type="float" office:value="15000" table:style-name="ce36">
            <text:p>15.00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82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5.1.3.<text:s/></text:p>
          </table:table-cell>
          <table:table-cell office:value-type="string" table:style-name="ce12">
            <text:p>za inforamtore <text:s/>/Essen/</text:p>
          </table:table-cell>
          <table:table-cell office:value-type="float" office:value="10000" table:style-name="ce36">
            <text:p>10.00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82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table:number-columns-repeated="16374" table:style-name="ce1"/>
        </table:table-row>
        <table:table-row table:style-name="ro3">
          <table:table-cell table:style-name="ce12"/>
          <table:table-cell office:value-type="string" table:style-name="ce13">
            <text:p>5.1.4.</text:p>
          </table:table-cell>
          <table:table-cell office:value-type="string" table:style-name="ce12">
            <text:p>za sajam ITB Berlin,H.Krk, Ag. Olivari, H. Malin</text:p>
          </table:table-cell>
          <table:table-cell office:value-type="float" office:value="21000" table:style-name="ce36">
            <text:p>21.00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82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47">
            <text:p>0,00</text:p>
          </table:table-cell>
          <table:table-cell table:number-columns-repeated="16374" table:style-name="ce1"/>
        </table:table-row>
        <table:table-row table:style-name="ro3">
          <table:table-cell table:style-name="ce12"/>
          <table:table-cell office:value-type="string" table:style-name="ce13">
            <text:p>5.1.5.</text:p>
          </table:table-cell>
          <table:table-cell office:value-type="string" table:style-name="ce12">
            <text:p>za knjigu 50 delicija<text:s/></text:p>
          </table:table-cell>
          <table:table-cell office:value-type="float" office:value="0" table:style-name="ce36">
            <text:p>0,00</text:p>
          </table:table-cell>
          <table:table-cell office:value-type="float" office:value="1000" table:style-name="ce36">
            <text:p>1.000,00</text:p>
          </table:table-cell>
          <table:table-cell office:value-type="float" office:value="132.72" table:style-name="ce47">
            <text:p>132,72</text:p>
          </table:table-cell>
          <table:table-cell office:value-type="float" office:value="560" table:style-name="ce47">
            <text:p>560,00</text:p>
          </table:table-cell>
          <table:table-cell office:value-type="currency" office:value="74.32477271219058" table:formula="of:=[.G58]/7.5345" table:style-name="ce75">
            <text:p><text:s/>74,32 €<text:s/></text:p>
          </table:table-cell>
          <table:table-cell office:value-type="float" office:value="0.03" table:style-name="ce9">
            <text:p>0,03</text:p>
          </table:table-cell>
          <table:table-cell office:value-type="float" office:value="55.99" table:style-name="ce9">
            <text:p>55,99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102">
            <text:p>6.</text:p>
          </table:table-cell>
          <table:table-cell table:style-name="ce102"/>
          <table:table-cell office:value-type="string" table:style-name="ce102">
            <text:p>OSTALI PRIHODI<text:s/></text:p>
          </table:table-cell>
          <table:table-cell office:value-type="float" office:value="36000" table:style-name="ce103">
            <text:p>36.000,00</text:p>
          </table:table-cell>
          <table:table-cell office:value-type="float" office:value="36040" table:style-name="ce103">
            <text:p>36.040,00</text:p>
          </table:table-cell>
          <table:table-cell office:value-type="float" office:value="4783.33" table:style-name="ce111">
            <text:p>4.783,33</text:p>
          </table:table-cell>
          <table:table-cell office:value-type="float" office:value="35406.68" table:style-name="ce111">
            <text:p>35.406,68</text:p>
          </table:table-cell>
          <table:table-cell office:value-type="currency" office:value="4699.25" table:style-name="ce122">
            <text:p><text:s/>4.699,25 €<text:s/></text:p>
          </table:table-cell>
          <table:table-cell office:value-type="float" office:value="1.49" table:style-name="ce113">
            <text:p>1,49</text:p>
          </table:table-cell>
          <table:table-cell office:value-type="float" office:value="98.24" table:style-name="ce113">
            <text:p>98,24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6.1.1.</text:p>
          </table:table-cell>
          <table:table-cell office:value-type="string" table:style-name="ce12">
            <text:p>VPN mreža <text:s/>TZ Baška, Malinska</text:p>
          </table:table-cell>
          <table:table-cell office:value-type="float" office:value="7000" table:style-name="ce36">
            <text:p>7.000,00</text:p>
          </table:table-cell>
          <table:table-cell office:value-type="float" office:value="3000" table:style-name="ce36">
            <text:p>3.000,00</text:p>
          </table:table-cell>
          <table:table-cell office:value-type="float" office:value="398.17" table:style-name="ce36">
            <text:p>398,17</text:p>
          </table:table-cell>
          <table:table-cell office:value-type="float" office:value="3078.74" table:style-name="ce36">
            <text:p>3.078,74</text:p>
          </table:table-cell>
          <table:table-cell office:value-type="currency" office:value="408.61901917844574" table:formula="of:=[.G60]/7.5345" table:style-name="ce75">
            <text:p><text:s/>408,62 €<text:s/></text:p>
          </table:table-cell>
          <table:table-cell office:value-type="float" office:value="0.13" table:style-name="ce9">
            <text:p>0,13</text:p>
          </table:table-cell>
          <table:table-cell office:value-type="float" office:value="102.62" table:style-name="ce9">
            <text:p>102,62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6.1.2.<text:s/></text:p>
          </table:table-cell>
          <table:table-cell office:value-type="string" table:style-name="ce12">
            <text:p>Sufinanciranje Grada Krka i CK <text:s/>za <text:s/>režijske troškove<text:s/></text:p>
          </table:table-cell>
          <table:table-cell office:value-type="float" office:value="25000" table:style-name="ce36">
            <text:p>25.000,00</text:p>
          </table:table-cell>
          <table:table-cell office:value-type="float" office:value="27000" table:style-name="ce36">
            <text:p>27.000,00</text:p>
          </table:table-cell>
          <table:table-cell office:value-type="float" office:value="3583.52" table:style-name="ce36">
            <text:p>3.583,52</text:p>
          </table:table-cell>
          <table:table-cell office:value-type="float" office:value="26287.74" table:style-name="ce36">
            <text:p>26.287,74</text:p>
          </table:table-cell>
          <table:table-cell office:value-type="currency" office:value="3488.98" table:style-name="ce75">
            <text:p><text:s/>3.488,98 €<text:s/></text:p>
          </table:table-cell>
          <table:table-cell office:value-type="float" office:value="1.1100000000000001" table:style-name="ce47">
            <text:p>1,11</text:p>
          </table:table-cell>
          <table:table-cell office:value-type="float" office:value="97.36" table:style-name="ce47">
            <text:p>97,36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6.1.3.<text:s/></text:p>
          </table:table-cell>
          <table:table-cell office:value-type="string" table:style-name="ce12">
            <text:p>Donacije<text:s/></text:p>
          </table:table-cell>
          <table:table-cell office:value-type="float" office:value="4000" table:style-name="ce40">
            <text:p>4.00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6">
            <text:p>0,00<text:s/>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6.1.6.</text:p>
          </table:table-cell>
          <table:table-cell office:value-type="string" table:style-name="ce12">
            <text:p><text:s/>Kotizacija <text:s/>za bike programe<text:s/></text:p>
          </table:table-cell>
          <table:table-cell office:value-type="float" office:value="0" table:style-name="ce40">
            <text:p>0,00</text:p>
          </table:table-cell>
          <table:table-cell office:value-type="float" office:value="6040" table:style-name="ce36">
            <text:p>6.040,00</text:p>
          </table:table-cell>
          <table:table-cell office:value-type="float" office:value="801.64" table:style-name="ce36">
            <text:p>801,64</text:p>
          </table:table-cell>
          <table:table-cell office:value-type="float" office:value="6040" table:style-name="ce36">
            <text:p>6.040,00</text:p>
          </table:table-cell>
          <table:table-cell office:value-type="currency" office:value="801.64576282434132" table:formula="of:=[.G63]/7.5345" table:style-name="ce75">
            <text:p><text:s/>801,65 €<text:s/></text:p>
          </table:table-cell>
          <table:table-cell office:value-type="float" office:value="0.25" table:style-name="ce9">
            <text:p>0,25</text:p>
          </table:table-cell>
          <table:table-cell office:value-type="float" office:value="100" table:style-name="ce47">
            <text:p>100,00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6.1.7.</text:p>
          </table:table-cell>
          <table:table-cell office:value-type="string" table:style-name="ce12">
            <text:p>Sufinanciranje za bike programe<text:s/>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6">
            <text:p>0,00<text:s/>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47">
            <text:p>0,00</text:p>
          </table:table-cell>
          <table:table-cell table:number-columns-repeated="16374" table:style-name="ce1"/>
        </table:table-row>
        <table:table-row table:style-name="ro2">
          <table:table-cell table:style-name="ce12"/>
          <table:table-cell office:value-type="string" table:style-name="ce13">
            <text:p>6.1.8.</text:p>
          </table:table-cell>
          <table:table-cell office:value-type="string" table:style-name="ce12">
            <text:p>HGK sufinanciranje za bike vodiče<text:s/>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6">
            <text:p>0,00<text:s/>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47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02">
            <text:p>7.<text:s/></text:p>
          </table:table-cell>
          <table:table-cell table:style-name="ce102"/>
          <table:table-cell office:value-type="string" table:style-name="ce102">
            <text:p>Preneseni prihodi prethodne godine<text:s/></text:p>
          </table:table-cell>
          <table:table-cell office:value-type="float" office:value="268625" table:style-name="ce103">
            <text:p>268.625,00</text:p>
          </table:table-cell>
          <table:table-cell office:value-type="float" office:value="315307" table:style-name="ce103">
            <text:p>315.307,00</text:p>
          </table:table-cell>
          <table:table-cell office:value-type="float" office:value="41848.43" table:style-name="ce111">
            <text:p>41.848,43</text:p>
          </table:table-cell>
          <table:table-cell office:value-type="float" office:value="315307" table:style-name="ce111">
            <text:p>315.307,00</text:p>
          </table:table-cell>
          <table:table-cell office:value-type="currency" office:value="41848.430552790494" table:formula="of:=[.G66]/7.5345" table:style-name="ce122">
            <text:p><text:s/>41.848,43 €<text:s/></text:p>
          </table:table-cell>
          <table:table-cell office:value-type="float" office:value="13.27" table:style-name="ce112">
            <text:p>13,27</text:p>
          </table:table-cell>
          <table:table-cell office:value-type="float" office:value="100" table:style-name="ce112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102">
            <text:p>8.</text:p>
          </table:table-cell>
          <table:table-cell table:style-name="ce102"/>
          <table:table-cell office:value-type="string" table:style-name="ce102">
            <text:p>Prihodi iz Fonda za udružene TZ za programe<text:s/></text:p>
          </table:table-cell>
          <table:table-cell office:value-type="float" office:value="198375" table:style-name="ce103">
            <text:p>198.375,00</text:p>
          </table:table-cell>
          <table:table-cell office:value-type="float" office:value="119025" table:style-name="ce103">
            <text:p>119.025,00</text:p>
          </table:table-cell>
          <table:table-cell office:value-type="float" office:value="15797.34" table:style-name="ce111">
            <text:p>15.797,34</text:p>
          </table:table-cell>
          <table:table-cell office:value-type="float" office:value="119025" table:style-name="ce111">
            <text:p>119.025,00</text:p>
          </table:table-cell>
          <table:table-cell office:value-type="currency" office:value="15797.332271550866" table:formula="of:=[.G67]/7.5345" table:style-name="ce122">
            <text:p><text:s/>15.797,33 €<text:s/></text:p>
          </table:table-cell>
          <table:table-cell office:value-type="float" office:value="5" table:style-name="ce112">
            <text:p>5,00</text:p>
          </table:table-cell>
          <table:table-cell office:value-type="float" office:value="100" table:style-name="ce112">
            <text:p>100,00</text:p>
          </table:table-cell>
          <table:table-cell table:number-columns-repeated="16374"/>
        </table:table-row>
        <table:table-row table:style-name="ro2">
          <table:table-cell table:number-columns-repeated="2" table:style-name="ce114"/>
          <table:table-cell office:value-type="string" table:style-name="ce114">
            <text:p>UKUPNO</text:p>
          </table:table-cell>
          <table:table-cell office:value-type="float" office:value="2084475" table:style-name="ce115">
            <text:p>2.084.475,00</text:p>
          </table:table-cell>
          <table:table-cell office:value-type="float" office:value="2387422" table:style-name="ce115">
            <text:p>2.387.422,00</text:p>
          </table:table-cell>
          <table:table-cell office:value-type="float" office:value="316865.34999999998" table:style-name="ce116">
            <text:p>316.865,35</text:p>
          </table:table-cell>
          <table:table-cell office:value-type="float" office:value="2377260.56" table:style-name="ce116">
            <text:p>2.377.260,56</text:p>
          </table:table-cell>
          <table:table-cell office:value-type="currency" office:value="315516.68" table:style-name="ce117">
            <text:p><text:s/>315.516,68 €<text:s/></text:p>
          </table:table-cell>
          <table:table-cell office:value-type="float" office:value="100" table:style-name="ce118">
            <text:p>100,00</text:p>
          </table:table-cell>
          <table:table-cell office:value-type="float" office:value="99.57" table:style-name="ce119">
            <text:p>99,57</text:p>
          </table:table-cell>
          <table:table-cell table:number-columns-repeated="16374"/>
        </table:table-row>
        <table:table-row table:style-name="ro2">
          <table:table-cell table:number-columns-repeated="10" table:style-name="ce3"/>
          <table:table-cell table:number-columns-repeated="16374"/>
        </table:table-row>
        <table:table-row table:style-name="ro4">
          <table:table-cell table:style-name="ce4"/>
          <table:table-cell table:number-columns-repeated="16383" table:style-name="ce1"/>
        </table:table-row>
        <table:table-row table:style-name="ro5">
          <table:table-cell table:number-columns-repeated="2" table:style-name="ce10"/>
          <table:table-cell office:value-type="string" table:style-name="ce6">
            <text:p>AKTIVNOSTI</text:p>
          </table:table-cell>
          <table:table-cell office:value-type="string" table:style-name="ce6">
            <text:p>Plan za 2022. (u kn)</text:p>
          </table:table-cell>
          <table:table-cell office:value-type="string" table:style-name="ce6">
            <text:p>Rebalans 22.</text:p>
          </table:table-cell>
          <table:table-cell office:value-type="string" table:style-name="ce6">
            <text:p>Rebalans 22<text:s/><text:span text:style-name="T4">€</text:span></text:p>
          </table:table-cell>
          <table:table-cell office:value-type="string" table:style-name="ce6">
            <text:p>Realizacija<text:s/></text:p>
          </table:table-cell>
          <table:table-cell office:value-type="string" table:style-name="ce6">
            <text:p>Realizacija<text:s/><text:span text:style-name="T4">€</text:span></text:p>
          </table:table-cell>
          <table:table-cell office:value-type="string" table:style-name="ce6">
            <text:p>udio %</text:p>
          </table:table-cell>
          <table:table-cell office:value-type="string" table:style-name="ce6">
            <text:p>Real/rebal</text:p>
          </table:table-cell>
          <table:table-cell table:number-columns-repeated="16374"/>
        </table:table-row>
        <table:table-row table:style-name="ro2">
          <table:table-cell office:value-type="string" table:style-name="ce137">
            <text:p>1.</text:p>
          </table:table-cell>
          <table:table-cell table:style-name="ce137"/>
          <table:table-cell office:value-type="string" table:style-name="ce137">
            <text:p>ISTRAŽIVANJE I STRATEŠKO PLANIRANJE<text:s/></text:p>
          </table:table-cell>
          <table:table-cell office:value-type="float" office:value="74750" table:style-name="ce141">
            <text:p>74.750,00</text:p>
          </table:table-cell>
          <table:table-cell office:value-type="float" office:value="108000" table:style-name="ce142">
            <text:p>108.000,00</text:p>
          </table:table-cell>
          <table:table-cell office:value-type="float" office:value="14334.06" table:style-name="ce142">
            <text:p>14.334,06</text:p>
          </table:table-cell>
          <table:table-cell office:value-type="float" office:value="108000" table:style-name="ce142">
            <text:p>108.000,00</text:p>
          </table:table-cell>
          <table:table-cell office:value-type="float" office:value="14334.063308779612" table:formula="of:=[.G72]/7.5345" table:style-name="ce143">
            <text:p><text:s/>14.334,06<text:s/></text:p>
          </table:table-cell>
          <table:table-cell office:value-type="float" office:value="5.03" table:style-name="ce144">
            <text:p>5,03</text:p>
          </table:table-cell>
          <table:table-cell office:value-type="float" office:value="100" table:style-name="ce173">
            <text:p>100,00</text:p>
          </table:table-cell>
          <table:table-cell table:number-columns-repeated="16374"/>
        </table:table-row>
        <table:table-row table:style-name="ro5">
          <table:table-cell table:style-name="ce15"/>
          <table:table-cell office:value-type="string" table:style-name="ce15">
            <text:p>1.1.</text:p>
          </table:table-cell>
          <table:table-cell office:value-type="string" table:style-name="ce15">
            <text:p>Izrada strateških/operativnih/komunikacijskih/akcijskih dokumenata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3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1.1.1.<text:s/></text:p>
          </table:table-cell>
          <table:table-cell office:value-type="string" table:style-name="ce15">
            <text:p>Novi sustav označavanja <text:s/>pješačkih/ bike staza<text:s/></text:p>
          </table:table-cell>
          <table:table-cell office:value-type="float" office:value="30750" table:style-name="ce35">
            <text:p>30.75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4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5">
          <table:table-cell table:style-name="ce15"/>
          <table:table-cell office:value-type="string" table:style-name="ce15">
            <text:p>1.1.2.<text:s/></text:p>
          </table:table-cell>
          <table:table-cell office:value-type="string" table:style-name="ce15">
            <text:p>Strateške i kreativne usluge u području oglašavanja Studio Conex</text:p>
          </table:table-cell>
          <table:table-cell office:value-type="float" office:value="44000" table:style-name="ce60">
            <text:p>44.0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5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1.1.3.</text:p>
          </table:table-cell>
          <table:table-cell office:value-type="string" table:style-name="ce15">
            <text:p>Strategija brenda krk outdoor<text:s/>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6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1.1.4.</text:p>
          </table:table-cell>
          <table:table-cell office:value-type="string" table:style-name="ce15">
            <text:p>revizija staza<text:s/>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7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1.2.</text:p>
          </table:table-cell>
          <table:table-cell office:value-type="string" table:style-name="ce15">
            <text:p>Istraživanje i analiza tržišta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8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1.3.</text:p>
          </table:table-cell>
          <table:table-cell office:value-type="string" table:style-name="ce15">
            <text:p>Mjerenje učinkovitosti promotivnih aktivnosti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79]/7.5345" table:style-name="ce123">
            <text:p>0,00</text:p>
          </table:table-cell>
          <table:table-cell table:number-columns-repeated="2" table:style-name="ce16"/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1.4.</text:p>
          </table:table-cell>
          <table:table-cell office:value-type="string" table:style-name="ce15">
            <text:p>Konzultantske usluge za razvoj outdoora<text:s/></text:p>
          </table:table-cell>
          <table:table-cell office:value-type="float" office:value="0" table:style-name="ce50">
            <text:p>0,00</text:p>
          </table:table-cell>
          <table:table-cell office:value-type="float" office:value="108000" table:style-name="ce35">
            <text:p>108.000,00</text:p>
          </table:table-cell>
          <table:table-cell office:value-type="float" office:value="14334.06" table:style-name="ce35">
            <text:p>14.334,06</text:p>
          </table:table-cell>
          <table:table-cell office:value-type="float" office:value="108000" table:style-name="ce35">
            <text:p>108.000,00</text:p>
          </table:table-cell>
          <table:table-cell office:value-type="float" office:value="14334.063308779612" table:formula="of:=[.G80]/7.5345" table:style-name="ce127">
            <text:p><text:s/>14.334,06<text:s/></text:p>
          </table:table-cell>
          <table:table-cell office:value-type="float" office:value="5.03" table:style-name="ce16">
            <text:p>5,03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137">
            <text:p>2.</text:p>
          </table:table-cell>
          <table:table-cell table:style-name="ce137"/>
          <table:table-cell office:value-type="string" table:style-name="ce137">
            <text:p>RAZVOJ TURISTIČKOG PROIZVODA</text:p>
          </table:table-cell>
          <table:table-cell office:value-type="float" office:value="155000" table:style-name="ce138">
            <text:p>155.000,00</text:p>
          </table:table-cell>
          <table:table-cell office:value-type="float" office:value="261943" table:style-name="ce138">
            <text:p>261.943,00</text:p>
          </table:table-cell>
          <table:table-cell office:value-type="float" office:value="34765.81" table:style-name="ce138">
            <text:p>34.765,81</text:p>
          </table:table-cell>
          <table:table-cell office:value-type="float" office:value="266554.51" table:style-name="ce138">
            <text:p>266.554,51</text:p>
          </table:table-cell>
          <table:table-cell office:value-type="float" office:value="35377.863162784524" table:formula="of:=[.G81]/7.5345" table:style-name="ce139">
            <text:p><text:s/>35.377,86<text:s text:c="4"/></text:p>
          </table:table-cell>
          <table:table-cell office:value-type="float" office:value="12.43" table:style-name="ce140">
            <text:p>12,43</text:p>
          </table:table-cell>
          <table:table-cell office:value-type="float" office:value="101.76" table:style-name="ce140">
            <text:p>101,76</text:p>
          </table:table-cell>
          <table:table-cell table:number-columns-repeated="16374"/>
        </table:table-row>
        <table:table-row table:style-name="ro5">
          <table:table-cell table:style-name="ce16"/>
          <table:table-cell office:value-type="string" table:style-name="ce15">
            <text:p>2.1.</text:p>
          </table:table-cell>
          <table:table-cell office:value-type="string" table:style-name="ce15">
            <text:p>Identifikacija i vrednovanje resursa te strukturiranje turističkih proizvoda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82]/7.5345" table:style-name="ce123">
            <text:p>0,00</text:p>
          </table:table-cell>
          <table:table-cell office:value-type="float" office:value="0" table:style-name="ce50">
            <text:p>0,00</text:p>
          </table:table-cell>
          <table:table-cell table:style-name="ce16"/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2.</text:p>
          </table:table-cell>
          <table:table-cell office:value-type="string" table:style-name="ce15">
            <text:p>Sustavi označavanja kvalitete turističkog proizvoda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83]/7.5345" table:style-name="ce123">
            <text:p>0,00</text:p>
          </table:table-cell>
          <table:table-cell office:value-type="float" office:value="0" table:style-name="ce50">
            <text:p>0,00</text:p>
          </table:table-cell>
          <table:table-cell table:style-name="ce16"/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</text:p>
          </table:table-cell>
          <table:table-cell office:value-type="string" table:style-name="ce15">
            <text:p>Podrška razvoju turističkih događanja</text:p>
          </table:table-cell>
          <table:table-cell office:value-type="float" office:value="155000" table:style-name="ce37">
            <text:p>155.000,00</text:p>
          </table:table-cell>
          <table:table-cell office:value-type="float" office:value="261943" table:style-name="ce37">
            <text:p>261.943,00</text:p>
          </table:table-cell>
          <table:table-cell office:value-type="float" office:value="33604.49" table:style-name="ce37">
            <text:p>33.604,49</text:p>
          </table:table-cell>
          <table:table-cell office:value-type="float" office:value="266554.51" table:style-name="ce37">
            <text:p>266.554,51</text:p>
          </table:table-cell>
          <table:table-cell office:value-type="float" office:value="35377.863162784524" table:formula="of:=[.G84]/7.5345" table:style-name="ce126">
            <text:p><text:s/>35.377,86<text:s text:c="4"/></text:p>
          </table:table-cell>
          <table:table-cell office:value-type="float" office:value="12.43" table:style-name="ce18">
            <text:p>12,43</text:p>
          </table:table-cell>
          <table:table-cell office:value-type="float" office:value="101.76" table:style-name="ce18">
            <text:p>101,76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1.</text:p>
          </table:table-cell>
          <table:table-cell office:value-type="string" table:style-name="ce15">
            <text:p>KRK BIKE STORY , predsezonski programi<text:s/></text:p>
          </table:table-cell>
          <table:table-cell office:value-type="float" office:value="15000" table:style-name="ce35">
            <text:p>15.000,00</text:p>
          </table:table-cell>
          <table:table-cell office:value-type="float" office:value="111200" table:style-name="ce35">
            <text:p>111.200,00</text:p>
          </table:table-cell>
          <table:table-cell office:value-type="float" office:value="14758.79" table:style-name="ce73">
            <text:p>14.758,79</text:p>
          </table:table-cell>
          <table:table-cell office:value-type="float" office:value="114302.25" table:style-name="ce73">
            <text:p>114.302,25</text:p>
          </table:table-cell>
          <table:table-cell office:value-type="float" office:value="15170.51562811069" table:formula="of:=[.G85]/7.5345" table:style-name="ce85">
            <text:p><text:s/>15.170,52<text:s/></text:p>
          </table:table-cell>
          <table:table-cell office:value-type="float" office:value="5.33" table:style-name="ce16">
            <text:p>5,33</text:p>
          </table:table-cell>
          <table:table-cell office:value-type="float" office:value="102.79" table:style-name="ce16">
            <text:p>102,79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2.</text:p>
          </table:table-cell>
          <table:table-cell office:value-type="string" table:style-name="ce15">
            <text:p>KRK FOOD STORY , predsezonski ugost .programi<text:s/></text:p>
          </table:table-cell>
          <table:table-cell office:value-type="float" office:value="12000" table:style-name="ce35">
            <text:p>12.0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86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3.<text:s/></text:p>
          </table:table-cell>
          <table:table-cell office:value-type="string" table:style-name="ce15">
            <text:p>ADVENTURE RACE CROATIA<text:s/></text:p>
          </table:table-cell>
          <table:table-cell office:value-type="float" office:value="16000" table:style-name="ce35">
            <text:p>16.000,00</text:p>
          </table:table-cell>
          <table:table-cell office:value-type="float" office:value="16000" table:style-name="ce35">
            <text:p>16.000,00</text:p>
          </table:table-cell>
          <table:table-cell office:value-type="float" office:value="2123.56" table:style-name="ce35">
            <text:p>2.123,56</text:p>
          </table:table-cell>
          <table:table-cell office:value-type="float" office:value="16000" table:style-name="ce35">
            <text:p>16.000,00</text:p>
          </table:table-cell>
          <table:table-cell office:value-type="float" office:value="2123.5649346340169" table:formula="of:=[.G87]/7.5345" table:style-name="ce85">
            <text:p><text:s/>2.123,56<text:s/></text:p>
          </table:table-cell>
          <table:table-cell office:value-type="float" office:value="0.75" table:style-name="ce50">
            <text:p>0,75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4.<text:s/></text:p>
          </table:table-cell>
          <table:table-cell office:value-type="string" table:style-name="ce15">
            <text:p>4 ISLAND MTB RACE<text:s/></text:p>
          </table:table-cell>
          <table:table-cell office:value-type="float" office:value="103000" table:style-name="ce35">
            <text:p>103.000,00</text:p>
          </table:table-cell>
          <table:table-cell office:value-type="float" office:value="103993" table:style-name="ce35">
            <text:p>103.993,00</text:p>
          </table:table-cell>
          <table:table-cell office:value-type="float" office:value="13802.24" table:style-name="ce35">
            <text:p>13.802,24</text:p>
          </table:table-cell>
          <table:table-cell office:value-type="float" office:value="105502.26" table:style-name="ce35">
            <text:p>105.502,26</text:p>
          </table:table-cell>
          <table:table-cell office:value-type="float" office:value="14002.556241290064" table:formula="of:=[.G88]/7.5345" table:style-name="ce85">
            <text:p><text:s/>14.002,56<text:s/></text:p>
          </table:table-cell>
          <table:table-cell office:value-type="float" office:value="4.92" table:style-name="ce16">
            <text:p>4,92</text:p>
          </table:table-cell>
          <table:table-cell office:value-type="float" office:value="101.45" table:style-name="ce16">
            <text:p>101,45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5.</text:p>
          </table:table-cell>
          <table:table-cell office:value-type="string" table:style-name="ce15">
            <text:p>Ljetni đir emisija<text:s/></text:p>
          </table:table-cell>
          <table:table-cell office:value-type="float" office:value="9000" table:style-name="ce35">
            <text:p>9.000,00</text:p>
          </table:table-cell>
          <table:table-cell office:value-type="float" office:value="8750" table:style-name="ce35">
            <text:p>8.750,00</text:p>
          </table:table-cell>
          <table:table-cell office:value-type="float" office:value="1161.32" table:style-name="ce35">
            <text:p>1.161,32</text:p>
          </table:table-cell>
          <table:table-cell office:value-type="float" office:value="8750" table:style-name="ce35">
            <text:p>8.750,00</text:p>
          </table:table-cell>
          <table:table-cell office:value-type="float" office:value="1161.32" table:style-name="ce85">
            <text:p><text:s/>1.161,32<text:s/></text:p>
          </table:table-cell>
          <table:table-cell office:value-type="float" office:value="0.41" table:style-name="ce16">
            <text:p>0,41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3.6.</text:p>
          </table:table-cell>
          <table:table-cell office:value-type="string" table:style-name="ce38">
            <text:p>Serijal izložbe Prijatelji mora . Sufinanciranje<text:s/></text:p>
          </table:table-cell>
          <table:table-cell office:value-type="float" office:value="0" table:style-name="ce35">
            <text:p>0,00</text:p>
          </table:table-cell>
          <table:table-cell office:value-type="float" office:value="22000" table:style-name="ce35">
            <text:p>22.000,00</text:p>
          </table:table-cell>
          <table:table-cell office:value-type="float" office:value="2919.9" table:style-name="ce35">
            <text:p>2.919,90</text:p>
          </table:table-cell>
          <table:table-cell office:value-type="float" office:value="22000" table:style-name="ce35">
            <text:p>22.000,00</text:p>
          </table:table-cell>
          <table:table-cell office:value-type="float" office:value="2919.9" table:style-name="ce80">
            <text:p><text:s/>2.919,90<text:s text:c="4"/></text:p>
          </table:table-cell>
          <table:table-cell office:value-type="float" office:value="1.02" table:style-name="ce16">
            <text:p>1,02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4.</text:p>
          </table:table-cell>
          <table:table-cell office:value-type="string" table:style-name="ce15">
            <text:p>Turistička infrastruktura<text:s/>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style-name="ce172"/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2.5.</text:p>
          </table:table-cell>
          <table:table-cell office:value-type="string" table:style-name="ce15">
            <text:p>Podrška turističkoj industriji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style-name="ce128"/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31">
            <text:p>3.</text:p>
          </table:table-cell>
          <table:table-cell table:style-name="ce131"/>
          <table:table-cell office:value-type="string" table:style-name="ce131">
            <text:p>KOMUNIKACIJA I OGLAŠAVANJE</text:p>
          </table:table-cell>
          <table:table-cell office:value-type="float" office:value="1003775" table:style-name="ce132">
            <text:p>1.003.775,00</text:p>
          </table:table-cell>
          <table:table-cell office:value-type="float" office:value="956615" table:style-name="ce133">
            <text:p>956.615,00</text:p>
          </table:table-cell>
          <table:table-cell office:value-type="float" office:value="126964.63" table:style-name="ce134">
            <text:p>126.964,63</text:p>
          </table:table-cell>
          <table:table-cell office:value-type="float" office:value="911456.12" table:style-name="ce134">
            <text:p>911.456,12</text:p>
          </table:table-cell>
          <table:table-cell office:value-type="float" office:value="120970.99" table:style-name="ce135">
            <text:p><text:s/>120.970,99<text:s text:c="4"/></text:p>
          </table:table-cell>
          <table:table-cell office:value-type="float" office:value="42.51" table:style-name="ce136">
            <text:p>42,51</text:p>
          </table:table-cell>
          <table:table-cell office:value-type="float" office:value="95.27" table:style-name="ce136">
            <text:p>95,27</text:p>
          </table:table-cell>
          <table:table-cell table:number-columns-repeated="16374"/>
        </table:table-row>
        <table:table-row table:style-name="ro2">
          <table:table-cell table:style-name="ce17"/>
          <table:table-cell office:value-type="string" table:style-name="ce15">
            <text:p>3.1.</text:p>
          </table:table-cell>
          <table:table-cell office:value-type="string" table:style-name="ce15">
            <text:p>Definiranje<text:s/><text:span text:style-name="T3">brending</text:span><text:s/>sustava i<text:span text:style-name="T3"><text:s/>brend<text:s/></text:span>arhitekture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94]/7.5345" table:style-name="ce125">
            <text:p>0,00</text:p>
          </table:table-cell>
          <table:table-cell office:value-type="float" office:value="0" table:style-name="ce50">
            <text:p>0,00</text:p>
          </table:table-cell>
          <table:table-cell table:style-name="ce50"/>
          <table:table-cell table:number-columns-repeated="16374"/>
        </table:table-row>
        <table:table-row table:style-name="ro2">
          <table:table-cell table:style-name="ce17"/>
          <table:table-cell office:value-type="string" table:style-name="ce15">
            <text:p>3.1.1.</text:p>
          </table:table-cell>
          <table:table-cell office:value-type="string" table:style-name="ce15">
            <text:p>Vizuelni identitet outdoora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124">
            <text:p>0,00<text:s/></text:p>
          </table:table-cell>
          <table:table-cell office:value-type="float" office:value="0" table:style-name="ce50">
            <text:p>0,00</text:p>
          </table:table-cell>
          <table:table-cell table:style-name="ce50"/>
          <table:table-cell table:number-columns-repeated="16374"/>
        </table:table-row>
        <table:table-row table:style-name="ro2">
          <table:table-cell table:style-name="ce17"/>
          <table:table-cell office:value-type="string" table:style-name="ce15">
            <text:p>3.1.2.</text:p>
          </table:table-cell>
          <table:table-cell office:value-type="string" table:style-name="ce15">
            <text:p>preoblikovanje i standard loga Tz otoka Krka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96]/7.5345" table:style-name="ce125">
            <text:p>0,00</text:p>
          </table:table-cell>
          <table:table-cell office:value-type="float" office:value="0" table:style-name="ce50">
            <text:p>0,00</text:p>
          </table:table-cell>
          <table:table-cell table:style-name="ce50"/>
          <table:table-cell table:number-columns-repeated="16374"/>
        </table:table-row>
        <table:table-row table:style-name="ro2">
          <table:table-cell table:style-name="ce17"/>
          <table:table-cell office:value-type="string" table:style-name="ce15">
            <text:p>3.1.3.</text:p>
          </table:table-cell>
          <table:table-cell office:value-type="string" table:style-name="ce15">
            <text:p>logo KRK FOOD STORY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97]/7.5345" table:style-name="ce125">
            <text:p>0,00</text:p>
          </table:table-cell>
          <table:table-cell office:value-type="float" office:value="0" table:style-name="ce50">
            <text:p>0,00</text:p>
          </table:table-cell>
          <table:table-cell table:style-name="ce50"/>
          <table:table-cell table:number-columns-repeated="16374"/>
        </table:table-row>
        <table:table-row table:style-name="ro5">
          <table:table-cell table:style-name="ce15"/>
          <table:table-cell office:value-type="string" table:style-name="ce145">
            <text:p>3.2.</text:p>
          </table:table-cell>
          <table:table-cell office:value-type="string" table:style-name="ce145">
            <text:p>Oglašavanje destinacijskog branda, turističke ponude i proizvoda</text:p>
          </table:table-cell>
          <table:table-cell office:value-type="float" office:value="302500" table:style-name="ce146">
            <text:p>302.500,00</text:p>
          </table:table-cell>
          <table:table-cell office:value-type="float" office:value="301360" table:style-name="ce147">
            <text:p>301.360,00</text:p>
          </table:table-cell>
          <table:table-cell office:value-type="float" office:value="39997.339999999997" table:style-name="ce148">
            <text:p>39.997,34</text:p>
          </table:table-cell>
          <table:table-cell office:value-type="float" office:value="294000.87" table:style-name="ce148">
            <text:p>294.000,87</text:p>
          </table:table-cell>
          <table:table-cell office:value-type="float" office:value="39020.620000000003" table:style-name="ce149">
            <text:p>39.020,62</text:p>
          </table:table-cell>
          <table:table-cell office:value-type="float" office:value="13.71" table:style-name="ce150">
            <text:p>13,71</text:p>
          </table:table-cell>
          <table:table-cell office:value-type="float" office:value="97.55" table:style-name="ce150">
            <text:p>97,55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1.</text:p>
          </table:table-cell>
          <table:table-cell office:value-type="string" table:style-name="ce15">
            <text:p>ONLINE KOMUNIKACIJE<text:s/></text:p>
          </table:table-cell>
          <table:table-cell office:value-type="float" office:value="225500" table:style-name="ce41">
            <text:p>225.500,00</text:p>
          </table:table-cell>
          <table:table-cell office:value-type="float" office:value="205340" table:style-name="ce37">
            <text:p>205.340,00</text:p>
          </table:table-cell>
          <table:table-cell office:value-type="float" office:value="27253.3" table:style-name="ce37">
            <text:p>27.253,30</text:p>
          </table:table-cell>
          <table:table-cell office:value-type="float" office:value="201334.73" table:style-name="ce37">
            <text:p>201.334,73</text:p>
          </table:table-cell>
          <table:table-cell office:value-type="float" office:value="26721.71" table:style-name="ce81">
            <text:p>26.721,71</text:p>
          </table:table-cell>
          <table:table-cell office:value-type="float" office:value="9.39" table:style-name="ce91">
            <text:p>9,39</text:p>
          </table:table-cell>
          <table:table-cell office:value-type="float" office:value="98.04" table:style-name="ce50">
            <text:p>98,04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1.1.<text:s/></text:p>
          </table:table-cell>
          <table:table-cell office:value-type="string" table:style-name="ce15">
            <text:p>Insula Cultura <text:s/>oglašavanje FB, češki<text:s text:c="2"/></text:p>
          </table:table-cell>
          <table:table-cell office:value-type="float" office:value="35000" table:style-name="ce35">
            <text:p>35.000,00</text:p>
          </table:table-cell>
          <table:table-cell office:value-type="float" office:value="25500" table:style-name="ce35">
            <text:p>25.500,00</text:p>
          </table:table-cell>
          <table:table-cell office:value-type="float" office:value="3384.43" table:style-name="ce66">
            <text:p>3.384,43</text:p>
          </table:table-cell>
          <table:table-cell office:value-type="float" office:value="25500" table:style-name="ce66">
            <text:p>25.500,00</text:p>
          </table:table-cell>
          <table:table-cell office:value-type="float" office:value="3384.431614572964" table:formula="of:=[.G100]/7.5345" table:style-name="ce129">
            <text:p><text:s/>3.384,43<text:s/></text:p>
          </table:table-cell>
          <table:table-cell office:value-type="float" office:value="1.19" table:style-name="ce50">
            <text:p>1,19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1.2.<text:s/></text:p>
          </table:table-cell>
          <table:table-cell office:value-type="string" table:style-name="ce15">
            <text:p>On line oglašavanje KG Media<text:s/></text:p>
          </table:table-cell>
          <table:table-cell office:value-type="float" office:value="93000" table:style-name="ce39">
            <text:p>93.000,00</text:p>
          </table:table-cell>
          <table:table-cell office:value-type="float" office:value="109340" table:style-name="ce35">
            <text:p>109.340,00</text:p>
          </table:table-cell>
          <table:table-cell office:value-type="float" office:value="14511.91" table:style-name="ce35">
            <text:p>14.511,91</text:p>
          </table:table-cell>
          <table:table-cell office:value-type="float" office:value="109334.73" table:style-name="ce35">
            <text:p>109.334,73</text:p>
          </table:table-cell>
          <table:table-cell office:value-type="float" office:value="14511.212422854866" table:formula="of:=[.G101]/7.5345" table:style-name="ce129">
            <text:p><text:s/>14.511,21<text:s/></text:p>
          </table:table-cell>
          <table:table-cell office:value-type="float" office:value="5.0999999999999996" table:style-name="ce50">
            <text:p>5,10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1.3.</text:p>
          </table:table-cell>
          <table:table-cell office:value-type="string" table:style-name="ce15">
            <text:p>Razvoj društvenih mreža, agencija Livingstone<text:s/></text:p>
          </table:table-cell>
          <table:table-cell office:value-type="float" office:value="35000" table:style-name="ce35">
            <text:p>35.000,00</text:p>
          </table:table-cell>
          <table:table-cell office:value-type="float" office:value="35000" table:style-name="ce35">
            <text:p>35.000,00</text:p>
          </table:table-cell>
          <table:table-cell office:value-type="float" office:value="4645.3" table:style-name="ce35">
            <text:p>4.645,30</text:p>
          </table:table-cell>
          <table:table-cell office:value-type="float" office:value="35000" table:style-name="ce35">
            <text:p>35.000,00</text:p>
          </table:table-cell>
          <table:table-cell office:value-type="float" office:value="4645.298294511912" table:formula="of:=[.G102]/7.5345" table:style-name="ce79">
            <text:p><text:s/>4.645,30<text:s/></text:p>
          </table:table-cell>
          <table:table-cell office:value-type="float" office:value="1.63" table:style-name="ce50">
            <text:p>1,63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1.4.</text:p>
          </table:table-cell>
          <table:table-cell office:value-type="string" table:style-name="ce15">
            <text:p>oglašavanje za outdoor <text:s/>Billboard,FB, Instagram</text:p>
          </table:table-cell>
          <table:table-cell office:value-type="float" office:value="62500" table:style-name="ce39">
            <text:p>62.500,00</text:p>
          </table:table-cell>
          <table:table-cell office:value-type="float" office:value="18000" table:style-name="ce35">
            <text:p>18.000,00</text:p>
          </table:table-cell>
          <table:table-cell office:value-type="float" office:value="2389.0100000000002" table:style-name="ce35">
            <text:p>2.389,01</text:p>
          </table:table-cell>
          <table:table-cell office:value-type="float" office:value="14000" table:style-name="ce35">
            <text:p>14.000,00</text:p>
          </table:table-cell>
          <table:table-cell office:value-type="float" office:value="1858.1193178047647" table:formula="of:=[.G103]/7.5345" table:style-name="ce79">
            <text:p><text:s/>1.858,12<text:s/></text:p>
          </table:table-cell>
          <table:table-cell office:value-type="float" office:value="0.65" table:style-name="ce50">
            <text:p>0,65</text:p>
          </table:table-cell>
          <table:table-cell office:value-type="float" office:value="77.77" table:style-name="ce50">
            <text:p>77,77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1.5.</text:p>
          </table:table-cell>
          <table:table-cell office:value-type="string" table:style-name="ce15">
            <text:p>Promcija <text:s/>on line preko web- a Savjetnik za putovanja<text:s/></text:p>
          </table:table-cell>
          <table:table-cell office:value-type="float" office:value="0" table:style-name="ce39">
            <text:p>0,00</text:p>
          </table:table-cell>
          <table:table-cell office:value-type="float" office:value="17500" table:style-name="ce35">
            <text:p>17.500,00</text:p>
          </table:table-cell>
          <table:table-cell office:value-type="float" office:value="2322.65" table:style-name="ce35">
            <text:p>2.322,65</text:p>
          </table:table-cell>
          <table:table-cell office:value-type="float" office:value="17500" table:style-name="ce35">
            <text:p>17.500,00</text:p>
          </table:table-cell>
          <table:table-cell office:value-type="float" office:value="2322.649147255956" table:formula="of:=[.G104]/7.5345" table:style-name="ce79">
            <text:p><text:s/>2.322,65<text:s/></text:p>
          </table:table-cell>
          <table:table-cell office:value-type="float" office:value="0.82" table:style-name="ce50">
            <text:p>0,82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2.</text:p>
          </table:table-cell>
          <table:table-cell office:value-type="string" table:style-name="ce15">
            <text:p>OFFLINE KOMUNIKACIJE<text:s/></text:p>
          </table:table-cell>
          <table:table-cell office:value-type="float" office:value="77000" table:style-name="ce41">
            <text:p>77.000,00</text:p>
          </table:table-cell>
          <table:table-cell office:value-type="float" office:value="96020" table:style-name="ce64">
            <text:p>96.020,00</text:p>
          </table:table-cell>
          <table:table-cell office:value-type="float" office:value="12744.04" table:style-name="ce37">
            <text:p>12.744,04</text:p>
          </table:table-cell>
          <table:table-cell office:value-type="float" office:value="92666.14" table:style-name="ce37">
            <text:p>92.666,14</text:p>
          </table:table-cell>
          <table:table-cell office:value-type="float" office:value="12298.910345742916" table:formula="of:=[.G105]/7.5345" table:style-name="ce79">
            <text:p><text:s/>12.298,91<text:s/></text:p>
          </table:table-cell>
          <table:table-cell office:value-type="float" office:value="4.32" table:style-name="ce91">
            <text:p>4,32</text:p>
          </table:table-cell>
          <table:table-cell office:value-type="float" office:value="96.51" table:style-name="ce50">
            <text:p>96,51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2.1.</text:p>
          </table:table-cell>
          <table:table-cell office:value-type="string" table:style-name="ce15">
            <text:p>Oglašavanje u Kvarner Magazin 1 stranica<text:s/></text:p>
          </table:table-cell>
          <table:table-cell office:value-type="float" office:value="37000" table:style-name="ce39">
            <text:p>37.000,00</text:p>
          </table:table-cell>
          <table:table-cell office:value-type="float" office:value="36900" table:style-name="ce35">
            <text:p>36.900,00</text:p>
          </table:table-cell>
          <table:table-cell office:value-type="float" office:value="4897.47" table:style-name="ce35">
            <text:p>4.897,47</text:p>
          </table:table-cell>
          <table:table-cell office:value-type="float" office:value="36815.629999999997" table:style-name="ce35">
            <text:p>36.815,63</text:p>
          </table:table-cell>
          <table:table-cell office:value-type="float" office:value="4886.2738071537588" table:formula="of:=[.G106]/7.5345" table:style-name="ce79">
            <text:p><text:s/>4.886,27<text:s/></text:p>
          </table:table-cell>
          <table:table-cell office:value-type="float" office:value="1.72" table:style-name="ce50">
            <text:p>1,72</text:p>
          </table:table-cell>
          <table:table-cell office:value-type="float" office:value="99.77" table:style-name="ce50">
            <text:p>99,77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38">
            <text:p>3.2.2.2.</text:p>
          </table:table-cell>
          <table:table-cell office:value-type="string" table:style-name="ce38">
            <text:p>Oglašavanje u katalogu RegioJet-a</text:p>
          </table:table-cell>
          <table:table-cell office:value-type="float" office:value="20000" table:style-name="ce39">
            <text:p>20.000,00</text:p>
          </table:table-cell>
          <table:table-cell office:value-type="float" office:value="21720" table:style-name="ce35">
            <text:p>21.720,00</text:p>
          </table:table-cell>
          <table:table-cell office:value-type="float" office:value="2882.74" table:style-name="ce35">
            <text:p>2.882,74</text:p>
          </table:table-cell>
          <table:table-cell office:value-type="float" office:value="21716.41" table:style-name="ce35">
            <text:p>21.716,41</text:p>
          </table:table-cell>
          <table:table-cell office:value-type="float" office:value="2882.2629238834693" table:formula="of:=[.G107]/7.5345" table:style-name="ce130">
            <text:p><text:s/>2.882,26<text:s text:c="4"/></text:p>
          </table:table-cell>
          <table:table-cell office:value-type="float" office:value="1.01" table:style-name="ce50">
            <text:p>1,01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38">
            <text:p>3.2.2.3.</text:p>
          </table:table-cell>
          <table:table-cell office:value-type="string" table:style-name="ce38">
            <text:p>Opće oglašavanje u medijima<text:s/></text:p>
          </table:table-cell>
          <table:table-cell office:value-type="float" office:value="10000" table:style-name="ce39">
            <text:p>10.000,00</text:p>
          </table:table-cell>
          <table:table-cell office:value-type="float" office:value="23000" table:style-name="ce35">
            <text:p>23.000,00</text:p>
          </table:table-cell>
          <table:table-cell office:value-type="float" office:value="3052.62" table:style-name="ce35">
            <text:p>3.052,62</text:p>
          </table:table-cell>
          <table:table-cell office:value-type="float" office:value="22774.1" table:style-name="ce35">
            <text:p>22.774,10</text:p>
          </table:table-cell>
          <table:table-cell office:value-type="float" office:value="3022.6425111155349" table:formula="of:=[.G108]/7.5345" table:style-name="ce79">
            <text:p><text:s/>3.022,64<text:s/></text:p>
          </table:table-cell>
          <table:table-cell office:value-type="float" office:value="1.06" table:style-name="ce50">
            <text:p>1,06</text:p>
          </table:table-cell>
          <table:table-cell office:value-type="float" office:value="99.01" table:style-name="ce50">
            <text:p>99,01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38">
            <text:p>3.2.2.4.</text:p>
          </table:table-cell>
          <table:table-cell office:value-type="string" table:style-name="ce38">
            <text:p>oglašavanje u Stardigital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84">
            <text:p>0,00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38">
            <text:p>3.2.2.5.</text:p>
          </table:table-cell>
          <table:table-cell office:value-type="string" table:style-name="ce38">
            <text:p>Kvarenrski otoci oglašavanja POINTERS</text:p>
          </table:table-cell>
          <table:table-cell office:value-type="float" office:value="0" table:style-name="ce39">
            <text:p>0,00</text:p>
          </table:table-cell>
          <table:table-cell office:value-type="float" office:value="6400" table:style-name="ce35">
            <text:p>6.400,00</text:p>
          </table:table-cell>
          <table:table-cell office:value-type="float" office:value="849.43" table:style-name="ce35">
            <text:p>849,43</text:p>
          </table:table-cell>
          <table:table-cell office:value-type="float" office:value="6400" table:style-name="ce35">
            <text:p>6.400,00</text:p>
          </table:table-cell>
          <table:table-cell office:value-type="float" office:value="849.42597385360671" table:formula="of:=[.G110]/7.5345" table:style-name="ce79">
            <text:p><text:s/>849,43<text:s/></text:p>
          </table:table-cell>
          <table:table-cell office:value-type="float" office:value="0.3" table:style-name="ce50">
            <text:p>0,30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2.2.6.</text:p>
          </table:table-cell>
          <table:table-cell office:value-type="string" table:style-name="ce15">
            <text:p>Priprema oglasa<text:s/></text:p>
          </table:table-cell>
          <table:table-cell office:value-type="float" office:value="10000" table:style-name="ce35">
            <text:p>10.000,00</text:p>
          </table:table-cell>
          <table:table-cell office:value-type="float" office:value="8000" table:style-name="ce35">
            <text:p>8.000,00</text:p>
          </table:table-cell>
          <table:table-cell office:value-type="float" office:value="1061.78" table:style-name="ce35">
            <text:p>1.061,78</text:p>
          </table:table-cell>
          <table:table-cell office:value-type="float" office:value="4960" table:style-name="ce35">
            <text:p>4.960,00</text:p>
          </table:table-cell>
          <table:table-cell office:value-type="float" office:value="658.31" table:style-name="ce82">
            <text:p>658,31</text:p>
          </table:table-cell>
          <table:table-cell office:value-type="float" office:value="0.23" table:style-name="ce92">
            <text:p>0,23</text:p>
          </table:table-cell>
          <table:table-cell office:value-type="float" office:value="62" table:style-name="ce50">
            <text:p>62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45">
            <text:p>3.3.</text:p>
          </table:table-cell>
          <table:table-cell office:value-type="string" table:style-name="ce145">
            <text:p>Odnosi s javnošću: globalni i domaći PR</text:p>
          </table:table-cell>
          <table:table-cell office:value-type="float" office:value="30000" table:style-name="ce147">
            <text:p>30.000,00</text:p>
          </table:table-cell>
          <table:table-cell office:value-type="float" office:value="48750" table:style-name="ce151">
            <text:p>48.750,00</text:p>
          </table:table-cell>
          <table:table-cell office:value-type="float" office:value="6470.24" table:style-name="ce151">
            <text:p>6.470,24</text:p>
          </table:table-cell>
          <table:table-cell office:value-type="float" office:value="45890.43" table:style-name="ce151">
            <text:p>45.890,43</text:p>
          </table:table-cell>
          <table:table-cell office:value-type="float" office:value="6090.7" table:style-name="ce152">
            <text:p><text:s/>6.090,70<text:s/></text:p>
          </table:table-cell>
          <table:table-cell office:value-type="float" office:value="2.14" table:style-name="ce150">
            <text:p>2,14</text:p>
          </table:table-cell>
          <table:table-cell office:value-type="float" office:value="94.13" table:style-name="ce150">
            <text:p>94,13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3.1.</text:p>
          </table:table-cell>
          <table:table-cell office:value-type="string" table:style-name="ce15">
            <text:p>Studijska putovanja <text:s/>za predstavnike medija <text:s/>u suradnji sa TZ</text:p>
          </table:table-cell>
          <table:table-cell office:value-type="float" office:value="30000" table:style-name="ce35">
            <text:p>30.000,00</text:p>
          </table:table-cell>
          <table:table-cell office:value-type="float" office:value="30000" table:style-name="ce35">
            <text:p>30.000,00</text:p>
          </table:table-cell>
          <table:table-cell office:value-type="float" office:value="3981.68" table:style-name="ce35">
            <text:p>3.981,68</text:p>
          </table:table-cell>
          <table:table-cell office:value-type="float" office:value="27140.43" table:style-name="ce35">
            <text:p>27.140,43</text:p>
          </table:table-cell>
          <table:table-cell office:value-type="float" office:value="3602.1540911805691" table:formula="of:=[.G113]/7.5345" table:style-name="ce79">
            <text:p><text:s/>3.602,15<text:s/></text:p>
          </table:table-cell>
          <table:table-cell office:value-type="float" office:value="1.27" table:style-name="ce50">
            <text:p>1,27</text:p>
          </table:table-cell>
          <table:table-cell office:value-type="float" office:value="90.46" table:style-name="ce50">
            <text:p>90,46</text:p>
          </table:table-cell>
          <table:table-cell table:number-columns-repeated="16374"/>
        </table:table-row>
        <table:table-row table:style-name="ro2">
          <table:table-cell table:style-name="ce45"/>
          <table:table-cell office:value-type="string" table:style-name="ce38">
            <text:p>3.3.2.</text:p>
          </table:table-cell>
          <table:table-cell office:value-type="string" table:style-name="ce38">
            <text:p>domaći PR objave u medijima<text:s/></text:p>
          </table:table-cell>
          <table:table-cell table:style-name="ce39"/>
          <table:table-cell office:value-type="float" office:value="18750" table:style-name="ce39">
            <text:p>18.750,00</text:p>
          </table:table-cell>
          <table:table-cell office:value-type="float" office:value="2488.56" table:style-name="ce39">
            <text:p>2.488,56</text:p>
          </table:table-cell>
          <table:table-cell office:value-type="float" office:value="18750" table:style-name="ce39">
            <text:p>18.750,00</text:p>
          </table:table-cell>
          <table:table-cell office:value-type="float" office:value="2488.5526577742385" table:formula="of:=[.G114]/7.5345" table:style-name="ce130">
            <text:p><text:s/>2.488,55<text:s text:c="4"/></text:p>
          </table:table-cell>
          <table:table-cell office:value-type="float" office:value="0.87" table:style-name="ce50">
            <text:p>0,87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45">
            <text:p>3.4.</text:p>
          </table:table-cell>
          <table:table-cell office:value-type="string" table:style-name="ce145">
            <text:p>Marketinške i poslovne suradnje</text:p>
          </table:table-cell>
          <table:table-cell office:value-type="float" office:value="100000" table:style-name="ce151">
            <text:p>100.000,00</text:p>
          </table:table-cell>
          <table:table-cell office:value-type="float" office:value="80000" table:style-name="ce151">
            <text:p>80.000,00</text:p>
          </table:table-cell>
          <table:table-cell office:value-type="float" office:value="10617.82" table:style-name="ce151">
            <text:p>10.617,82</text:p>
          </table:table-cell>
          <table:table-cell office:value-type="float" office:value="80000" table:style-name="ce151">
            <text:p>80.000,00</text:p>
          </table:table-cell>
          <table:table-cell office:value-type="float" office:value="10617.82" table:style-name="ce153">
            <text:p>10.617,82</text:p>
          </table:table-cell>
          <table:table-cell office:value-type="float" office:value="3.73" table:style-name="ce150">
            <text:p>3,73</text:p>
          </table:table-cell>
          <table:table-cell office:value-type="float" office:value="100" table:style-name="ce1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7">
            <text:p>3.4.1.</text:p>
          </table:table-cell>
          <table:table-cell office:value-type="string" table:style-name="ce17">
            <text:p>Udruženo oglašavanje sa TZ Kvarnera</text:p>
          </table:table-cell>
          <table:table-cell office:value-type="float" office:value="80000" table:style-name="ce35">
            <text:p>80.000,00</text:p>
          </table:table-cell>
          <table:table-cell office:value-type="float" office:value="80000" table:style-name="ce35">
            <text:p>80.000,00</text:p>
          </table:table-cell>
          <table:table-cell office:value-type="float" office:value="10617.82" table:style-name="ce35">
            <text:p>10.617,82</text:p>
          </table:table-cell>
          <table:table-cell office:value-type="float" office:value="80000" table:style-name="ce35">
            <text:p>80.000,00</text:p>
          </table:table-cell>
          <table:table-cell office:value-type="float" office:value="10617.82" table:style-name="ce81">
            <text:p>10.617,82</text:p>
          </table:table-cell>
          <table:table-cell office:value-type="float" office:value="3.73" table:style-name="ce50">
            <text:p>3,73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45"/>
          <table:table-cell office:value-type="string" table:style-name="ce38">
            <text:p>3.4.2.</text:p>
          </table:table-cell>
          <table:table-cell office:value-type="string" table:style-name="ce38">
            <text:p>Kvarnerski otoci oglašavanje<text:s/></text:p>
          </table:table-cell>
          <table:table-cell office:value-type="float" office:value="20000" table:style-name="ce39">
            <text:p>20.00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formula="of:=[.G117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45">
            <text:p>3.5.</text:p>
          </table:table-cell>
          <table:table-cell office:value-type="string" table:style-name="ce145">
            <text:p>Sajmovi, posebne prezentacije i poslovne radionice</text:p>
          </table:table-cell>
          <table:table-cell office:value-type="float" office:value="120000" table:style-name="ce146">
            <text:p>120.000,00</text:p>
          </table:table-cell>
          <table:table-cell office:value-type="float" office:value="28040" table:style-name="ce151">
            <text:p>28.040,00</text:p>
          </table:table-cell>
          <table:table-cell office:value-type="float" office:value="3721.55" table:style-name="ce151">
            <text:p>3.721,55</text:p>
          </table:table-cell>
          <table:table-cell office:value-type="float" office:value="28014.240000000002" table:style-name="ce151">
            <text:p>28.014,24</text:p>
          </table:table-cell>
          <table:table-cell office:value-type="float" office:value="3718.12" table:style-name="ce154">
            <text:p><text:s/>3.718,12<text:s/></text:p>
          </table:table-cell>
          <table:table-cell office:value-type="float" office:value="1.31" table:style-name="ce150">
            <text:p>1,31</text:p>
          </table:table-cell>
          <table:table-cell office:value-type="float" office:value="99.9" table:style-name="ce150">
            <text:p>99,9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5.1.</text:p>
          </table:table-cell>
          <table:table-cell office:value-type="string" table:style-name="ce15">
            <text:p>sajam u Essenu</text:p>
          </table:table-cell>
          <table:table-cell office:value-type="float" office:value="15000" table:style-name="ce35">
            <text:p>15.0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119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5.2.</text:p>
          </table:table-cell>
          <table:table-cell office:value-type="string" table:style-name="ce15">
            <text:p>sajam Fr.e.e. M<text:span text:style-name="T4">ünchenu</text:span></text:p>
          </table:table-cell>
          <table:table-cell office:value-type="float" office:value="15000" table:style-name="ce35">
            <text:p>15.0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120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5.3.</text:p>
          </table:table-cell>
          <table:table-cell office:value-type="string" table:style-name="ce15">
            <text:p>sajam ITB Berlin</text:p>
          </table:table-cell>
          <table:table-cell office:value-type="float" office:value="50000" table:style-name="ce35">
            <text:p>50.0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121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5.4.</text:p>
          </table:table-cell>
          <table:table-cell office:value-type="string" table:style-name="ce15">
            <text:p>informatori na sajmovima<text:s/></text:p>
          </table:table-cell>
          <table:table-cell office:value-type="float" office:value="40000" table:style-name="ce35">
            <text:p>40.000,00</text:p>
          </table:table-cell>
          <table:table-cell office:value-type="float" office:value="15420" table:style-name="ce35">
            <text:p>15.420,00</text:p>
          </table:table-cell>
          <table:table-cell office:value-type="float" office:value="2046.59" table:style-name="ce35">
            <text:p>2.046,59</text:p>
          </table:table-cell>
          <table:table-cell office:value-type="float" office:value="15417.17" table:style-name="ce35">
            <text:p>15.417,17</text:p>
          </table:table-cell>
          <table:table-cell office:value-type="float" office:value="2046.2101002057202" table:formula="of:=[.G122]/7.5345" table:style-name="ce79">
            <text:p><text:s/>2.046,21<text:s/></text:p>
          </table:table-cell>
          <table:table-cell office:value-type="float" office:value="0.72" table:style-name="ce50">
            <text:p>0,72</text:p>
          </table:table-cell>
          <table:table-cell office:value-type="float" office:value="99.98" table:style-name="ce50">
            <text:p>99,98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5.5.</text:p>
          </table:table-cell>
          <table:table-cell office:value-type="string" table:style-name="ce15">
            <text:p>sajam Alpe Adria ljubljana<text:s/></text:p>
          </table:table-cell>
          <table:table-cell office:value-type="float" office:value="0" table:style-name="ce35">
            <text:p>0,00</text:p>
          </table:table-cell>
          <table:table-cell office:value-type="string" table:style-name="ce66">
            <text:p>9.020.00</text:p>
          </table:table-cell>
          <table:table-cell office:value-type="float" office:value="1197.1600000000001" table:style-name="ce35">
            <text:p>1.197,16</text:p>
          </table:table-cell>
          <table:table-cell office:value-type="float" office:value="9019.06" table:style-name="ce35">
            <text:p>9.019,06</text:p>
          </table:table-cell>
          <table:table-cell office:value-type="float" office:value="1197.0349724600171" table:formula="of:=[.G123]/7.5345" table:style-name="ce79">
            <text:p><text:s/>1.197,03<text:s/></text:p>
          </table:table-cell>
          <table:table-cell office:value-type="float" office:value="0.42" table:style-name="ce50">
            <text:p>0,42</text:p>
          </table:table-cell>
          <table:table-cell office:value-type="float" office:value="99.38" table:style-name="ce50">
            <text:p>99,38</text:p>
          </table:table-cell>
          <table:table-cell table:number-columns-repeated="16374"/>
        </table:table-row>
        <table:table-row table:style-name="ro2">
          <table:table-cell table:style-name="ce15"/>
          <table:table-cell office:value-type="string" table:style-name="ce15">
            <text:p>3.5.6.</text:p>
          </table:table-cell>
          <table:table-cell office:value-type="string" table:style-name="ce15">
            <text:p>sajam Poljska Katowice<text:s/></text:p>
          </table:table-cell>
          <table:table-cell office:value-type="float" office:value="0" table:style-name="ce35">
            <text:p>0,00</text:p>
          </table:table-cell>
          <table:table-cell office:value-type="float" office:value="3600" table:style-name="ce35">
            <text:p>3.600,00</text:p>
          </table:table-cell>
          <table:table-cell office:value-type="float" office:value="477.8" table:style-name="ce35">
            <text:p>477,80</text:p>
          </table:table-cell>
          <table:table-cell office:value-type="float" office:value="3578.01" table:style-name="ce35">
            <text:p>3.578,01</text:p>
          </table:table-cell>
          <table:table-cell office:value-type="float" office:value="474.88353573561619" table:formula="of:=[.G124]/7.5345" table:style-name="ce79">
            <text:p><text:s/>474,88<text:s/></text:p>
          </table:table-cell>
          <table:table-cell office:value-type="float" office:value="0.17" table:style-name="ce50">
            <text:p>0,17</text:p>
          </table:table-cell>
          <table:table-cell office:value-type="float" office:value="99.38" table:style-name="ce50">
            <text:p>99,38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45">
            <text:p>3.6.</text:p>
          </table:table-cell>
          <table:table-cell office:value-type="string" table:style-name="ce145">
            <text:p>Suradnja s organizatorima putovanja</text:p>
          </table:table-cell>
          <table:table-cell office:value-type="float" office:value="35000" table:style-name="ce151">
            <text:p>35.000,00</text:p>
          </table:table-cell>
          <table:table-cell office:value-type="float" office:value="35000" table:style-name="ce151">
            <text:p>35.000,00</text:p>
          </table:table-cell>
          <table:table-cell office:value-type="float" office:value="4645.3" table:style-name="ce148">
            <text:p>4.645,30</text:p>
          </table:table-cell>
          <table:table-cell office:value-type="float" office:value="25154.45" table:style-name="ce148">
            <text:p>25.154,45</text:p>
          </table:table-cell>
          <table:table-cell office:value-type="float" office:value="3338.5692481252904" table:formula="of:=[.G125]/7.5345" table:style-name="ce155">
            <text:p><text:s/>3.338,57<text:s/></text:p>
          </table:table-cell>
          <table:table-cell office:value-type="float" office:value="1.17" table:style-name="ce150">
            <text:p>1,17</text:p>
          </table:table-cell>
          <table:table-cell office:value-type="float" office:value="71.86" table:style-name="ce150">
            <text:p>71,86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7">
            <text:p>3.6.1.</text:p>
          </table:table-cell>
          <table:table-cell office:value-type="string" table:style-name="ce17">
            <text:p>Studijska putovanja za agente u suradnji sa TZ<text:s/></text:p>
          </table:table-cell>
          <table:table-cell office:value-type="float" office:value="35000" table:style-name="ce35">
            <text:p>35.000,00</text:p>
          </table:table-cell>
          <table:table-cell office:value-type="float" office:value="35000" table:style-name="ce35">
            <text:p>35.000,00</text:p>
          </table:table-cell>
          <table:table-cell office:value-type="float" office:value="4645.3" table:style-name="ce35">
            <text:p>4.645,30</text:p>
          </table:table-cell>
          <table:table-cell office:value-type="float" office:value="25154.45" table:style-name="ce35">
            <text:p>25.154,45</text:p>
          </table:table-cell>
          <table:table-cell office:value-type="float" office:value="3338.5692481252904" table:formula="of:=[.G126]/7.5345" table:style-name="ce79">
            <text:p><text:s/>3.338,57<text:s/></text:p>
          </table:table-cell>
          <table:table-cell office:value-type="float" office:value="1.17" table:style-name="ce50">
            <text:p>1,17</text:p>
          </table:table-cell>
          <table:table-cell office:value-type="float" office:value="71.86" table:style-name="ce50">
            <text:p>71,86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45">
            <text:p>3.7.</text:p>
          </table:table-cell>
          <table:table-cell office:value-type="string" table:style-name="ce145">
            <text:p>Kreiranje promotivnog materijala</text:p>
          </table:table-cell>
          <table:table-cell office:value-type="float" office:value="142000" table:style-name="ce146">
            <text:p>142.000,00</text:p>
          </table:table-cell>
          <table:table-cell office:value-type="float" office:value="188840" table:style-name="ce147">
            <text:p>188.840,00</text:p>
          </table:table-cell>
          <table:table-cell office:value-type="float" office:value="25063.38" table:style-name="ce148">
            <text:p>25.063,38</text:p>
          </table:table-cell>
          <table:table-cell office:value-type="float" office:value="189846.13" table:style-name="ce148">
            <text:p>189.846,13</text:p>
          </table:table-cell>
          <table:table-cell office:value-type="float" office:value="25196.9" table:style-name="ce155">
            <text:p><text:s/>25.196,90<text:s/></text:p>
          </table:table-cell>
          <table:table-cell office:value-type="float" office:value="8.85" table:style-name="ce150">
            <text:p>8,85</text:p>
          </table:table-cell>
          <table:table-cell office:value-type="float" office:value="100.53" table:style-name="ce150">
            <text:p>100,53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1.<text:s/></text:p>
          </table:table-cell>
          <table:table-cell office:value-type="string" table:style-name="ce15">
            <text:p>Image brošura otoka Krka<text:s/></text:p>
          </table:table-cell>
          <table:table-cell office:value-type="float" office:value="40000" table:style-name="ce42">
            <text:p>40.000,00</text:p>
          </table:table-cell>
          <table:table-cell office:value-type="float" office:value="20000" table:style-name="ce35">
            <text:p>20.000,00</text:p>
          </table:table-cell>
          <table:table-cell office:value-type="float" office:value="2654.46" table:style-name="ce35">
            <text:p>2.654,46</text:p>
          </table:table-cell>
          <table:table-cell office:value-type="float" office:value="16900" table:style-name="ce35">
            <text:p>16.900,00</text:p>
          </table:table-cell>
          <table:table-cell office:value-type="float" office:value="2243.0100000000002" table:style-name="ce81">
            <text:p>2.243,01</text:p>
          </table:table-cell>
          <table:table-cell office:value-type="float" office:value="0.79" table:style-name="ce50">
            <text:p>0,79</text:p>
          </table:table-cell>
          <table:table-cell office:value-type="float" office:value="84.5" table:style-name="ce50">
            <text:p>84,5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2.<text:s/></text:p>
          </table:table-cell>
          <table:table-cell office:value-type="string" table:style-name="ce15">
            <text:p>Katalog kampova</text:p>
          </table:table-cell>
          <table:table-cell office:value-type="float" office:value="40000" table:style-name="ce35">
            <text:p>40.000,00</text:p>
          </table:table-cell>
          <table:table-cell office:value-type="float" office:value="55340" table:style-name="ce35">
            <text:p>55.340,00</text:p>
          </table:table-cell>
          <table:table-cell office:value-type="float" office:value="7344.88" table:style-name="ce35">
            <text:p>7.344,88</text:p>
          </table:table-cell>
          <table:table-cell office:value-type="float" office:value="57950" table:style-name="ce35">
            <text:p>57.950,00</text:p>
          </table:table-cell>
          <table:table-cell office:value-type="float" office:value="7691.29" table:style-name="ce165">
            <text:p><text:s/>7.691,29<text:s text:c="4"/></text:p>
          </table:table-cell>
          <table:table-cell office:value-type="float" office:value="2.7" table:style-name="ce50">
            <text:p>2,70</text:p>
          </table:table-cell>
          <table:table-cell office:value-type="float" office:value="104.72" table:style-name="ce50">
            <text:p>104,72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3.</text:p>
          </table:table-cell>
          <table:table-cell office:value-type="string" table:style-name="ce15">
            <text:p>Katalog za outdoor, on line priprema</text:p>
          </table:table-cell>
          <table:table-cell office:value-type="float" office:value="17000" table:style-name="ce35">
            <text:p>17.00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130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4.</text:p>
          </table:table-cell>
          <table:table-cell office:value-type="string" table:style-name="ce15">
            <text:p>suveniri<text:s/></text:p>
          </table:table-cell>
          <table:table-cell office:value-type="float" office:value="22000" table:style-name="ce35">
            <text:p>22.000,00</text:p>
          </table:table-cell>
          <table:table-cell office:value-type="float" office:value="19600" table:style-name="ce35">
            <text:p>19.600,00</text:p>
          </table:table-cell>
          <table:table-cell office:value-type="float" office:value="2601.37" table:style-name="ce50">
            <text:p>2601,37</text:p>
          </table:table-cell>
          <table:table-cell office:value-type="float" office:value="19586.72" table:style-name="ce50">
            <text:p>19586,72</text:p>
          </table:table-cell>
          <table:table-cell office:value-type="float" office:value="2599.6044860309244" table:formula="of:=[.G131]/7.5345" table:style-name="ce166">
            <text:p><text:s/>2.599,60<text:s/></text:p>
          </table:table-cell>
          <table:table-cell office:value-type="float" office:value="0.91" table:style-name="ce50">
            <text:p>0,91</text:p>
          </table:table-cell>
          <table:table-cell office:value-type="float" office:value="99.93" table:style-name="ce50">
            <text:p>99,93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5.</text:p>
          </table:table-cell>
          <table:table-cell office:value-type="string" table:style-name="ce15">
            <text:p>priprema izdavaštvu , prijevodi<text:s/></text:p>
          </table:table-cell>
          <table:table-cell office:value-type="float" office:value="18000" table:style-name="ce35">
            <text:p>18.000,00</text:p>
          </table:table-cell>
          <table:table-cell office:value-type="float" office:value="25000" table:style-name="ce35">
            <text:p>25.000,00</text:p>
          </table:table-cell>
          <table:table-cell office:value-type="float" office:value="3318.07" table:style-name="ce50">
            <text:p>3318,07</text:p>
          </table:table-cell>
          <table:table-cell office:value-type="float" office:value="28021.91" table:style-name="ce50">
            <text:p>28021,91</text:p>
          </table:table-cell>
          <table:table-cell office:value-type="float" office:value="3719.1465923418937" table:formula="of:=[.G132]/7.5345" table:style-name="ce166">
            <text:p><text:s/>3.719,15<text:s/></text:p>
          </table:table-cell>
          <table:table-cell office:value-type="float" office:value="1.31" table:style-name="ce50">
            <text:p>1,31</text:p>
          </table:table-cell>
          <table:table-cell office:value-type="float" office:value="112.08" table:style-name="ce50">
            <text:p>112,08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6.</text:p>
          </table:table-cell>
          <table:table-cell office:value-type="string" table:style-name="ce15">
            <text:p>distribucija materijala<text:s/></text:p>
          </table:table-cell>
          <table:table-cell office:value-type="float" office:value="5000" table:style-name="ce35">
            <text:p>5.000,00</text:p>
          </table:table-cell>
          <table:table-cell office:value-type="float" office:value="5000" table:style-name="ce35">
            <text:p>5.000,00</text:p>
          </table:table-cell>
          <table:table-cell office:value-type="float" office:value="663.61" table:style-name="ce50">
            <text:p>663,61</text:p>
          </table:table-cell>
          <table:table-cell office:value-type="float" office:value="3500" table:style-name="ce50">
            <text:p>3500,00</text:p>
          </table:table-cell>
          <table:table-cell office:value-type="float" office:value="464.52982945119118" table:formula="of:=[.G133]/7.5345" table:style-name="ce166">
            <text:p><text:s/>464,53<text:s/></text:p>
          </table:table-cell>
          <table:table-cell office:value-type="float" office:value="0.16" table:style-name="ce50">
            <text:p>0,16</text:p>
          </table:table-cell>
          <table:table-cell office:value-type="float" office:value="70" table:style-name="ce50">
            <text:p>7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7.</text:p>
          </table:table-cell>
          <table:table-cell office:value-type="string" table:style-name="ce15">
            <text:p>karte bike&amp;hike tisak</text:p>
          </table:table-cell>
          <table:table-cell office:value-type="float" office:value="0" table:style-name="ce35">
            <text:p>0,00</text:p>
          </table:table-cell>
          <table:table-cell office:value-type="float" office:value="56200" table:style-name="ce35">
            <text:p>56.200,00</text:p>
          </table:table-cell>
          <table:table-cell office:value-type="float" office:value="7459.03" table:style-name="ce35">
            <text:p>7.459,03</text:p>
          </table:table-cell>
          <table:table-cell office:value-type="float" office:value="56200" table:style-name="ce35">
            <text:p>56.200,00</text:p>
          </table:table-cell>
          <table:table-cell office:value-type="float" office:value="7457.36" table:style-name="ce174">
            <text:p>7.457,36</text:p>
          </table:table-cell>
          <table:table-cell office:value-type="float" office:value="2.62" table:style-name="ce50">
            <text:p>2,62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8.</text:p>
          </table:table-cell>
          <table:table-cell office:value-type="string" table:style-name="ce15">
            <text:p>priprema karte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135]/7.5345" table:style-name="ce167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9.</text:p>
          </table:table-cell>
          <table:table-cell office:value-type="string" table:style-name="ce15">
            <text:p>karta krka<text:s/>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168">
            <text:p>0,00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9.1.</text:p>
          </table:table-cell>
          <table:table-cell office:value-type="string" table:style-name="ce15">
            <text:p>prijevodi i priprema karte Krka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formula="of:=[.G137]/7.5345" table:style-name="ce167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10.</text:p>
          </table:table-cell>
          <table:table-cell office:value-type="string" table:style-name="ce15">
            <text:p>knjiga 50 delicija otoka Krka<text:s/>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168">
            <text:p>0,00<text:s/>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11.</text:p>
          </table:table-cell>
          <table:table-cell office:value-type="string" table:style-name="ce15">
            <text:p>Distribucija kataloga za plaže<text:s text:c="2"/></text:p>
          </table:table-cell>
          <table:table-cell office:value-type="float" office:value="0" table:style-name="ce35">
            <text:p>0,00</text:p>
          </table:table-cell>
          <table:table-cell office:value-type="float" office:value="2800" table:style-name="ce35">
            <text:p>2.800,00</text:p>
          </table:table-cell>
          <table:table-cell office:value-type="float" office:value="371.61" table:style-name="ce35">
            <text:p>371,61</text:p>
          </table:table-cell>
          <table:table-cell office:value-type="float" office:value="2800" table:style-name="ce35">
            <text:p>2.800,00</text:p>
          </table:table-cell>
          <table:table-cell office:value-type="float" office:value="371.62386356095294" table:formula="of:=[.G139]/7.5345" table:style-name="ce80">
            <text:p><text:s/>371,62<text:s text:c="4"/></text:p>
          </table:table-cell>
          <table:table-cell office:value-type="float" office:value="0.13" table:style-name="ce50">
            <text:p>0,13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12.</text:p>
          </table:table-cell>
          <table:table-cell office:value-type="string" table:style-name="ce15">
            <text:p>Letak za sajma u Poljskoj - Katowice</text:p>
          </table:table-cell>
          <table:table-cell office:value-type="float" office:value="0" table:style-name="ce35">
            <text:p>0,00</text:p>
          </table:table-cell>
          <table:table-cell office:value-type="float" office:value="2450" table:style-name="ce35">
            <text:p>2.450,00</text:p>
          </table:table-cell>
          <table:table-cell office:value-type="float" office:value="325.17" table:style-name="ce35">
            <text:p>325,17</text:p>
          </table:table-cell>
          <table:table-cell office:value-type="float" office:value="2450" table:style-name="ce35">
            <text:p>2.450,00</text:p>
          </table:table-cell>
          <table:table-cell office:value-type="float" office:value="325.17088061583382" table:formula="of:=[.G140]/7.5345" table:style-name="ce80">
            <text:p><text:s/>325,17<text:s text:c="4"/></text:p>
          </table:table-cell>
          <table:table-cell office:value-type="float" office:value="0.11" table:style-name="ce50">
            <text:p>0,11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7.13.</text:p>
          </table:table-cell>
          <table:table-cell office:value-type="string" table:style-name="ce15">
            <text:p>letak za sajam u Ljubljani - sajam Alpe Adria<text:s/></text:p>
          </table:table-cell>
          <table:table-cell office:value-type="float" office:value="0" table:style-name="ce35">
            <text:p>0,00</text:p>
          </table:table-cell>
          <table:table-cell office:value-type="float" office:value="2450" table:style-name="ce35">
            <text:p>2.450,00</text:p>
          </table:table-cell>
          <table:table-cell office:value-type="float" office:value="325.17" table:style-name="ce35">
            <text:p>325,17</text:p>
          </table:table-cell>
          <table:table-cell office:value-type="float" office:value="2450" table:style-name="ce35">
            <text:p>2.450,00</text:p>
          </table:table-cell>
          <table:table-cell office:value-type="float" office:value="325.17088061583382" table:formula="of:=[.G141]/7.5345" table:style-name="ce80">
            <text:p><text:s/>325,17<text:s text:c="4"/></text:p>
          </table:table-cell>
          <table:table-cell office:value-type="float" office:value="0.11" table:style-name="ce50">
            <text:p>0,11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45">
            <text:p>3.8.</text:p>
          </table:table-cell>
          <table:table-cell office:value-type="string" table:style-name="ce145">
            <text:p>Internetske stranice</text:p>
          </table:table-cell>
          <table:table-cell office:value-type="float" office:value="271875" table:style-name="ce146">
            <text:p>271.875,00</text:p>
          </table:table-cell>
          <table:table-cell office:value-type="float" office:value="271625" table:style-name="ce151">
            <text:p>271.625,00</text:p>
          </table:table-cell>
          <table:table-cell office:value-type="float" office:value="36050.83" table:style-name="ce151">
            <text:p>36.050,83</text:p>
          </table:table-cell>
          <table:table-cell office:value-type="float" office:value="245550" table:style-name="ce151">
            <text:p>245.550,00</text:p>
          </table:table-cell>
          <table:table-cell office:value-type="float" office:value="32590.085606211425" table:formula="of:=[.G142]/7.5345" table:style-name="ce156">
            <text:p><text:s/>32.590,09<text:s text:c="4"/></text:p>
          </table:table-cell>
          <table:table-cell office:value-type="float" office:value="11.45" table:style-name="ce150">
            <text:p>11,45</text:p>
          </table:table-cell>
          <table:table-cell office:value-type="float" office:value="90.4" table:style-name="ce150">
            <text:p>90,4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8.1.</text:p>
          </table:table-cell>
          <table:table-cell office:value-type="string" table:style-name="ce15">
            <text:p>web stranice TZ otoka KRKA - NOVO<text:s/></text:p>
          </table:table-cell>
          <table:table-cell office:value-type="float" office:value="105000" table:style-name="ce41">
            <text:p>105.000,00</text:p>
          </table:table-cell>
          <table:table-cell office:value-type="float" office:value="104250" table:style-name="ce35">
            <text:p>104.250,00</text:p>
          </table:table-cell>
          <table:table-cell office:value-type="float" office:value="13836.35" table:style-name="ce37">
            <text:p>13.836,35</text:p>
          </table:table-cell>
          <table:table-cell office:value-type="float" office:value="104250" table:style-name="ce37">
            <text:p>104.250,00</text:p>
          </table:table-cell>
          <table:table-cell office:value-type="float" office:value="13836.352777224765" table:formula="of:=[.G143]/7.5345" table:style-name="ce85">
            <text:p><text:s/>13.836,35<text:s/></text:p>
          </table:table-cell>
          <table:table-cell office:value-type="float" office:value="4.8600000000000003" table:style-name="ce50">
            <text:p>4,86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8.2.</text:p>
          </table:table-cell>
          <table:table-cell office:value-type="string" table:style-name="ce15">
            <text:p>web za outdoor Studio Conex<text:s/></text:p>
          </table:table-cell>
          <table:table-cell office:value-type="string" table:style-name="ce169">
            <text:p>154,375,00</text:p>
          </table:table-cell>
          <table:table-cell office:value-type="float" office:value="154375" table:style-name="ce64">
            <text:p>154.375,00</text:p>
          </table:table-cell>
          <table:table-cell office:value-type="float" office:value="20489.080000000002" table:style-name="ce51">
            <text:p>20489,08</text:p>
          </table:table-cell>
          <table:table-cell office:value-type="float" office:value="133862.5" table:style-name="ce51">
            <text:p>133862,50</text:p>
          </table:table-cell>
          <table:table-cell office:value-type="float" office:value="17766.606941402879" table:formula="of:=[.G144]/7.5345" table:style-name="ce80">
            <text:p><text:s/>17.766,61<text:s text:c="4"/></text:p>
          </table:table-cell>
          <table:table-cell office:value-type="float" office:value="6.24" table:style-name="ce50">
            <text:p>6,24</text:p>
          </table:table-cell>
          <table:table-cell office:value-type="float" office:value="86.71" table:style-name="ce50">
            <text:p>86,71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8.3.<text:s/></text:p>
          </table:table-cell>
          <table:table-cell office:value-type="string" table:style-name="ce15">
            <text:p>web hosting<text:s/></text:p>
          </table:table-cell>
          <table:table-cell office:value-type="float" office:value="10000" table:style-name="ce41">
            <text:p>10.000,00</text:p>
          </table:table-cell>
          <table:table-cell office:value-type="float" office:value="10000" table:style-name="ce35">
            <text:p>10.000,00</text:p>
          </table:table-cell>
          <table:table-cell office:value-type="float" office:value="1327.23" table:style-name="ce37">
            <text:p>1.327,23</text:p>
          </table:table-cell>
          <table:table-cell office:value-type="float" office:value="5375" table:style-name="ce37">
            <text:p>5.375,00</text:p>
          </table:table-cell>
          <table:table-cell office:value-type="float" office:value="713.385095228615" table:formula="of:=[.G145]/7.5345" table:style-name="ce85">
            <text:p><text:s/>713,39<text:s/></text:p>
          </table:table-cell>
          <table:table-cell office:value-type="float" office:value="0.25" table:style-name="ce50">
            <text:p>0,25</text:p>
          </table:table-cell>
          <table:table-cell office:value-type="float" office:value="53.75" table:style-name="ce50">
            <text:p>53,75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8.4.</text:p>
          </table:table-cell>
          <table:table-cell office:value-type="string" table:style-name="ce15">
            <text:p>domene</text:p>
          </table:table-cell>
          <table:table-cell office:value-type="float" office:value="2500" table:style-name="ce41">
            <text:p>2.500,00</text:p>
          </table:table-cell>
          <table:table-cell office:value-type="float" office:value="3000" table:style-name="ce35">
            <text:p>3.000,00</text:p>
          </table:table-cell>
          <table:table-cell office:value-type="float" office:value="398.17" table:style-name="ce37">
            <text:p>398,17</text:p>
          </table:table-cell>
          <table:table-cell office:value-type="float" office:value="2062.5" table:style-name="ce37">
            <text:p>2.062,50</text:p>
          </table:table-cell>
          <table:table-cell office:value-type="float" office:value="273.74079235516621" table:formula="of:=[.G146]/7.5345" table:style-name="ce80">
            <text:p><text:s/>273,74<text:s text:c="4"/></text:p>
          </table:table-cell>
          <table:table-cell office:value-type="float" office:value="0.1" table:style-name="ce50">
            <text:p>0,10</text:p>
          </table:table-cell>
          <table:table-cell office:value-type="float" office:value="68.73" table:style-name="ce50">
            <text:p>68,73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8.5.</text:p>
          </table:table-cell>
          <table:table-cell office:value-type="string" table:style-name="ce15">
            <text:p>aplikacije za bike&amp;hike održavanje<text:s/>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45">
            <text:p>3.9.</text:p>
          </table:table-cell>
          <table:table-cell office:value-type="string" table:style-name="ce145">
            <text:p>Kreiranje <text:s/>i upravljanje <text:s/>bazama turističkih podataka<text:s/></text:p>
          </table:table-cell>
          <table:table-cell office:value-type="float" office:value="2400" table:style-name="ce146">
            <text:p>2.400,00</text:p>
          </table:table-cell>
          <table:table-cell office:value-type="float" office:value="3000" table:style-name="ce151">
            <text:p>3.000,00</text:p>
          </table:table-cell>
          <table:table-cell office:value-type="float" office:value="398.17" table:style-name="ce151">
            <text:p>398,17</text:p>
          </table:table-cell>
          <table:table-cell office:value-type="float" office:value="3000" table:style-name="ce151">
            <text:p>3.000,00</text:p>
          </table:table-cell>
          <table:table-cell office:value-type="float" office:value="398.16842524387812" table:formula="of:=[.G148]/7.5345" table:style-name="ce155">
            <text:p><text:s/>398,17<text:s/></text:p>
          </table:table-cell>
          <table:table-cell office:value-type="float" office:value="0.14000000000000001" table:style-name="ce150">
            <text:p>0,14</text:p>
          </table:table-cell>
          <table:table-cell office:value-type="float" office:value="100" table:style-name="ce1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3.9.1.</text:p>
          </table:table-cell>
          <table:table-cell office:value-type="string" table:style-name="ce15">
            <text:p>Održavanje sustava upravljanja GDPR</text:p>
          </table:table-cell>
          <table:table-cell office:value-type="float" office:value="2400" table:style-name="ce41">
            <text:p>2.400,00</text:p>
          </table:table-cell>
          <table:table-cell office:value-type="float" office:value="3000" table:style-name="ce35">
            <text:p>3.000,00</text:p>
          </table:table-cell>
          <table:table-cell office:value-type="float" office:value="398.17" table:style-name="ce37">
            <text:p>398,17</text:p>
          </table:table-cell>
          <table:table-cell office:value-type="float" office:value="3000" table:style-name="ce37">
            <text:p>3.000,00</text:p>
          </table:table-cell>
          <table:table-cell office:value-type="float" office:value="398.16842524387812" table:formula="of:=[.G149]/7.5345" table:style-name="ce79">
            <text:p><text:s/>398,17<text:s/></text:p>
          </table:table-cell>
          <table:table-cell office:value-type="float" office:value="0.14000000000000001" table:style-name="ce50">
            <text:p>0,14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157">
            <text:p>4.<text:s/></text:p>
          </table:table-cell>
          <table:table-cell table:style-name="ce137"/>
          <table:table-cell office:value-type="string" table:style-name="ce137">
            <text:p>DESTINACIJSKI MENADŽMENT</text:p>
          </table:table-cell>
          <table:table-cell office:value-type="float" office:value="83750" table:style-name="ce141">
            <text:p>83.750,00</text:p>
          </table:table-cell>
          <table:table-cell office:value-type="float" office:value="65825" table:style-name="ce170">
            <text:p>65.825,00</text:p>
          </table:table-cell>
          <table:table-cell office:value-type="float" office:value="8736.48" table:style-name="ce158">
            <text:p>8.736,48</text:p>
          </table:table-cell>
          <table:table-cell office:value-type="float" office:value="56087.49" table:style-name="ce158">
            <text:p>56.087,49</text:p>
          </table:table-cell>
          <table:table-cell office:value-type="float" office:value="7444.0891897272541" table:formula="of:=[.G150]/7.5345" table:style-name="ce159">
            <text:p><text:s/>7.444,09<text:s/></text:p>
          </table:table-cell>
          <table:table-cell office:value-type="float" office:value="2.63" table:style-name="ce136">
            <text:p>2,63</text:p>
          </table:table-cell>
          <table:table-cell office:value-type="float" office:value="85.2" table:style-name="ce136">
            <text:p>85,2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1.<text:s/></text:p>
          </table:table-cell>
          <table:table-cell office:value-type="string" table:style-name="ce15">
            <text:p>Turističko informativni sustavi <text:s/>i aplikacije<text:s/></text:p>
          </table:table-cell>
          <table:table-cell office:value-type="float" office:value="64750" table:style-name="ce41">
            <text:p>64.750,00</text:p>
          </table:table-cell>
          <table:table-cell office:value-type="float" office:value="56825" table:style-name="ce37">
            <text:p>56.825,00</text:p>
          </table:table-cell>
          <table:table-cell office:value-type="float" office:value="7541.97" table:style-name="ce37">
            <text:p>7.541,97</text:p>
          </table:table-cell>
          <table:table-cell office:value-type="float" office:value="56087.49" table:style-name="ce37">
            <text:p>56.087,49</text:p>
          </table:table-cell>
          <table:table-cell office:value-type="float" office:value="7444.0891897272541" table:formula="of:=[.G151]/7.5345" table:style-name="ce130">
            <text:p><text:s/>7.444,09<text:s text:c="4"/></text:p>
          </table:table-cell>
          <table:table-cell office:value-type="float" office:value="2.63" table:style-name="ce50">
            <text:p>2,63</text:p>
          </table:table-cell>
          <table:table-cell office:value-type="float" office:value="85.2" table:style-name="ce50">
            <text:p>85,2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1.1.</text:p>
          </table:table-cell>
          <table:table-cell office:value-type="string" table:style-name="ce15">
            <text:p>Platforma IN DESTINATION<text:s/></text:p>
          </table:table-cell>
          <table:table-cell office:value-type="float" office:value="20500" table:style-name="ce41">
            <text:p>20.500,00</text:p>
          </table:table-cell>
          <table:table-cell office:value-type="float" office:value="14175" table:style-name="ce35">
            <text:p>14.175,00</text:p>
          </table:table-cell>
          <table:table-cell office:value-type="float" office:value="1881.34" table:style-name="ce37">
            <text:p>1.881,34</text:p>
          </table:table-cell>
          <table:table-cell office:value-type="float" office:value="14493.75" table:style-name="ce37">
            <text:p>14.493,75</text:p>
          </table:table-cell>
          <table:table-cell office:value-type="float" office:value="1923.6512044594863" table:formula="of:=[.G152]/7.5345" table:style-name="ce79">
            <text:p><text:s/>1.923,65<text:s/></text:p>
          </table:table-cell>
          <table:table-cell office:value-type="float" office:value="0.68" table:style-name="ce50">
            <text:p>0,68</text:p>
          </table:table-cell>
          <table:table-cell office:value-type="float" office:value="102.24" table:style-name="ce50">
            <text:p>102,24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1.2.<text:s/></text:p>
          </table:table-cell>
          <table:table-cell office:value-type="string" table:style-name="ce15">
            <text:p>PROVIDEO 360</text:p>
          </table:table-cell>
          <table:table-cell office:value-type="float" office:value="11250" table:style-name="ce41">
            <text:p>11.250,00</text:p>
          </table:table-cell>
          <table:table-cell office:value-type="float" office:value="11250" table:style-name="ce35">
            <text:p>11.250,00</text:p>
          </table:table-cell>
          <table:table-cell office:value-type="float" office:value="1493.13" table:style-name="ce37">
            <text:p>1.493,13</text:p>
          </table:table-cell>
          <table:table-cell office:value-type="float" office:value="11250" table:style-name="ce37">
            <text:p>11.250,00</text:p>
          </table:table-cell>
          <table:table-cell office:value-type="float" office:value="1493.1315946645429" table:formula="of:=[.G153]/7.5345" table:style-name="ce79">
            <text:p><text:s/>1.493,13<text:s/></text:p>
          </table:table-cell>
          <table:table-cell office:value-type="float" office:value="0.54" table:style-name="ce50">
            <text:p>0,54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1.3.</text:p>
          </table:table-cell>
          <table:table-cell office:value-type="string" table:style-name="ce15">
            <text:p>Bike &amp; hike održavanje , aplikacija<text:s/></text:p>
          </table:table-cell>
          <table:table-cell office:value-type="float" office:value="2000" table:style-name="ce41">
            <text:p>2.000,00</text:p>
          </table:table-cell>
          <table:table-cell office:value-type="float" office:value="2000" table:style-name="ce35">
            <text:p>2.000,00</text:p>
          </table:table-cell>
          <table:table-cell office:value-type="float" office:value="265.45" table:style-name="ce51">
            <text:p>265,45</text:p>
          </table:table-cell>
          <table:table-cell office:value-type="float" office:value="2000" table:style-name="ce51">
            <text:p>2000,00</text:p>
          </table:table-cell>
          <table:table-cell office:value-type="float" office:value="265.44561682925212" table:formula="of:=[.G154]/7.5345" table:style-name="ce80">
            <text:p><text:s/>265,45<text:s text:c="4"/></text:p>
          </table:table-cell>
          <table:table-cell office:value-type="float" office:value="0.09" table:style-name="ce50">
            <text:p>0,09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1.4.<text:s/></text:p>
          </table:table-cell>
          <table:table-cell office:value-type="string" table:style-name="ce15">
            <text:p>aplikacija za kulturne znamenitosti, nadogradnja<text:s/></text:p>
          </table:table-cell>
          <table:table-cell office:value-type="float" office:value="30000" table:style-name="ce41">
            <text:p>30.000,00</text:p>
          </table:table-cell>
          <table:table-cell office:value-type="float" office:value="28400" table:style-name="ce35">
            <text:p>28.400,00</text:p>
          </table:table-cell>
          <table:table-cell office:value-type="float" office:value="3769.33" table:style-name="ce37">
            <text:p>3.769,33</text:p>
          </table:table-cell>
          <table:table-cell office:value-type="float" office:value="28343.74" table:style-name="ce37">
            <text:p>28.343,74</text:p>
          </table:table-cell>
          <table:table-cell office:value-type="float" office:value="3761.8607737739731" table:formula="of:=[.G155]/7.5345" table:style-name="ce79">
            <text:p><text:s/>3.761,86<text:s/></text:p>
          </table:table-cell>
          <table:table-cell office:value-type="float" office:value="1.32" table:style-name="ce50">
            <text:p>1,32</text:p>
          </table:table-cell>
          <table:table-cell office:value-type="float" office:value="99.79" table:style-name="ce50">
            <text:p>99,79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1.5.</text:p>
          </table:table-cell>
          <table:table-cell office:value-type="string" table:style-name="ce15">
            <text:p>pametno upravljanje SMART RI projekt<text:s/></text:p>
          </table:table-cell>
          <table:table-cell office:value-type="float" office:value="1000" table:style-name="ce41">
            <text:p>1.000,00</text:p>
          </table:table-cell>
          <table:table-cell office:value-type="float" office:value="1000" table:style-name="ce35">
            <text:p>1.000,00</text:p>
          </table:table-cell>
          <table:table-cell office:value-type="float" office:value="132.72" table:style-name="ce18">
            <text:p>132,72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56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2.<text:s/></text:p>
          </table:table-cell>
          <table:table-cell office:value-type="string" table:style-name="ce15">
            <text:p>Stručni skupovi i edukacije<text:s/></text:p>
          </table:table-cell>
          <table:table-cell office:value-type="float" office:value="19000" table:style-name="ce41">
            <text:p>19.00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57]/7.5345" table:style-name="ce123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2.1.</text:p>
          </table:table-cell>
          <table:table-cell office:value-type="string" table:style-name="ce15">
            <text:p>edukacija za vodiče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58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2.2.</text:p>
          </table:table-cell>
          <table:table-cell office:value-type="string" table:style-name="ce15">
            <text:p>edukacija za bike vodiče<text:s/>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59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2.3.</text:p>
          </table:table-cell>
          <table:table-cell office:value-type="string" table:style-name="ce15">
            <text:p>edukacija Interpret Europe<text:s/>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60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2.4.</text:p>
          </table:table-cell>
          <table:table-cell office:value-type="string" table:style-name="ce15">
            <text:p>edukacija PHOTOWALK Hoyka<text:s/>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61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4.3.</text:p>
          </table:table-cell>
          <table:table-cell office:value-type="string" table:style-name="ce15">
            <text:p>Poticanje na uređenje destinacije</text:p>
          </table:table-cell>
          <table:table-cell table:style-name="ce41"/>
          <table:table-cell office:value-type="float" office:value="9000" table:style-name="ce37">
            <text:p>9.000,00</text:p>
          </table:table-cell>
          <table:table-cell office:value-type="float" office:value="1194.51" table:style-name="ce37">
            <text:p>1.194,51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62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57">
            <text:p>5.</text:p>
          </table:table-cell>
          <table:table-cell table:style-name="ce137"/>
          <table:table-cell office:value-type="string" table:style-name="ce137">
            <text:p>ČLANSTVO U STRUKOVNIM <text:s/>ORGANIZACIJAMA<text:s/></text:p>
          </table:table-cell>
          <table:table-cell office:value-type="float" office:value="600" table:style-name="ce141">
            <text:p>600,00</text:p>
          </table:table-cell>
          <table:table-cell office:value-type="float" office:value="600" table:style-name="ce171">
            <text:p>600,00</text:p>
          </table:table-cell>
          <table:table-cell office:value-type="float" office:value="79.63" table:style-name="ce160">
            <text:p>79,63</text:p>
          </table:table-cell>
          <table:table-cell office:value-type="float" office:value="600" table:style-name="ce160">
            <text:p>600,00</text:p>
          </table:table-cell>
          <table:table-cell office:value-type="float" office:value="79.633685048775632" table:formula="of:=[.G163]/7.5345" table:style-name="ce159">
            <text:p><text:s/>79,63<text:s/></text:p>
          </table:table-cell>
          <table:table-cell office:value-type="float" office:value="0.03" table:style-name="ce136">
            <text:p>0,03</text:p>
          </table:table-cell>
          <table:table-cell office:value-type="float" office:value="100" table:style-name="ce136">
            <text:p>100,00</text:p>
          </table:table-cell>
          <table:table-cell table:number-columns-repeated="16374"/>
        </table:table-row>
        <table:table-row table:style-name="ro2">
          <table:table-cell office:value-type="string" table:style-name="ce157">
            <text:p>6..</text:p>
          </table:table-cell>
          <table:table-cell table:style-name="ce137"/>
          <table:table-cell office:value-type="string" table:style-name="ce137">
            <text:p>ADMINISTRATIVNI TROŠKOVI<text:s/></text:p>
          </table:table-cell>
          <table:table-cell office:value-type="float" office:value="745600" table:style-name="ce141">
            <text:p>745.600,00</text:p>
          </table:table-cell>
          <table:table-cell office:value-type="float" office:value="815750" table:style-name="ce170">
            <text:p>815.750,00</text:p>
          </table:table-cell>
          <table:table-cell office:value-type="float" office:value="108268.63" table:style-name="ce158">
            <text:p>108.268,63</text:p>
          </table:table-cell>
          <table:table-cell office:value-type="float" office:value="808903.25" table:style-name="ce158">
            <text:p>808.903,25</text:p>
          </table:table-cell>
          <table:table-cell office:value-type="float" office:value="107359.91" table:style-name="ce175">
            <text:p>107.359,91</text:p>
          </table:table-cell>
          <table:table-cell office:value-type="float" office:value="37.369999999999997" table:style-name="ce136">
            <text:p>37,37</text:p>
          </table:table-cell>
          <table:table-cell office:value-type="float" office:value="99.16" table:style-name="ce136">
            <text:p>99,16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6.1.</text:p>
          </table:table-cell>
          <table:table-cell office:value-type="string" table:style-name="ce15">
            <text:p>Plaće , rashodi za radnike TZ</text:p>
          </table:table-cell>
          <table:table-cell office:value-type="float" office:value="555500" table:style-name="ce41">
            <text:p>555.500,00</text:p>
          </table:table-cell>
          <table:table-cell office:value-type="float" office:value="605050" table:style-name="ce35">
            <text:p>605.050,00</text:p>
          </table:table-cell>
          <table:table-cell office:value-type="float" office:value="80303.94" table:style-name="ce37">
            <text:p>80.303,94</text:p>
          </table:table-cell>
          <table:table-cell office:value-type="float" office:value="606035.77" table:style-name="ce37">
            <text:p>606.035,77</text:p>
          </table:table-cell>
          <table:table-cell office:value-type="float" office:value="80434.77" table:style-name="ce81">
            <text:p>80.434,77</text:p>
          </table:table-cell>
          <table:table-cell office:value-type="float" office:value="28.26" table:style-name="ce50">
            <text:p>28,26</text:p>
          </table:table-cell>
          <table:table-cell office:value-type="float" office:value="100.16" table:style-name="ce50">
            <text:p>100,16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6.2.<text:s/></text:p>
          </table:table-cell>
          <table:table-cell office:value-type="string" table:style-name="ce15">
            <text:p>Materijalni troškovi<text:s/></text:p>
          </table:table-cell>
          <table:table-cell office:value-type="float" office:value="186100" table:style-name="ce41">
            <text:p>186.100,00</text:p>
          </table:table-cell>
          <table:table-cell office:value-type="float" office:value="199700" table:style-name="ce35">
            <text:p>199.700,00</text:p>
          </table:table-cell>
          <table:table-cell office:value-type="float" office:value="26504.74" table:style-name="ce37">
            <text:p>26.504,74</text:p>
          </table:table-cell>
          <table:table-cell office:value-type="float" office:value="190948.66" table:style-name="ce37">
            <text:p>190.948,66</text:p>
          </table:table-cell>
          <table:table-cell office:value-type="float" office:value="25343.25" table:style-name="ce81">
            <text:p>25.343,25</text:p>
          </table:table-cell>
          <table:table-cell office:value-type="float" office:value="8.5500000000000007" table:style-name="ce50">
            <text:p>8,55</text:p>
          </table:table-cell>
          <table:table-cell office:value-type="float" office:value="95.61" table:style-name="ce50">
            <text:p>95,61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6.3.<text:s/></text:p>
          </table:table-cell>
          <table:table-cell office:value-type="string" table:style-name="ce15">
            <text:p>Tijela <text:s/>turističke zajednice<text:s/></text:p>
          </table:table-cell>
          <table:table-cell office:value-type="float" office:value="4000" table:style-name="ce41">
            <text:p>4.000,00</text:p>
          </table:table-cell>
          <table:table-cell office:value-type="float" office:value="11000" table:style-name="ce35">
            <text:p>11.000,00</text:p>
          </table:table-cell>
          <table:table-cell office:value-type="float" office:value="1459.95" table:style-name="ce37">
            <text:p>1.459,95</text:p>
          </table:table-cell>
          <table:table-cell office:value-type="float" office:value="11918.82" table:style-name="ce37">
            <text:p>11.918,82</text:p>
          </table:table-cell>
          <table:table-cell office:value-type="float" office:value="1581.89" table:style-name="ce81">
            <text:p>1.581,89</text:p>
          </table:table-cell>
          <table:table-cell office:value-type="float" office:value="0.56000000000000005" table:style-name="ce50">
            <text:p>0,56</text:p>
          </table:table-cell>
          <table:table-cell office:value-type="float" office:value="108.35" table:style-name="ce50">
            <text:p>108,35</text:p>
          </table:table-cell>
          <table:table-cell table:number-columns-repeated="16374"/>
        </table:table-row>
        <table:table-row table:style-name="ro2">
          <table:table-cell table:style-name="ce16"/>
          <table:table-cell office:value-type="string" table:style-name="ce15">
            <text:p>6.4.<text:s/></text:p>
          </table:table-cell>
          <table:table-cell office:value-type="string" table:style-name="ce15">
            <text:p>troškovi ispostava , predstavništva<text:s/></text:p>
          </table:table-cell>
          <table:table-cell office:value-type="float" office:value="0" table:style-name="ce4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68]/7.5345" table:style-name="ce8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6">
            <text:p>7.</text:p>
          </table:table-cell>
          <table:table-cell table:style-name="ce15"/>
          <table:table-cell office:value-type="string" table:style-name="ce15">
            <text:p>Rezerva<text:s/></text:p>
          </table:table-cell>
          <table:table-cell office:value-type="float" office:value="21000" table:style-name="ce41">
            <text:p>21.00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formula="of:=[.G169]/7.5345" table:style-name="ce125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16374"/>
        </table:table-row>
        <table:table-row table:style-name="ro6">
          <table:table-cell table:style-name="ce161"/>
          <table:table-cell table:style-name="ce162"/>
          <table:table-cell office:value-type="string" table:style-name="ce162">
            <text:p>UKUPNO<text:s/></text:p>
          </table:table-cell>
          <table:table-cell office:value-type="float" office:value="2084475" table:style-name="ce59">
            <text:p>2.084.475,00</text:p>
          </table:table-cell>
          <table:table-cell office:value-type="float" office:value="2208733" table:style-name="ce59">
            <text:p>2.208.733,00</text:p>
          </table:table-cell>
          <table:table-cell office:value-type="float" office:value="293149.24" table:style-name="ce59">
            <text:p>293.149,24</text:p>
          </table:table-cell>
          <table:table-cell office:value-type="float" office:value="2151601.2999999998" table:style-name="ce59">
            <text:p>2.151.601,30</text:p>
          </table:table-cell>
          <table:table-cell office:value-type="float" office:value="285566.53999999998" table:style-name="ce163">
            <text:p><text:s/>285.566,54<text:s text:c="4"/></text:p>
          </table:table-cell>
          <table:table-cell office:value-type="float" office:value="100" table:style-name="ce164">
            <text:p>100,00</text:p>
          </table:table-cell>
          <table:table-cell office:value-type="float" office:value="97.41" table:style-name="ce164">
            <text:p>97,41</text:p>
          </table:table-cell>
          <table:table-cell table:number-columns-repeated="16374"/>
        </table:table-row>
        <table:table-row table:style-name="ro2">
          <table:table-cell table:number-columns-spanned="2" table:number-rows-spanned="1" table:style-name="ce176"/>
          <table:covered-table-cell/>
          <table:table-cell table:style-name="ce20"/>
          <table:table-cell table:number-columns-repeated="7" table:style-name="ce21"/>
          <table:table-cell table:number-columns-repeated="16374"/>
        </table:table-row>
        <table:table-row table:style-name="ro2">
          <table:table-cell table:number-columns-repeated="2" table:style-name="ce16"/>
          <table:table-cell table:style-name="ce17"/>
          <table:table-cell table:number-columns-repeated="7" table:style-name="ce16"/>
          <table:table-cell table:number-columns-repeated="16374"/>
        </table:table-row>
        <table:table-row table:style-name="ro2">
          <table:table-cell office:value-type="string" table:style-name="ce22">
            <text:p>9.</text:p>
          </table:table-cell>
          <table:table-cell table:style-name="ce22"/>
          <table:table-cell office:value-type="string" table:style-name="ce23">
            <text:p>FONDOVI - posebne namjene</text:p>
          </table:table-cell>
          <table:table-cell table:number-columns-repeated="7" table:style-name="ce24"/>
          <table:table-cell table:number-columns-repeated="16374"/>
        </table:table-row>
        <table:table-row table:style-name="ro7">
          <table:table-cell table:number-columns-repeated="2" table:style-name="ce15"/>
          <table:table-cell office:value-type="string" table:style-name="ce25">
            <text:p>Fond za turističke zajednice na <text:s/>turistički nedovoljno razvijenim područjima i kontinentu</text:p>
          </table:table-cell>
          <table:table-cell table:number-columns-repeated="7" table:style-name="ce16"/>
          <table:table-cell table:number-columns-repeated="16374"/>
        </table:table-row>
        <table:table-row table:style-name="ro2">
          <table:table-cell table:number-columns-repeated="2" table:style-name="ce15"/>
          <table:table-cell office:value-type="string" table:style-name="ce25">
            <text:p>Fond za projekte udruženih turističkih zajednica</text:p>
          </table:table-cell>
          <table:table-cell office:value-type="float" office:value="198375" table:style-name="ce64">
            <text:p>198.375,00</text:p>
          </table:table-cell>
          <table:table-cell office:value-type="float" office:value="119025" table:style-name="ce64">
            <text:p>119.025,00</text:p>
          </table:table-cell>
          <table:table-cell office:value-type="float" office:value="15797.33" table:style-name="ce35">
            <text:p>15.797,33</text:p>
          </table:table-cell>
          <table:table-cell office:value-type="float" office:value="119025" table:style-name="ce35">
            <text:p>119.025,00</text:p>
          </table:table-cell>
          <table:table-cell office:value-type="float" office:value="15797.33" table:style-name="ce83">
            <text:p>15.797,33</text:p>
          </table:table-cell>
          <table:table-cell office:value-type="float" office:value="5.53" table:style-name="ce50">
            <text:p>5,53</text:p>
          </table:table-cell>
          <table:table-cell office:value-type="float" office:value="100" table:style-name="ce50">
            <text:p>100,00</text:p>
          </table:table-cell>
          <table:table-cell table:number-columns-repeated="16374"/>
        </table:table-row>
        <table:table-row table:style-name="ro2">
          <table:table-cell table:number-columns-repeated="2" table:style-name="ce26"/>
          <table:table-cell office:value-type="string" table:style-name="ce14">
            <text:p>SVEUKUPNO 2</text:p>
          </table:table-cell>
          <table:table-cell table:style-name="ce27"/>
          <table:table-cell table:number-columns-repeated="6" table:style-name="ce49"/>
          <table:table-cell table:number-columns-repeated="16374"/>
        </table:table-row>
        <table:table-row table:style-name="ro2">
          <table:table-cell table:number-columns-repeated="2" table:style-name="ce16"/>
          <table:table-cell table:style-name="ce17"/>
          <table:table-cell table:style-name="ce16"/>
          <table:table-cell table:number-columns-repeated="6" table:style-name="ce48"/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177">
            <text:p>TOTAL</text:p>
          </table:table-cell>
          <table:covered-table-cell/>
          <table:table-cell office:value-type="string" table:style-name="ce28">
            <text:p>SVEUKUPNO 1+ SVEUKUPNO 2</text:p>
          </table:table-cell>
          <table:table-cell office:value-type="float" office:value="2084475" table:style-name="ce43">
            <text:p>2.084.475,00</text:p>
          </table:table-cell>
          <table:table-cell office:value-type="float" office:value="2208733" table:style-name="ce69">
            <text:p>2.208.733,00</text:p>
          </table:table-cell>
          <table:table-cell table:style-name="ce49"/>
          <table:table-cell table:style-name="ce69"/>
          <table:table-cell table:number-columns-repeated="3" table:style-name="ce49"/>
          <table:table-cell table:number-columns-repeated="16374"/>
        </table:table-row>
        <table:table-row table:style-name="ro4">
          <table:table-cell table:style-name="ce5"/>
          <table:table-cell table:number-columns-repeated="16383" table:style-name="ce1"/>
        </table:table-row>
        <table:table-row table:number-rows-repeated="1048397" table:style-name="ro2">
          <table:table-cell table:number-columns-repeated="16384"/>
        </table:table-row>
        <table:named-expressions>
          <table:named-expression table:name="_Hlk54087109" table:expression="of:=[Program_rada.#REF!]" table:base-cell-address="Program_rada.$A$1"/>
          <table:named-range table:name="_Toc55895370" table:cell-range-address="Program_rada.$A$1" table:base-cell-address="Program_rada.$A$1"/>
        </table:named-expressions>
      </table:table>
      <table:table table:name="Izvješće" table:style-name="ta2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1" table:number-columns-repeated="16381" table:default-cell-style-name="ce1"/>
        <table:table-row table:style-name="ro4">
          <table:table-cell table:style-name="ce29"/>
          <table:table-cell table:number-columns-repeated="16383" table:style-name="ce1"/>
        </table:table-row>
        <table:table-row table:style-name="ro2">
          <table:table-cell table:number-columns-spanned="1" table:number-rows-spanned="3" table:style-name="ce182"/>
          <table:table-cell table:number-columns-spanned="1" table:number-rows-spanned="3" table:style-name="ce181"/>
          <table:table-cell office:value-type="string" table:number-columns-spanned="1" table:number-rows-spanned="3" table:style-name="ce180">
            <text:p>PRIHODI</text:p>
          </table:table-cell>
          <table:table-cell office:value-type="string" table:number-columns-spanned="1" table:number-rows-spanned="3" table:style-name="ce180">
            <text:p>Plan <text:s/>2022.</text:p>
          </table:table-cell>
          <table:table-cell office:value-type="string" table:number-columns-spanned="1" table:number-rows-spanned="3" table:style-name="ce180">
            <text:p>Rebalans 2022.</text:p>
          </table:table-cell>
          <table:table-cell office:value-type="string" table:number-columns-spanned="1" table:number-rows-spanned="3" table:style-name="ce180">
            <text:p>Realizacija 2022.</text:p>
          </table:table-cell>
          <table:table-cell office:value-type="string" table:number-columns-spanned="1" table:number-rows-spanned="3" table:style-name="ce180">
            <text:p>udio % u realizaciji<text:s/></text:p>
          </table:table-cell>
          <table:table-cell office:value-type="string" table:style-name="ce6">
            <text:p>indeks<text:s/>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realizacija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/rebalans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1.</text:p>
          </table:table-cell>
          <table:table-cell table:style-name="ce11"/>
          <table:table-cell office:value-type="string" table:style-name="ce11">
            <text:p>Izvorni prihodi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25"/>
          <table:table-cell office:value-type="string" table:style-name="ce25">
            <text:p>1.1.</text:p>
          </table:table-cell>
          <table:table-cell office:value-type="string" table:style-name="ce25">
            <text:p>Turistička pristojb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30"/>
          <table:table-cell office:value-type="string" table:style-name="ce25">
            <text:p>1.2.</text:p>
          </table:table-cell>
          <table:table-cell office:value-type="string" table:style-name="ce25">
            <text:p>Članarina</text:p>
          </table:table-cell>
          <table:table-cell table:number-columns-repeated="5" table:style-name="ce16"/>
          <table:table-cell table:number-columns-repeated="16376"/>
        </table:table-row>
        <table:table-row table:style-name="ro7">
          <table:table-cell office:value-type="string" table:style-name="ce11">
            <text:p>2.<text:s/></text:p>
          </table:table-cell>
          <table:table-cell table:style-name="ce11"/>
          <table:table-cell office:value-type="string" table:style-name="ce11">
            <text:p>Prihodi iz proračuna općine/grada/županije i državnog proračuna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office:value-type="string" table:style-name="ce12">
            <text:p>3.</text:p>
          </table:table-cell>
          <table:table-cell table:style-name="ce12"/>
          <table:table-cell office:value-type="string" table:style-name="ce12">
            <text:p>Prihodi od sustava turističkih zajednica<text:s/>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2">
            <text:p>4.</text:p>
          </table:table-cell>
          <table:table-cell table:style-name="ce12"/>
          <table:table-cell office:value-type="string" table:style-name="ce12">
            <text:p>Prihodi iz EU fondova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2">
            <text:p>5.</text:p>
          </table:table-cell>
          <table:table-cell table:style-name="ce12"/>
          <table:table-cell office:value-type="string" table:style-name="ce12">
            <text:p>Prihodi od gospodarske djelatnosti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2">
            <text:p>6.</text:p>
          </table:table-cell>
          <table:table-cell table:style-name="ce12"/>
          <table:table-cell office:value-type="string" table:style-name="ce12">
            <text:p>Preneseni prihod iz prethodne godine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office:value-type="string" table:style-name="ce12">
            <text:p>7.</text:p>
          </table:table-cell>
          <table:table-cell table:style-name="ce12"/>
          <table:table-cell office:value-type="string" table:style-name="ce12">
            <text:p>Ostali prihodi</text:p>
          </table:table-cell>
          <table:table-cell table:number-columns-repeated="5" table:style-name="ce8"/>
          <table:table-cell table:number-columns-repeated="16376"/>
        </table:table-row>
        <table:table-row table:style-name="ro2">
          <table:table-cell table:style-name="ce31"/>
          <table:table-cell table:number-columns-repeated="7" table:style-name="ce32"/>
          <table:table-cell table:number-columns-repeated="16376"/>
        </table:table-row>
        <table:table-row table:style-name="ro2">
          <table:table-cell table:number-columns-spanned="1" table:number-rows-spanned="3" table:style-name="ce181"/>
          <table:table-cell table:number-columns-spanned="1" table:number-rows-spanned="3" table:style-name="ce181"/>
          <table:table-cell office:value-type="string" table:number-columns-spanned="1" table:number-rows-spanned="3" table:style-name="ce180">
            <text:p>AKTIVNOSTI</text:p>
          </table:table-cell>
          <table:table-cell office:value-type="string" table:number-columns-spanned="1" table:number-rows-spanned="3" table:style-name="ce180">
            <text:p>Plan 2022.</text:p>
          </table:table-cell>
          <table:table-cell office:value-type="string" table:number-columns-spanned="1" table:number-rows-spanned="3" table:style-name="ce180">
            <text:p>Rebalans 2022.</text:p>
          </table:table-cell>
          <table:table-cell office:value-type="string" table:number-columns-spanned="1" table:number-rows-spanned="3" table:style-name="ce180">
            <text:p>Realizacija 2022.</text:p>
          </table:table-cell>
          <table:table-cell office:value-type="string" table:number-columns-spanned="1" table:number-rows-spanned="3" table:style-name="ce180">
            <text:p>udio % u realizaciji</text:p>
          </table:table-cell>
          <table:table-cell office:value-type="string" table:style-name="ce6">
            <text:p>indeks<text:s/>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realizacija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/rebalans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1.</text:p>
          </table:table-cell>
          <table:table-cell table:style-name="ce10"/>
          <table:table-cell office:value-type="string" table:style-name="ce10">
            <text:p>ISTRAŽIVANJE I STRATEŠKO PLANIRANJE<text:s/>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1.1.</text:p>
          </table:table-cell>
          <table:table-cell office:value-type="string" table:style-name="ce15">
            <text:p>Izrada strateških/operativnih/komunikacijskih/akcijskih dokumenat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1.2.</text:p>
          </table:table-cell>
          <table:table-cell office:value-type="string" table:style-name="ce15">
            <text:p>Istraživanje i analiza tržišt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1.3.</text:p>
          </table:table-cell>
          <table:table-cell office:value-type="string" table:style-name="ce15">
            <text:p>Mjerenje učinkovitosti promotivnih aktivnosti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10">
            <text:p>2.</text:p>
          </table:table-cell>
          <table:table-cell table:style-name="ce10"/>
          <table:table-cell office:value-type="string" table:style-name="ce10">
            <text:p>RAZVOJ TURISTIČKOG PROIZVODA</text:p>
          </table:table-cell>
          <table:table-cell table:number-columns-repeated="5" table:style-name="ce7"/>
          <table:table-cell table:number-columns-repeated="16376"/>
        </table:table-row>
        <table:table-row table:style-name="ro5">
          <table:table-cell table:style-name="ce16"/>
          <table:table-cell office:value-type="string" table:style-name="ce15">
            <text:p>2.1.</text:p>
          </table:table-cell>
          <table:table-cell office:value-type="string" table:style-name="ce15">
            <text:p>Identifikacija i vrednovanje resursa te strukturiranje turističkih proizvod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2.2.</text:p>
          </table:table-cell>
          <table:table-cell office:value-type="string" table:style-name="ce15">
            <text:p>Sustavi označavanja kvalitete turističkog proizvod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2.3.</text:p>
          </table:table-cell>
          <table:table-cell office:value-type="string" table:style-name="ce15">
            <text:p>Podrška razvoju turističkih događanj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2.4.</text:p>
          </table:table-cell>
          <table:table-cell office:value-type="string" table:style-name="ce15">
            <text:p>Turistička infrastruktura<text:s/>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2.5.</text:p>
          </table:table-cell>
          <table:table-cell office:value-type="string" table:style-name="ce15">
            <text:p>Podrška turističkoj industriji<text:s/>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10">
            <text:p>3.</text:p>
          </table:table-cell>
          <table:table-cell table:style-name="ce10"/>
          <table:table-cell office:value-type="string" table:style-name="ce10">
            <text:p>KOMUNIKACIJA I OGLAŠAVANJE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7"/>
          <table:table-cell office:value-type="string" table:style-name="ce15">
            <text:p>3.1.</text:p>
          </table:table-cell>
          <table:table-cell office:value-type="string" table:style-name="ce15">
            <text:p>Definiranje<text:s/><text:span text:style-name="T3">brending</text:span><text:s/>sustava i<text:s/><text:span text:style-name="T3">brend</text:span><text:s/>arhitektur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3.2.</text:p>
          </table:table-cell>
          <table:table-cell office:value-type="string" table:style-name="ce15">
            <text:p>Oglašavanje destinacijskog branda, turističke ponude i proizvod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3.</text:p>
          </table:table-cell>
          <table:table-cell office:value-type="string" table:style-name="ce15">
            <text:p>Odnosi s javnošću: globalni i domaći PR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4.</text:p>
          </table:table-cell>
          <table:table-cell office:value-type="string" table:style-name="ce15">
            <text:p>Marketinške i poslovne suradnj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3.5.</text:p>
          </table:table-cell>
          <table:table-cell office:value-type="string" table:style-name="ce15">
            <text:p>Sajmovi, posebne prezentacije i poslovne radionic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6.</text:p>
          </table:table-cell>
          <table:table-cell office:value-type="string" table:style-name="ce15">
            <text:p>Suradnja s organizatorima putovanj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7.</text:p>
          </table:table-cell>
          <table:table-cell office:value-type="string" table:style-name="ce15">
            <text:p>Kreiranje promotivnog materijal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8.</text:p>
          </table:table-cell>
          <table:table-cell office:value-type="string" table:style-name="ce15">
            <text:p>Internetske stranic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9.</text:p>
          </table:table-cell>
          <table:table-cell office:value-type="string" table:style-name="ce15">
            <text:p>Kreiranje i upravljanje bazama turističkih podataka<text:s/>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3.10.</text:p>
          </table:table-cell>
          <table:table-cell office:value-type="string" table:style-name="ce15">
            <text:p>Turističko-informativne aktivnosti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10">
            <text:p>4.</text:p>
          </table:table-cell>
          <table:table-cell table:style-name="ce10"/>
          <table:table-cell office:value-type="string" table:style-name="ce10">
            <text:p>DESTINACIJSKI MENADŽMENT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4.1.</text:p>
          </table:table-cell>
          <table:table-cell office:value-type="string" table:style-name="ce15">
            <text:p>Turistički informacijski sustavi i aplikacije /eVisitor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4.2.</text:p>
          </table:table-cell>
          <table:table-cell office:value-type="string" table:style-name="ce15">
            <text:p>Stručni skupovi i edukacij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4.3.</text:p>
          </table:table-cell>
          <table:table-cell office:value-type="string" table:style-name="ce15">
            <text:p>Koordinacija i nadzor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8"/>
          <table:table-cell office:value-type="string" table:style-name="ce15">
            <text:p>4.4.</text:p>
          </table:table-cell>
          <table:table-cell office:value-type="string" table:style-name="ce15">
            <text:p>Upravljanje kvalitetom u destinaciji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7"/>
          <table:table-cell office:value-type="string" table:style-name="ce15">
            <text:p>4.5.</text:p>
          </table:table-cell>
          <table:table-cell office:value-type="string" table:style-name="ce15">
            <text:p>Poticanje na očuvanje i uređenje okoliš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10">
            <text:p>5.</text:p>
          </table:table-cell>
          <table:table-cell table:style-name="ce10"/>
          <table:table-cell office:value-type="string" table:style-name="ce10">
            <text:p>ČLANSTVO U STRUKOVNIM ORGANIZACIJAMA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5.1.</text:p>
          </table:table-cell>
          <table:table-cell office:value-type="string" table:style-name="ce15">
            <text:p>Međunarodne strukovne i sl. organizacij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5.2.</text:p>
          </table:table-cell>
          <table:table-cell office:value-type="string" table:style-name="ce15">
            <text:p>Domaće strukovne i sl. organizacij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10">
            <text:p>6.</text:p>
          </table:table-cell>
          <table:table-cell table:style-name="ce10"/>
          <table:table-cell office:value-type="string" table:style-name="ce10">
            <text:p>ADMINISTRATIVNI POSLOVI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6.1.</text:p>
          </table:table-cell>
          <table:table-cell office:value-type="string" table:style-name="ce15">
            <text:p>Plać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5"/>
          <table:table-cell office:value-type="string" table:style-name="ce15">
            <text:p>6.2.</text:p>
          </table:table-cell>
          <table:table-cell office:value-type="string" table:style-name="ce15">
            <text:p>Materijalni troškovi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6.3.</text:p>
          </table:table-cell>
          <table:table-cell office:value-type="string" table:style-name="ce15">
            <text:p>Tijela turističke zajednice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style-name="ce16"/>
          <table:table-cell office:value-type="string" table:style-name="ce15">
            <text:p>6.4.</text:p>
          </table:table-cell>
          <table:table-cell office:value-type="string" table:style-name="ce15">
            <text:p>Troškovi poslovanja mreže predstavništava/ ispostav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10">
            <text:p>7.</text:p>
          </table:table-cell>
          <table:table-cell table:style-name="ce10"/>
          <table:table-cell office:value-type="string" table:style-name="ce10">
            <text:p>REZERVA<text:s/>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 office:value-type="string" table:style-name="ce10">
            <text:p>8.</text:p>
          </table:table-cell>
          <table:table-cell table:style-name="ce10"/>
          <table:table-cell office:value-type="string" table:style-name="ce10">
            <text:p>POKRIVANJE MANJKA PRIHODA IZ PRETHODNE GODINE</text:p>
          </table:table-cell>
          <table:table-cell table:number-columns-repeated="5" table:style-name="ce7"/>
          <table:table-cell table:number-columns-repeated="16376"/>
        </table:table-row>
        <table:table-row table:style-name="ro6">
          <table:table-cell table:number-columns-spanned="2" table:number-rows-spanned="1" table:style-name="ce178"/>
          <table:covered-table-cell/>
          <table:table-cell office:value-type="string" table:style-name="ce14">
            <text:p>SVEUKUPNO 1</text:p>
          </table:table-cell>
          <table:table-cell table:number-columns-repeated="5" table:style-name="ce19"/>
          <table:table-cell table:number-columns-repeated="16376"/>
        </table:table-row>
        <table:table-row table:style-name="ro2">
          <table:table-cell table:number-columns-spanned="2" table:number-rows-spanned="1" table:style-name="ce179"/>
          <table:covered-table-cell/>
          <table:table-cell table:style-name="ce33"/>
          <table:table-cell table:number-columns-repeated="5" table:style-name="ce34"/>
          <table:table-cell table:number-columns-repeated="16376"/>
        </table:table-row>
        <table:table-row table:style-name="ro2">
          <table:table-cell table:number-columns-repeated="2" table:style-name="ce16"/>
          <table:table-cell table:style-name="ce17"/>
          <table:table-cell table:number-columns-repeated="5" table:style-name="ce16"/>
          <table:table-cell table:number-columns-repeated="16376"/>
        </table:table-row>
        <table:table-row table:style-name="ro2">
          <table:table-cell office:value-type="string" table:style-name="ce22">
            <text:p>9.</text:p>
          </table:table-cell>
          <table:table-cell table:style-name="ce22"/>
          <table:table-cell office:value-type="string" table:style-name="ce23">
            <text:p>FONDOVI - posebne namjene</text:p>
          </table:table-cell>
          <table:table-cell table:number-columns-repeated="5" table:style-name="ce24"/>
          <table:table-cell table:number-columns-repeated="16376"/>
        </table:table-row>
        <table:table-row table:style-name="ro7">
          <table:table-cell table:number-columns-repeated="2" table:style-name="ce15"/>
          <table:table-cell office:value-type="string" table:style-name="ce25">
            <text:p>Fond za turističke zajednice na <text:s/>turistički nedovoljno razvijenim područjima i kontinentu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number-columns-repeated="2" table:style-name="ce15"/>
          <table:table-cell office:value-type="string" table:style-name="ce25">
            <text:p>Fond za projekte udruženih turističkih zajednica</text:p>
          </table:table-cell>
          <table:table-cell table:number-columns-repeated="5" table:style-name="ce16"/>
          <table:table-cell table:number-columns-repeated="16376"/>
        </table:table-row>
        <table:table-row table:style-name="ro2">
          <table:table-cell table:number-columns-repeated="2" table:style-name="ce26"/>
          <table:table-cell office:value-type="string" table:style-name="ce14">
            <text:p>SVEUKUPNO 2</text:p>
          </table:table-cell>
          <table:table-cell table:number-columns-repeated="5" table:style-name="ce27"/>
          <table:table-cell table:number-columns-repeated="16376"/>
        </table:table-row>
        <table:table-row table:style-name="ro2">
          <table:table-cell table:number-columns-repeated="2" table:style-name="ce16"/>
          <table:table-cell table:style-name="ce17"/>
          <table:table-cell table:number-columns-repeated="5" table:style-name="ce16"/>
          <table:table-cell table:number-columns-repeated="16376"/>
        </table:table-row>
        <table:table-row table:style-name="ro4">
          <table:table-cell office:value-type="string" table:number-columns-spanned="2" table:number-rows-spanned="1" table:style-name="ce177">
            <text:p>TOTAL</text:p>
          </table:table-cell>
          <table:covered-table-cell/>
          <table:table-cell office:value-type="string" table:style-name="ce28">
            <text:p>SVEUKUPNO 1+ SVEUKUPNO 2</text:p>
          </table:table-cell>
          <table:table-cell table:number-columns-repeated="5" table:style-name="ce27"/>
          <table:table-cell table:number-columns-repeated="16376"/>
        </table:table-row>
        <table:table-row table:style-name="ro4">
          <table:table-cell table:style-name="ce5"/>
          <table:table-cell table:number-columns-repeated="16383" table:style-name="ce1"/>
        </table:table-row>
        <table:table-row table:style-name="ro4">
          <table:table-cell table:style-name="ce5"/>
          <table:table-cell table:number-columns-repeated="16383"/>
        </table:table-row>
        <table:table-row table:number-rows-repeated="1048511" table:style-name="ro2">
          <table:table-cell table:number-columns-repeated="16384"/>
        </table:table-row>
        <table:named-expressions>
          <table:named-range table:name="_Hlk54516215" table:cell-range-address="Izvješće.$C$30" table:base-cell-address="Izvješć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number number:decimal-places="2" number:min-integer-digits="1" number:grouping="true"/>
      <number:text>    </number:text>
    </number:number-style>
    <number:number-style style:name="N36P1">
      <number:text>-</number:text>
      <number:number number:decimal-places="2" number:min-integer-digits="1" number:grouping="true"/>
      <number:text>    </number:text>
    </number:number-style>
    <number:number-style style:name="N36P2">
      <number:text> -</number:text>
      <number:number number:decimal-places="0" number:min-integer-digits="2">
        <number:embedded-text number:position="0"> 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hr" number:country="HR">
      <number:text> </number:text>
      <number:number number:decimal-places="2" number:min-integer-digits="1" number:grouping="true"/>
      <number:text> </number:text>
      <number:currency-symbol number:language="hr" number:country="HR">€</number:currency-symbol>
      <number:text> </number:text>
    </number:currency-style>
    <number:currency-style style:name="N37P1" number:language="hr" number:country="HR">
      <number:text>-</number:text>
      <number:number number:decimal-places="2" number:min-integer-digits="1" number:grouping="true"/>
      <number:text> </number:text>
      <number:currency-symbol number:language="hr" number:country="HR">€</number:currency-symbol>
      <number:text> </number:text>
    </number:currency-style>
    <number:currency-style style:name="N37P2" number:language="hr" number:country="HR">
      <number:text> -</number:text>
      <number:number number:decimal-places="0" number:min-integer-digits="2">
        <number:embedded-text number:position="0"> </number:embedded-text>
      </number:number>
      <number:currency-symbol number:language="hr" number:country="HR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2" number:min-integer-digits="1" number:grouping="true"/>
    </number:number-style>
    <number:number-style style:name="N38">
      <style:text-properties fo:color="#FF0000"/>
      <number:number number:decimal-places="2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  <number:text> </number:text>
    </number:number-style>
    <number:number-style style:name="N39">
      <number:text>-</number:text>
      <number:number number:decimal-places="2" number:min-integer-digits="1" number:grouping="true"/>
      <number:text> </number:text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style:text-properties fo:color="#FF0000"/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Zarez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5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7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>Jure Galić</meta:initial-creator>
    <dc:creator>Idea Verum</dc:creator>
    <meta:creation-date>2015-06-05T18:17:20Z</meta:creation-date>
    <dc:date>2024-05-23T07:35:09Z</dc:date>
    <meta:print-date>2023-02-14T11:41:26Z</meta:print-date>
  </office:meta>
</office:document-meta>
</file>