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  <style:text-properties style:font-name="Times New Roman" style:font-name-complex="Times New Roman"/>
    </style:style>
    <style:style style:name="P2" style:parent-style-name="Normal" style:family="paragraph">
      <style:paragraph-properties fo:text-align="center"/>
    </style:style>
    <style:style style:name="T3" style:parent-style-name="Zadanifontodlomka" style:family="text">
      <style:text-properties style:language-asian="hr" style:country-asian="HR"/>
    </style:style>
    <style:style style:name="P4" style:parent-style-name="Bezproreda" style:family="paragraph">
      <style:paragraph-properties fo:text-align="center"/>
      <style:text-properties fo:font-weight="bold" style:font-weight-asian="bold" style:font-weight-complex="bold"/>
    </style:style>
    <style:style style:name="P5" style:parent-style-name="Bezproreda" style:family="paragraph">
      <style:paragraph-properties fo:text-align="center"/>
      <style:text-properties fo:font-weight="bold" style:font-weight-asian="bold" style:font-weight-complex="bold"/>
    </style:style>
    <style:style style:name="P6" style:parent-style-name="Bezproreda" style:family="paragraph">
      <style:paragraph-properties fo:text-align="center"/>
      <style:text-properties fo:font-weight="bold" style:font-weight-asian="bold" style:font-weight-complex="bold"/>
    </style:style>
    <style:style style:name="P7" style:parent-style-name="Normal" style:family="paragraph">
      <style:text-properties style:font-name="Times New Roman" style:font-name-complex="Times New Roman"/>
    </style:style>
    <style:style style:name="P8" style:parent-style-name="Normal" style:family="paragraph">
      <style:paragraph-properties fo:text-align="justify"/>
      <style:text-properties style:font-name="Times New Roman" style:font-name-complex="Times New Roman"/>
    </style:style>
    <style:style style:name="P9" style:parent-style-name="Normal" style:family="paragraph">
      <style:text-properties style:font-name="Times New Roman" style:font-name-complex="Times New Roman"/>
    </style:style>
    <style:style style:name="P10" style:parent-style-name="Normal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11" style:parent-style-name="Normal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P12" style:parent-style-name="Normal" style:family="paragraph">
      <style:paragraph-properties fo:text-align="center"/>
      <style:text-properties style:font-name="Times New Roman" style:font-name-complex="Times New Roman" fo:font-size="14pt" style:font-size-asian="14pt" style:font-size-complex="14pt"/>
    </style:style>
    <style:style style:name="P13" style:parent-style-name="Normal" style:family="paragraph">
      <style:paragraph-properties fo:text-align="center"/>
      <style:text-properties style:font-name="Times New Roman" style:font-name-complex="Times New Roman"/>
    </style:style>
    <style:style style:name="P14" style:parent-style-name="Normal" style:family="paragraph">
      <style:paragraph-properties fo:text-align="justify" fo:margin-bottom="0in" fo:line-height="100%"/>
    </style:style>
    <style:style style:name="T15" style:parent-style-name="Zadanifontodlomka" style:family="text">
      <style:text-properties style:font-name="Times New Roman" style:font-name-complex="Times New Roman"/>
    </style:style>
    <style:style style:name="T16" style:parent-style-name="Zadanifontodlomka" style:family="text">
      <style:text-properties style:font-name="Times New Roman" style:font-name-complex="Times New Roman"/>
    </style:style>
    <style:style style:name="T17" style:parent-style-name="Hiperveza" style:family="text">
      <style:text-properties style:font-name="Times New Roman" style:font-name-complex="Times New Roman"/>
    </style:style>
    <style:style style:name="T18" style:parent-style-name="Zadanifontodlomka" style:family="text">
      <style:text-properties style:font-name="Times New Roman" style:font-name-complex="Times New Roman"/>
    </style:style>
    <style:style style:name="T19" style:parent-style-name="Zadanifontodlomka" style:family="text">
      <style:text-properties style:font-name="Times New Roman" style:font-name-complex="Times New Roman"/>
    </style:style>
    <style:style style:name="T20" style:parent-style-name="Zadanifontodlomka" style:family="text">
      <style:text-properties style:font-name="Times New Roman" style:font-name-complex="Times New Roman"/>
    </style:style>
    <style:style style:name="T21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T22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T23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T24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T25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T26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T27" style:parent-style-name="Zadanifontodlomka" style:family="text">
      <style:text-properties style:font-name="Times New Roman" style:font-name-asian="Calibri" style:font-name-complex="Times New Roman" fo:color="#0563C1" fo:font-size="12pt" style:font-size-asian="12pt" style:font-size-complex="12pt" style:text-underline-type="single" style:text-underline-style="solid" style:text-underline-width="auto" style:text-underline-mode="continuous"/>
    </style:style>
    <style:style style:name="T28" style:parent-style-name="Zadanifontodlomka" style:family="text">
      <style:text-properties style:font-name="Times New Roman" style:font-name-asian="Calibri" style:font-name-complex="Times New Roman" fo:color="#0563C1" fo:font-size="12pt" style:font-size-asian="12pt" style:font-size-complex="12pt" style:text-underline-type="single" style:text-underline-style="solid" style:text-underline-width="auto" style:text-underline-mode="continuous"/>
    </style:style>
    <style:style style:name="T29" style:parent-style-name="Zadanifontodlomka" style:family="text">
      <style:text-properties style:font-name="Times New Roman" style:font-name-complex="Times New Roman"/>
    </style:style>
    <style:style style:name="T30" style:parent-style-name="Zadanifontodlomka" style:family="text">
      <style:text-properties style:font-name="Times New Roman" style:font-name-complex="Times New Roman"/>
    </style:style>
    <style:style style:name="T31" style:parent-style-name="Zadanifontodlomka" style:family="text">
      <style:text-properties style:font-name="Times New Roman" style:font-name-complex="Times New Roman"/>
    </style:style>
    <style:style style:name="T32" style:parent-style-name="Zadanifontodlomka" style:family="text">
      <style:text-properties style:font-name="Times New Roman" style:font-name-complex="Times New Roman"/>
    </style:style>
    <style:style style:name="T33" style:parent-style-name="Zadanifontodlomka" style:family="text">
      <style:text-properties style:font-name="Times New Roman" style:font-name-complex="Times New Roman"/>
    </style:style>
    <style:style style:name="T34" style:parent-style-name="Zadanifontodlomka" style:family="text">
      <style:text-properties style:font-name="Times New Roman" style:font-name-complex="Times New Roman"/>
    </style:style>
    <style:style style:name="T35" style:parent-style-name="Zadanifontodlomka" style:family="text">
      <style:text-properties style:font-name="Times New Roman" style:font-name-complex="Times New Roman"/>
    </style:style>
    <style:style style:name="T36" style:parent-style-name="Zadanifontodlomka" style:family="text">
      <style:text-properties style:font-name="Times New Roman" style:font-name-complex="Times New Roman"/>
    </style:style>
    <style:style style:name="T37" style:parent-style-name="Zadanifontodlomka" style:family="text">
      <style:text-properties style:font-name="Times New Roman" style:font-name-complex="Times New Roman"/>
    </style:style>
    <style:style style:name="P38" style:parent-style-name="Normal" style:family="paragraph">
      <style:paragraph-properties fo:text-align="justify"/>
      <style:text-properties style:font-name="Times New Roman" style:font-name-complex="Times New Roman"/>
    </style:style>
    <style:style style:name="P39" style:parent-style-name="Normal" style:family="paragraph">
      <style:paragraph-properties fo:text-align="center"/>
      <style:text-properties style:font-name="Times New Roman" style:font-name-complex="Times New Roman"/>
    </style:style>
    <style:style style:name="P40" style:parent-style-name="Normal" style:family="paragraph">
      <style:paragraph-properties fo:text-align="justify"/>
      <style:text-properties style:font-name="Times New Roman" style:font-name-complex="Times New Roman"/>
    </style:style>
    <style:style style:name="P41" style:parent-style-name="Normal" style:family="paragraph">
      <style:paragraph-properties fo:text-align="center"/>
      <style:text-properties style:font-name="Times New Roman" style:font-name-complex="Times New Roman"/>
    </style:style>
    <style:style style:name="P42" style:parent-style-name="Normal" style:family="paragraph">
      <style:paragraph-properties fo:text-align="justify"/>
    </style:style>
    <style:style style:name="T43" style:parent-style-name="Zadanifontodlomka" style:family="text">
      <style:text-properties style:font-name="Times New Roman" style:font-name-complex="Times New Roman"/>
    </style:style>
    <style:style style:name="T44" style:parent-style-name="Hiperveza" style:family="text">
      <style:text-properties style:font-name="Times New Roman" style:font-name-complex="Times New Roman"/>
    </style:style>
    <style:style style:name="T45" style:parent-style-name="Zadanifontodlomka" style:family="text">
      <style:text-properties style:font-name="Times New Roman" style:font-name-complex="Times New Roman"/>
    </style:style>
    <style:style style:name="T46" style:parent-style-name="Zadanifontodlomka" style:family="text">
      <style:text-properties style:font-name="Times New Roman" style:font-name-complex="Times New Roman"/>
    </style:style>
    <style:style style:name="P47" style:parent-style-name="Normal" style:family="paragraph">
      <style:paragraph-properties fo:text-align="justify"/>
    </style:style>
    <style:style style:name="T48" style:parent-style-name="Zadanifontodlomka" style:family="text">
      <style:text-properties style:font-name="Times New Roman" style:font-name-complex="Times New Roman"/>
    </style:style>
    <style:style style:name="T49" style:parent-style-name="Zadanifontodlomka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P50" style:parent-style-name="Normal" style:family="paragraph">
      <style:paragraph-properties fo:text-align="justify"/>
      <style:text-properties style:font-name="Times New Roman" style:font-name-complex="Times New Roman"/>
    </style:style>
    <style:style style:name="P51" style:parent-style-name="Normal" style:family="paragraph">
      <style:paragraph-properties fo:text-align="justify"/>
      <style:text-properties style:font-name="Times New Roman" style:font-name-complex="Times New Roman"/>
    </style:style>
    <style:style style:name="P52" style:parent-style-name="Normal" style:family="paragraph">
      <style:paragraph-properties fo:text-align="justify"/>
    </style:style>
    <style:style style:name="P53" style:parent-style-name="Normal" style:family="paragraph">
      <style:paragraph-properties fo:text-align="justify"/>
    </style:style>
    <style:style style:name="P54" style:parent-style-name="Normal" style:family="paragraph">
      <style:paragraph-properties fo:text-align="justify"/>
    </style:style>
    <style:style style:name="P55" style:parent-style-name="Normal" style:family="paragraph">
      <style:paragraph-properties fo:text-align="justify"/>
    </style:style>
    <style:style style:name="P56" style:parent-style-name="Normal" style:family="paragraph">
      <style:paragraph-properties fo:text-align="justify"/>
    </style:style>
    <style:style style:name="P57" style:parent-style-name="Normal" style:family="paragraph">
      <style:paragraph-properties fo:text-align="justify"/>
    </style:style>
    <style:style style:name="P58" style:parent-style-name="Normal" style:family="paragraph">
      <style:paragraph-properties fo:text-align="justify"/>
    </style:style>
    <style:style style:name="P59" style:parent-style-name="Normal" style:family="paragraph">
      <style:paragraph-properties fo:text-align="justify"/>
    </style:style>
    <style:style style:name="P60" style:parent-style-name="Normal" style:family="paragraph">
      <style:paragraph-properties fo:text-align="justify"/>
      <style:text-properties style:font-name="Times New Roman" style:font-name-complex="Times New Roman"/>
    </style:style>
    <style:style style:name="P61" style:parent-style-name="Odlomakpopisa" style:list-style-name="LFO2" style:family="paragraph">
      <style:paragraph-properties fo:text-align="justify"/>
      <style:text-properties style:font-name="Times New Roman" style:font-name-complex="Times New Roman"/>
    </style:style>
    <style:style style:name="P62" style:parent-style-name="Odlomakpopisa" style:list-style-name="LFO2" style:family="paragraph">
      <style:paragraph-properties fo:text-align="justify"/>
      <style:text-properties style:font-name="Times New Roman" style:font-name-complex="Times New Roman"/>
    </style:style>
    <style:style style:name="P63" style:parent-style-name="Odlomakpopisa" style:list-style-name="LFO2" style:family="paragraph">
      <style:paragraph-properties fo:text-align="justify"/>
      <style:text-properties style:font-name="Times New Roman" style:font-name-complex="Times New Roman"/>
    </style:style>
    <style:style style:name="P64" style:parent-style-name="Odlomakpopisa" style:list-style-name="LFO2" style:family="paragraph">
      <style:paragraph-properties fo:text-align="justify"/>
      <style:text-properties style:font-name="Times New Roman" style:font-name-complex="Times New Roman"/>
    </style:style>
    <style:style style:name="P65" style:parent-style-name="Odlomakpopisa" style:list-style-name="LFO2" style:family="paragraph">
      <style:paragraph-properties fo:text-align="justify"/>
      <style:text-properties style:font-name="Times New Roman" style:font-name-complex="Times New Roman"/>
    </style:style>
    <style:style style:name="P66" style:parent-style-name="Odlomakpopisa" style:list-style-name="LFO2" style:family="paragraph">
      <style:paragraph-properties fo:text-align="justify"/>
      <style:text-properties style:font-name="Times New Roman" style:font-name-complex="Times New Roman"/>
    </style:style>
    <style:style style:name="P67" style:parent-style-name="Odlomakpopisa" style:list-style-name="LFO2" style:family="paragraph">
      <style:paragraph-properties fo:text-align="justify"/>
      <style:text-properties style:font-name="Times New Roman" style:font-name-complex="Times New Roman"/>
    </style:style>
    <style:style style:name="P68" style:parent-style-name="Odlomakpopisa" style:list-style-name="LFO2" style:family="paragraph">
      <style:paragraph-properties fo:text-align="justify"/>
    </style:style>
    <style:style style:name="T69" style:parent-style-name="Zadanifontodlomka" style:family="text">
      <style:text-properties style:font-name="Times New Roman" style:font-name-complex="Times New Roman"/>
    </style:style>
    <style:style style:name="T70" style:parent-style-name="Zadanifontodlomka" style:family="text">
      <style:text-properties style:font-name="Times New Roman" style:font-name-complex="Times New Roman"/>
    </style:style>
    <style:style style:name="T71" style:parent-style-name="Zadanifontodlomka" style:family="text">
      <style:text-properties style:font-name="Times New Roman" style:font-name-complex="Times New Roman"/>
    </style:style>
    <style:style style:name="T72" style:parent-style-name="Zadanifontodlomka" style:family="text">
      <style:text-properties style:font-name="Times New Roman" style:font-name-complex="Times New Roman"/>
    </style:style>
    <style:style style:name="T73" style:parent-style-name="Zadanifontodlomka" style:family="text">
      <style:text-properties style:font-name="Times New Roman" style:font-name-complex="Times New Roman"/>
    </style:style>
    <style:style style:name="T74" style:parent-style-name="Zadanifontodlomka" style:family="text">
      <style:text-properties style:font-name="Times New Roman" style:font-name-complex="Times New Roman"/>
    </style:style>
    <style:style style:name="P75" style:parent-style-name="Odlomakpopisa" style:list-style-name="LFO2" style:family="paragraph">
      <style:paragraph-properties fo:text-align="justify"/>
      <style:text-properties style:font-name="Times New Roman" style:font-name-complex="Times New Roman"/>
    </style:style>
    <style:style style:name="P76" style:parent-style-name="Normal" style:family="paragraph">
      <style:paragraph-properties fo:text-align="justify"/>
      <style:text-properties style:font-name="Times New Roman" style:font-name-complex="Times New Roman"/>
    </style:style>
    <style:style style:name="P77" style:parent-style-name="Odlomakpopisa" style:list-style-name="LFO2" style:family="paragraph">
      <style:paragraph-properties fo:text-align="justify"/>
      <style:text-properties style:font-name="Times New Roman" style:font-name-complex="Times New Roman"/>
    </style:style>
    <style:style style:name="P78" style:parent-style-name="Odlomakpopisa" style:list-style-name="LFO2" style:family="paragraph">
      <style:paragraph-properties fo:text-align="justify"/>
      <style:text-properties style:font-name="Times New Roman" style:font-name-complex="Times New Roman"/>
    </style:style>
    <style:style style:name="P79" style:parent-style-name="Odlomakpopisa" style:list-style-name="LFO2" style:family="paragraph">
      <style:paragraph-properties fo:text-align="justify"/>
      <style:text-properties style:font-name="Times New Roman" style:font-name-complex="Times New Roman"/>
    </style:style>
    <style:style style:name="P80" style:parent-style-name="Odlomakpopisa" style:list-style-name="LFO2" style:family="paragraph">
      <style:paragraph-properties fo:text-align="justify"/>
      <style:text-properties style:font-name="Times New Roman" style:font-name-complex="Times New Roman"/>
    </style:style>
    <style:style style:name="P81" style:parent-style-name="Odlomakpopisa" style:list-style-name="LFO2" style:family="paragraph">
      <style:paragraph-properties fo:text-align="justify"/>
      <style:text-properties style:font-name="Times New Roman" style:font-name-complex="Times New Roman"/>
    </style:style>
    <style:style style:name="P82" style:parent-style-name="Normal" style:family="paragraph">
      <style:paragraph-properties fo:text-align="justify"/>
    </style:style>
    <style:style style:name="T83" style:parent-style-name="Zadanifontodlomka" style:family="text">
      <style:text-properties style:font-name="Times New Roman" style:font-name-complex="Times New Roman"/>
    </style:style>
    <style:style style:name="T84" style:parent-style-name="Zadanifontodlomka" style:family="text">
      <style:text-properties style:font-name="Times New Roman" style:font-name-complex="Times New Roman"/>
    </style:style>
    <style:style style:name="T85" style:parent-style-name="Zadanifontodlomka" style:family="text">
      <style:text-properties style:font-name="Times New Roman" style:font-name-complex="Times New Roman" fo:font-weight="bold" style:font-weight-asian="bold" style:font-weight-complex="bold"/>
    </style:style>
    <style:style style:name="T86" style:parent-style-name="Zadanifontodlomka" style:family="text">
      <style:text-properties style:font-name="Times New Roman" style:font-name-complex="Times New Roman"/>
    </style:style>
    <style:style style:name="T87" style:parent-style-name="Zadanifontodlomka" style:family="text">
      <style:text-properties style:font-name="Times New Roman" style:font-name-complex="Times New Roman" fo:font-weight="bold" style:font-weight-asian="bold" style:font-weight-complex="bold"/>
    </style:style>
    <style:style style:name="P88" style:parent-style-name="Normal" style:family="paragraph">
      <style:paragraph-properties fo:text-align="justify"/>
      <style:text-properties style:font-name="Times New Roman" style:font-name-complex="Times New Roman"/>
    </style:style>
    <style:style style:name="TableColumn90" style:family="table-column">
      <style:table-column-properties style:column-width="3.6388in"/>
    </style:style>
    <style:style style:name="TableColumn91" style:family="table-column">
      <style:table-column-properties style:column-width="2.9347in"/>
    </style:style>
    <style:style style:name="Table89" style:family="table">
      <style:table-properties style:width="6.5736in" fo:margin-left="0in" table:align="left"/>
    </style:style>
    <style:style style:name="TableRow92" style:family="table-row">
      <style:table-row-properties style:min-row-height="0.177in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Normal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Normal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Row97" style:family="table-row">
      <style:table-row-properties style:min-row-height="0.3444in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Normal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Normal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Row102" style:family="table-row">
      <style:table-row-properties style:min-row-height="0.1666in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Normal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Normal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Row107" style:family="table-row">
      <style:table-row-properties style:min-row-height="0.177in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Normal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Normal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Row112" style:family="table-row">
      <style:table-row-properties style:min-row-height="0.177in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Normal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Normal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Row117" style:family="table-row">
      <style:table-row-properties style:min-row-height="0.1666in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Normal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Normal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Row122" style:family="table-row">
      <style:table-row-properties style:min-row-height="0.177in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Normal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Normal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Row127" style:family="table-row">
      <style:table-row-properties style:min-row-height="0.1666in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Normal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Normal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Row132" style:family="table-row">
      <style:table-row-properties style:min-row-height="0.177in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Normal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Normal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Row137" style:family="table-row">
      <style:table-row-properties style:min-row-height="0.1666in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Normal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Normal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Row142" style:family="table-row">
      <style:table-row-properties style:min-row-height="0.3548in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Normal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Normal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Row147" style:family="table-row">
      <style:table-row-properties style:min-row-height="0.1666in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Normal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Normal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Row152" style:family="table-row">
      <style:table-row-properties style:min-row-height="0.177in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Normal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Normal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Row157" style:family="table-row">
      <style:table-row-properties style:min-row-height="0.1666in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Normal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Normal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Row162" style:family="table-row">
      <style:table-row-properties style:min-row-height="0.1666in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Normal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Normal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P167" style:parent-style-name="Normal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P168" style:parent-style-name="Normal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Row169" style:family="table-row">
      <style:table-row-properties style:min-row-height="0.1666in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Normal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Normal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P174" style:parent-style-name="Normal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P175" style:parent-style-name="Normal" style:family="paragraph">
      <style:paragraph-properties fo:text-align="justify"/>
      <style:text-properties style:font-name="Times New Roman" style:font-name-complex="Times New Roman"/>
    </style:style>
    <style:style style:name="P176" style:parent-style-name="Normal" style:family="paragraph">
      <style:paragraph-properties fo:text-align="justify"/>
      <style:text-properties style:font-name="Times New Roman" style:font-name-complex="Times New Roman"/>
    </style:style>
    <style:style style:name="P177" style:parent-style-name="Normal" style:family="paragraph">
      <style:paragraph-properties fo:text-align="justify"/>
      <style:text-properties style:font-name="Times New Roman" style:font-name-complex="Times New Roman"/>
    </style:style>
    <style:style style:name="P178" style:parent-style-name="Normal" style:family="paragraph">
      <style:paragraph-properties fo:text-align="justify"/>
      <style:text-properties style:font-name="Times New Roman" style:font-name-complex="Times New Roman"/>
    </style:style>
    <style:style style:name="P179" style:parent-style-name="Normal" style:family="paragraph">
      <style:paragraph-properties fo:text-align="justify"/>
      <style:text-properties style:font-name="Times New Roman" style:font-name-complex="Times New Roman"/>
    </style:style>
    <style:style style:name="P180" style:parent-style-name="Normal" style:family="paragraph">
      <style:paragraph-properties fo:text-align="justify"/>
      <style:text-properties style:font-name="Times New Roman" style:font-name-complex="Times New Roman"/>
    </style:style>
    <style:style style:name="P181" style:parent-style-name="Normal" style:family="paragraph">
      <style:paragraph-properties fo:text-align="justify"/>
      <style:text-properties style:font-name="Times New Roman" style:font-name-complex="Times New Roman"/>
    </style:style>
    <style:style style:name="P182" style:parent-style-name="Normal" style:family="paragraph">
      <style:paragraph-properties fo:text-align="justify"/>
      <style:text-properties style:font-name="Times New Roman" style:font-name-complex="Times New Roman"/>
    </style:style>
    <style:style style:name="P183" style:parent-style-name="Normal" style:family="paragraph">
      <style:paragraph-properties fo:text-align="justify"/>
      <style:text-properties style:font-name="Times New Roman" style:font-name-complex="Times New Roman"/>
    </style:style>
    <style:style style:name="P184" style:parent-style-name="Normal" style:family="paragraph">
      <style:paragraph-properties fo:text-align="justify"/>
      <style:text-properties style:font-name="Times New Roman" style:font-name-complex="Times New Roman"/>
    </style:style>
    <style:style style:name="P185" style:parent-style-name="Normal" style:family="paragraph">
      <style:paragraph-properties fo:text-align="justify"/>
      <style:text-properties style:font-name="Times New Roman" style:font-name-complex="Times New Roman"/>
    </style:style>
    <style:style style:name="P186" style:parent-style-name="Normal" style:family="paragraph">
      <style:paragraph-properties fo:text-align="justify"/>
      <style:text-properties style:font-name="Times New Roman" style:font-name-complex="Times New Roman"/>
    </style:style>
    <style:style style:name="P187" style:parent-style-name="Normal" style:family="paragraph">
      <style:paragraph-properties fo:text-align="justify"/>
      <style:text-properties style:font-name="Times New Roman" style:font-name-complex="Times New Roman"/>
    </style:style>
    <style:style style:name="P188" style:parent-style-name="Normal" style:family="paragraph">
      <style:paragraph-properties fo:text-align="justify"/>
      <style:text-properties style:font-name="Times New Roman" style:font-name-complex="Times New Roman"/>
    </style:style>
    <style:style style:name="P189" style:parent-style-name="Normal" style:family="paragraph">
      <style:paragraph-properties fo:text-align="justify"/>
      <style:text-properties style:font-name="Times New Roman" style:font-name-complex="Times New Roman"/>
    </style:style>
    <style:style style:name="P190" style:parent-style-name="Normal" style:family="paragraph">
      <style:paragraph-properties fo:text-align="center"/>
      <style:text-properties style:font-name="Times New Roman" style:font-name-complex="Times New Roman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/>
      <text:p text:style-name="P2"><text:span text:style-name="T3"><draw:frame draw:style-name="a0" draw:name="Slika 1" text:anchor-type="as-char" svg:x="0in" svg:y="0in" svg:width="1.26042in" svg:height="1.26042in" style:rel-width="scale" style:rel-height="scale"><draw:image xlink:href="media/image1.jpeg" xlink:type="simple" xlink:show="embed" xlink:actuate="onLoad"/><svg:title/><svg:desc/></draw:frame></text:span></text:p>
      <text:p text:style-name="P4">TURISTIČKA ZAJEDNICA OTOKA</text:p>
      <text:p text:style-name="P5">Trg sv. Kvirina 1 , KRK</text:p>
      <text:p text:style-name="P6">www.krk.hr</text:p>
      <text:p text:style-name="P7"/>
      <text:p text:style-name="P8">Na temelju članka 18. i 22. Zakona o turističkim zajednicama i promicanju hrvatskog turizma (Narodne novine br. 52/19 i 42/20),<text:s/>članka 3. Pravilnika o posebnim uvjetima <text:s/>koje moraju ispunjavati <text:s/>zaposleni <text:s/>u turističkim zajednicama <text:s/>(narodne novine broj 13/22),<text:s/><text:s/>članka 39. Statuta Turističke zajednice otoka Krka (Službene<text:s/>novine <text:s/>Primorsko-goranske <text:s/>županije br. 30/20), Turističko vijeće Turističke zajednice <text:s/>otoka Krka<text:s/><text:s/>na 11. sjednici , održanoj 9.5.2022.godine donosi<text:s/>sljedeću</text:p>
      <text:p text:style-name="P9"/>
      <text:p text:style-name="P10">ODLUKU<text:s/></text:p>
      <text:p text:style-name="P11">O izboru i imenovanju direktorice Turističke zajednice otoka Krka na mandatno razdoblje<text:s/>od 4 godine<text:s/></text:p>
      <text:p text:style-name="P12"/>
      <text:p text:style-name="P13">Članak 1.<text:s/></text:p>
      <text:p text:style-name="P14"><text:span text:style-name="T15">Majda Šale , K</text:span><text:span text:style-name="T16">ralja Zvonimira 154, Baška , koja ispunjava sve tražene uvjete iz natječaja <text:s/>objavljenog na web stranici <text:s/>TZ otoka Krka (</text:span><text:a xlink:href="http://www.krk.hr" office:target-frame-name="_top" xlink:show="replace"><text:span text:style-name="T17">www.krk.hr</text:span></text:a><text:span text:style-name="T18">)</text:span><text:span text:style-name="T19">,</text:span><text:span text:style-name="T20"><text:s/></text:span><text:span text:style-name="T21">na <text:s/>FB stranici TZ otoka Krka</text:span><text:span text:style-name="T22"><text:s/>(</text:span><text:span text:style-name="T23"><text:s/>@VisitKrkIsland</text:span><text:span text:style-name="T24">)</text:span><text:span text:style-name="T25"><text:s/>i <text:s/>na Hrvatskom zavodu za zapošljavanje <text:s/></text:span><text:span text:style-name="T26">(</text:span><text:a xlink:href="http://www.burzarada.hzz.hr" office:target-frame-name="_top" xlink:show="replace"><text:span text:style-name="T27">www.burzarada.hzz.hr</text:span></text:a><text:span text:style-name="T28">)</text:span><text:span text:style-name="T29"><text:s/></text:span><text:span text:style-name="T30">od<text:s/></text:span><text:span text:style-name="T31">11.4.2022.</text:span><text:span text:style-name="T32">g.</text:span><text:span text:style-name="T33"><text:s/>imenuje se za direktoricu T</text:span><text:span text:style-name="T34">urističke zajednice<text:s/></text:span><text:span text:style-name="T35">otoka Krka</text:span><text:span text:style-name="T36"><text:s/>na mandatno razdoblje od 4 godine<text:s/></text:span><text:span text:style-name="T37">.</text:span></text:p>
      <text:p text:style-name="P38">S imenovanom se sklapa Ugovor o radu na određeno vrijeme , na razdoblje od 4 godine.</text:p>
      <text:p text:style-name="P39">Članak 2.</text:p>
      <text:p text:style-name="P40">Direktorica zastupa Turističku zajednicu otoka Krka <text:s/>samostalno i pojedinačno, organizira i rukovodi radom <text:s/>i poslovanjem turističke zajednice , provodi odluke turističkog vijeća i u granicama utvrđenih ovlasti <text:s/>odgovorna je za poslovanje turističke zajednice<text:s/><text:s/>i zakonitost rada turističke zajednice.</text:p>
      <text:p text:style-name="P41">Člana 3.<text:s/></text:p>
      <text:p text:style-name="P42"><text:span text:style-name="T43">Ova odluka stupa na snagu danom <text:s/>donošenja, a objaviti će se na Internet stranici Turističke zajednice otoka Krka (</text:span><text:a xlink:href="http://www.krk.hr" office:target-frame-name="_top" xlink:show="replace"><text:span text:style-name="T44">www.krk.hr</text:span></text:a><text:span text:style-name="T45">)</text:span><text:span text:style-name="T46">.</text:span></text:p>
      <text:p text:style-name="P47"><text:span text:style-name="T48"><text:s text:c="75"/></text:span><text:span text:style-name="T49">Obrazloženje</text:span></text:p>
      <text:p text:style-name="P50">Natječaj za izbor <text:s/>direktora/ice Turističke zajednice otoka Krka <text:s/>objavljen je na web stranici Turističke zajednice otoka Krka<text:s/>, FB stranici TZ otoka Krka i Hrvatskom zavodu za zapošljavanje ,<text:s/>11.travnja 2022. godine . Rok za podnošenje prijave bio je 15 dana <text:s/>( do 25. travnja 2022.)</text:p>
      <text:p text:style-name="P51">Sukladno odredbama članka 21. i 22. Zakona o turističkim<text:s/>zajednicama i promicanju hrvatskog turizma (Narodne novine , br. 52/19, 42/20) i članka 3. Pravilnika o posebnim uvjetima koje moraju ispunjavati <text:s/><text:soft-page-break/>zaposleni u turističkim zajednicama (Narodne novine br. 13/22), <text:s/>kandidat za direktora/icu, mora ispunjavati i slijedeće propisane uvjete:</text:p>
      <text:p text:style-name="P52">1.<text:s/>Završen preddiplomski i diplomski sveučilišni studij ili integrirani preddiplomski i diplomski sveučilišni studij ili specijalistički <text:s/>diplomski stručni studij,</text:p>
      <text:p text:style-name="P53">2.<text:s/>Najmanje <text:s/>šest godina radnog iskustva na poslovima koji odgovaraju stupnju stečene stručne spreme iz točke 1. ovog stavka, ili najmanje dvije godine radnog iskustva na rukovodećim poslovima u turizmu,</text:p>
      <text:p text:style-name="P54">3.<text:s/>Znanje jednog stranog jezika</text:p>
      <text:p text:style-name="P55">4.<text:s/>Znanje rada na osobnom računalu</text:p>
      <text:p text:style-name="P56">5.<text:s/>Prilikom prijave na javni natječaj, kandidat prilaže svoj prijedlog četverogodišnjeg programa rada turističke zajednice, izrađenog na temelju strateških dokumenata <text:s/>koji se odnose na područje na kojem djeluje turistička zajednica.</text:p>
      <text:p text:style-name="P57">6.<text:s/>Kandidat za direktora/icu mora imati položen stručni ispit za rad u turističkoj zajednici, a ako nema mora u roku od jedne godine od dana stupanja na rad <text:s/>položiti stručni ispit.</text:p>
      <text:p text:style-name="P58">Kandidat za direktora/icu mora ispunjavati <text:s/>i uvjet<text:s/>da mu pravomoćnom <text:s/>sudskom presudom ili rješenjem <text:s/>o prekršaju nije izrečena sigurnosna mjera ili zaštitna mjera zabrane <text:s/>obavljanje poslova iz područja gospodarstva, dok ta mjera traje sukladno članku 21.stavak 3 <text:s/>Zakona o turističkim zajednicama i promicanju hrvatskog turizma.</text:p>
      <text:p text:style-name="P59">Prijava mora sadržavati <text:s/>ime i prezime kandidata /kinje, adresu, broj telefona/mobitela i e mail adresu, te naznaku kako je riječ o prijavi na predmetni natječaj, specifikaciju priloga/dokaza uz prijavu te potpis kandidata/kinje.</text:p>
      <text:p text:style-name="P60">Kandidati/kinje su uz prijavu na natječaj dužni priložiti sljedeće dokaze o ispunjavanju uvjeta:</text:p>
      <text:list text:style-name="LFO2" text:continue-numbering="true">
        <text:list-item>
          <text:p text:style-name="P61">Životopis, vlastoručno potpisan</text:p>
        </text:list-item>
        <text:list-item>
          <text:p text:style-name="P62">Presliku osobne iskaznice<text:s/></text:p>
        </text:list-item>
        <text:list-item>
          <text:p text:style-name="P63">Dokaz o stručnoj spremi ( preslika diplome ili potvrde, odnosno uvjerenja visokoškolske ustanove o stečenoj stručnoj spremi),</text:p>
        </text:list-item>
        <text:list-item>
          <text:p text:style-name="P64">Dokaz o ostvarenom radnom iskustvu u struci u trajanju najmanje 6 godina radnog iskustva na poslovima koji odgovaraju stupnju stečene stručne spreme iz točke 1. propisanih uvjeta ili najmanje dvije godine radnog iskustva na rukovodećim poslovima u turizmu, ( elektronički zapis ili potvrda Hrvatskog zavoda za mirovinsko osiguranje o prijavama i odjavama na mirovinsko osiguranje iz kojeg je razvidan mirovinski staž i stručna sprema), potvrda ranijeg poslodavca odnosno druga isprava ( preslika ugovora o radu, rješenja <text:s/>i sl.) iz koje je vidljivo <text:s/>u kojoj struci, na kojim poslovima i u kojem trajanju je ostvareno radno iskustvo na rukovodećim poslovima,</text:p>
        </text:list-item>
        <text:list-item>
          <text:p text:style-name="P65">Svoj prijedlog<text:s/>četverogodišnjeg programa<text:s/>rada turističke zajednice, izrađen na<text:s/>temelju strateških dokumenata<text:s/>koji se odnose na područje na kojem djeluje turistička zajednica, vlastoručno potpisan<text:s/></text:p>
        </text:list-item>
        <text:list-item>
          <text:p text:style-name="P66">Dokaz o poznavanju <text:s/>jednog stranog jezika- preslika potvrde/svjedodžbe/certifikata škole za strane jezike, preslika indeksa iz kojeg je vidljivo <text:s/>pohađanje kolegija stranog jezika i trajanje ili vlastoručno potpisana izjava o aktivnom <text:s/>poznavanju <text:s/>stranog jezika,</text:p>
        </text:list-item>
        <text:list-item>
          <text:p text:style-name="P67">Dokaz da poznaje rad na računalu- preslika potvrde/svjedodžbe/certifikata o položenom tečaju informatike, preslika indeksa iz kojeg je vidljivo pohađanje i trajanje kolegija informatike <text:s/>ili vlastoručno potpisana izjava <text:s/>da poznaje rad na računalu,</text:p>
        </text:list-item>
        <text:list-item>
          <text:p text:style-name="P68"><text:span text:style-name="T69">Preslika Uvjerenja <text:s/>o položenom stručnom ispitu <text:s/>za rad <text:s/>u turističkoj zajednici <text:s/>( ukoliko ima položen stručni ispit ili vlastoručno potpisanu izjavu <text:s text:c="2"/>da ga nije dužan polagati ) ( napomena;</text:span><text:s/><text:soft-page-break/><text:span text:style-name="T70">u skladu<text:s/></text:span><text:span text:style-name="T71">s člankom 23. stavkom 1.5.6. Zakona o turističkim zajednicama i</text:span><text:span text:style-name="T72"><text:s/>promicanju hrvatskog <text:s/>turizma<text:s/></text:span><text:span text:style-name="T73">N.N. 52/2019. direktorom/icom <text:s/>može biti imenovana i osoba <text:s/>koja u</text:span><text:s/><text:span text:style-name="T74">trenutku <text:s/>sklapanja ugovora o radu <text:s/>nema položen stručni ispit za rad u turističkoj zajednici uz uvjet da <text:s/>stručni ispit položi u roku <text:s/>od jedne godine od dana stupanja na rad ili je riječ o osobi koja ima odgovarajuću stručnu spremu i najmanje 5 godina radnog staža na poslovima <text:s/>u turizmu u toj stručnoj spremi</text:span></text:p>
        </text:list-item>
        <text:list-item>
          <text:p text:style-name="P75">Izjavu ovjerenu potpisom kod javnog bilježnika da protiv kandidata nije donesena pravomoćna sudska presuda ili rješenje<text:s/>o prekršaju te nije izrečena sigurnosna mjera ili zaštitna mjera zabrane obavljanja poslova iz područja gospodarstva, dok ta mjera traje sukladno članku 21. stavak 3. Zakona o turističkim zajednicama i promicanju hrvatskog turizma N.N. br 52/19 i 42/20</text:p>
        </text:list-item>
      </text:list>
      <text:p text:style-name="P76">Turističko vijeće Turističke zajednice <text:s/>otoka Krka <text:s/>na svojoj 10. sjednici Turističkog vijeća održanoj 5. travnja <text:s/>2022. godine <text:s/>donijelo je Odluku <text:s/>o imenovanju Povjerenstva za provođenje natječaja <text:s/>za izbor i imenovanje direktora/ice Turističke zajednice otoka Krka <text:s/>u sastavu:</text:p>
      <text:list text:style-name="LFO2" text:continue-numbering="true">
        <text:list-item>
          <text:p text:style-name="P77">Toni Juranić, predsjednik Povjerenstva</text:p>
        </text:list-item>
        <text:list-item>
          <text:p text:style-name="P78">Ivan Lončar, član</text:p>
        </text:list-item>
        <text:list-item>
          <text:p text:style-name="P79">Luka Majcen, član</text:p>
        </text:list-item>
        <text:list-item>
          <text:p text:style-name="P80">Nedeljko Vučetić, član</text:p>
        </text:list-item>
        <text:list-item>
          <text:p text:style-name="P81">Elvira Petrov, članica<text:s/></text:p>
        </text:list-item>
      </text:list>
      <text:p text:style-name="P82"><text:span text:style-name="T83">Povjerenstvo u <text:s/>cjelovitom sastavu <text:s/>pregledalo je pristiglu <text:s/>prijavu 28. travnja 2022. godine , koja je zaprimljena u roku, u zatvorenoj omotnici<text:s/></text:span><text:span text:style-name="T84"><text:s/>na adresu Turističke zajednice otoka Krka ,<text:s/></text:span><text:span text:style-name="T85">te je utvrdilo da</text:span><text:span text:style-name="T86"><text:s/></text:span><text:span text:style-name="T87">zaprimljena prijava <text:s/>zadovoljava sve formalne uvjete natječaja.</text:span></text:p>
      <text:p text:style-name="P88">PREGLED I ANALIZA PRIJAVE<text:s/></text:p>
      <table:table table:style-name="Table89">
        <table:table-columns>
          <table:table-column table:style-name="TableColumn90"/>
          <table:table-column table:style-name="TableColumn91"/>
        </table:table-columns>
        <table:table-row table:style-name="TableRow92">
          <table:table-cell table:style-name="TableCell93">
            <text:p text:style-name="P94">Ime i prezime<text:s/></text:p>
          </table:table-cell>
          <table:table-cell table:style-name="TableCell95">
            <text:p text:style-name="P96">MAJDA ŠALE<text:s/></text:p>
          </table:table-cell>
        </table:table-row>
        <table:table-row table:style-name="TableRow97">
          <table:table-cell table:style-name="TableCell98">
            <text:p text:style-name="P99">Adresa</text:p>
          </table:table-cell>
          <table:table-cell table:style-name="TableCell100">
            <text:p text:style-name="P101">Kralja Zvonimira 154, Baška</text:p>
          </table:table-cell>
        </table:table-row>
        <table:table-row table:style-name="TableRow102">
          <table:table-cell table:style-name="TableCell103">
            <text:p text:style-name="P104">Broj telefona/ mobitela</text:p>
          </table:table-cell>
          <table:table-cell table:style-name="TableCell105">
            <text:p text:style-name="P106">099 21 21 200</text:p>
          </table:table-cell>
        </table:table-row>
        <table:table-row table:style-name="TableRow107">
          <table:table-cell table:style-name="TableCell108">
            <text:p text:style-name="P109">E mail adresa</text:p>
          </table:table-cell>
          <table:table-cell table:style-name="TableCell110">
            <text:p text:style-name="P111">majda.sale@gmail.com</text:p>
          </table:table-cell>
        </table:table-row>
        <table:table-row table:style-name="TableRow112">
          <table:table-cell table:style-name="TableCell113">
            <text:p text:style-name="P114">Datum i mjesto rođenja</text:p>
          </table:table-cell>
          <table:table-cell table:style-name="TableCell115">
            <text:p text:style-name="P116">12.4.1961.</text:p>
          </table:table-cell>
        </table:table-row>
        <table:table-row table:style-name="TableRow117">
          <table:table-cell table:style-name="TableCell118">
            <text:p text:style-name="P119">DOSTAVLJENI <text:s/>DOKUMENTI <text:s text:c="2"/>predani 22.4.2022.</text:p>
          </table:table-cell>
          <table:table-cell table:style-name="TableCell120">
            <text:p text:style-name="P121"/>
          </table:table-cell>
        </table:table-row>
        <table:table-row table:style-name="TableRow122">
          <table:table-cell table:style-name="TableCell123">
            <text:p text:style-name="P124">Vlastoručno potpisana prijava na natječaj</text:p>
          </table:table-cell>
          <table:table-cell table:style-name="TableCell125">
            <text:p text:style-name="P126">DA</text:p>
          </table:table-cell>
        </table:table-row>
        <table:table-row table:style-name="TableRow127">
          <table:table-cell table:style-name="TableCell128">
            <text:p text:style-name="P129">Životopis, vlast. potpisan</text:p>
          </table:table-cell>
          <table:table-cell table:style-name="TableCell130">
            <text:p text:style-name="P131">DA</text:p>
          </table:table-cell>
        </table:table-row>
        <table:table-row table:style-name="TableRow132">
          <table:table-cell table:style-name="TableCell133">
            <text:p text:style-name="P134">Dokaz o stručnoj spremi , diploma</text:p>
          </table:table-cell>
          <table:table-cell table:style-name="TableCell135">
            <text:p text:style-name="P136">DA ( diploma o završenom studiju <text:s/>na hotelijerskom fakultetu<text:s text:c="2"/>za diplomiranog ekonomista<text:s/><text:s/>i diploma i završenom<text:s/><text:s/>magisteriju iz znanstvenog područja društvenih znanosti i ekonomije<text:s/></text:p>
          </table:table-cell>
        </table:table-row>
        <table:table-row table:style-name="TableRow137">
          <table:table-cell table:style-name="TableCell138">
            <text:p text:style-name="P139">Preslika osobne iskaznice<text:s/></text:p>
          </table:table-cell>
          <table:table-cell table:style-name="TableCell140">
            <text:p text:style-name="P141">DA</text:p>
          </table:table-cell>
        </table:table-row>
        <table:table-row table:style-name="TableRow142">
          <table:table-cell table:style-name="TableCell143">
            <text:p text:style-name="P144">Dokaz o radnom iskustvu <text:s/>na poslovima koji odgovaraju <text:s/>stupnju stečene stručne spreme , preslika ugovora o radu<text:s/></text:p>
          </table:table-cell>
          <table:table-cell table:style-name="TableCell145">
            <text:p text:style-name="P146">Sa svim dokaznicama , ukupni radni staž na rukovodećim mjestima<text:s/><text:s text:c="2"/>direktorica Turističke zajednice općine Baška i otoka Krka od <text:s/>1992.godine do 2022.</text:p>
          </table:table-cell>
        </table:table-row>
        <table:table-row table:style-name="TableRow147">
          <table:table-cell table:style-name="TableCell148">
            <text:p text:style-name="P149">Dokaz/ izjava <text:s/>o poznavanju jednog stranog jezika</text:p>
          </table:table-cell>
          <table:table-cell table:style-name="TableCell150">
            <text:p text:style-name="P151">DA/izjava<text:s/></text:p>
          </table:table-cell>
        </table:table-row>
        <table:table-row table:style-name="TableRow152">
          <table:table-cell table:style-name="TableCell153">
            <text:p text:style-name="P154">Dokaz/izjava o poznavanju rada na osobnom računalu<text:s/></text:p>
          </table:table-cell>
          <table:table-cell table:style-name="TableCell155">
            <text:p text:style-name="P156">DA/izjava<text:s/></text:p>
          </table:table-cell>
        </table:table-row>
        <table:table-row table:style-name="TableRow157">
          <table:table-cell table:style-name="TableCell158">
            <text:p text:style-name="P159">Prijedlog programa rada <text:s/>za četverogodišnje razdoblje u TZ otoka Krka<text:s/><text:s/>izrađen na temelju strateških dokumenata koji se odnose <text:s/>na područje na kojem djeluje turistička zajednica, vlastoručno potpisan</text:p>
          </table:table-cell>
          <table:table-cell table:style-name="TableCell160">
            <text:p text:style-name="P161">DA<text:s/></text:p>
          </table:table-cell>
        </table:table-row>
        <table:table-row table:style-name="TableRow162">
          <table:table-cell table:style-name="TableCell163">
            <text:p text:style-name="P164">Dokaz / Izjava o položenom stručnom ispitu <text:s text:c="2"/></text:p>
          </table:table-cell>
          <table:table-cell table:style-name="TableCell165">
            <text:p text:style-name="P166">NE<text:s/></text:p>
            <text:soft-page-break/>
            <text:p text:style-name="P167">Izjava, vlastoručno potpisana da<text:s/><text:s/>nije <text:s/>potrebno polaganje zbog <text:s/>radnog iskustva u turizmu većim od 5 godina<text:s/></text:p>
            <text:p text:style-name="P168"/>
          </table:table-cell>
        </table:table-row>
        <table:table-row table:style-name="TableRow169">
          <table:table-cell table:style-name="TableCell170">
            <text:p text:style-name="P171">Ostalo<text:s/></text:p>
          </table:table-cell>
          <table:table-cell table:style-name="TableCell172">
            <text:p text:style-name="P173">Ovjerena izjava o<text:s/></text:p>
            <text:p text:style-name="P174">nekažnjavanju<text:s/></text:p>
          </table:table-cell>
        </table:table-row>
      </table:table>
      <text:p text:style-name="P175"/>
      <text:p text:style-name="P176">Povjerenstvo je <text:s/><text:s/>nakon uvida <text:s/>i utvrđivanja u formalne <text:s/>uvjete <text:s/>natječaja, predložilo <text:s/>Turističkom vijeću Turističke zajednice otoka Krka , Majdu Šale <text:s/>na daljnje postupanje.</text:p>
      <text:p text:style-name="P177">Turističko vijeće Turističke zajednice otoka Krka na 11. sjednici <text:s/>provelo je intervju <text:s/>sa kandidatkinjom Majdom Šale<text:s/>koja je ukratko i iznijela i osnovne smjernice <text:s/>programa rada <text:s/>u mandatnom razdoblju od 4 godine .</text:p>
      <text:p text:style-name="P178">Nakon provedenog intervjua donesen je zaključak <text:s/>članova <text:s/>Turističkog vijeća<text:s/>koji ukupno broje 11 članova , koji su<text:s/><text:s/>u sastavu od 9 prisutnih<text:s/>glasovali <text:s/>8 ZA , 1 PROTIV ,<text:s/><text:s/>( dva člana Turističkog vijeća su se pismeno izjasnili <text:s/>da<text:s/>potvrđuju Majdu Šale<text:s/>za <text:s/>direktoricu TZ otoka Krka na mandatno razdoblje 4 godine, a što je omogućeno po čl. 14 Poslovnika o radu Turističkog vijeća TZ otoka Krka ).</text:p>
      <text:p text:style-name="P179">Ukupno je<text:s/><text:s/>izglasano sa 10 ZA <text:s/>i 1 PROTIV.</text:p>
      <text:p text:style-name="P180"/>
      <text:p text:style-name="P181">UR.BROJ: 10/03-22</text:p>
      <text:p text:style-name="P182">Krk,dne 18.05.2022.g.</text:p>
      <text:p text:style-name="P183"/>
      <text:p text:style-name="P184"/>
      <text:p text:style-name="P185"/>
      <text:p text:style-name="P186"/>
      <text:p text:style-name="P187"/>
      <text:p text:style-name="P188"><text:tab/><text:tab/><text:tab/><text:tab/><text:tab/><text:tab/><text:tab/><text:tab/>Predsjednik TZ otoka Krka</text:p>
      <text:p text:style-name="P189"><text:s text:c="114"/>Daniel Strčić</text:p>
      <text:p text:style-name="P19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Bezproreda" style:display-name="Bez proreda" style:family="paragraph">
      <style:paragraph-properties fo:margin-bottom="0in" fo:line-height="100%"/>
      <style:text-properties fo:hyphenate="false"/>
    </style:style>
    <style:style style:name="Hiperveza" style:display-name="Hiperveza" style:family="text" style:parent-style-name="Zadanifontodlomka">
      <style:text-properties fo:color="#0563C1" style:text-underline-type="single" style:text-underline-style="solid" style:text-underline-width="auto" style:text-underline-mode="continuous"/>
    </style:style>
    <style:style style:name="Neriješenospominjanje1" style:display-name="Neriješeno spominjanje1" style:family="text" style:parent-style-name="Zadanifontodlomka">
      <style:text-properties fo:color="#605E5C" fo:background-color="#E1DFDD"/>
    </style:style>
    <style:style style:name="Odlomakpopisa" style:display-name="Odlomak popisa" style:family="paragraph" style:parent-style-name="Normal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Calibri" style:font-name-asian="Calibri" style:font-name-complex="Calibri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Korisnik</meta:initial-creator>
    <dc:creator>Idea Verum</dc:creator>
    <meta:creation-date>2024-07-30T14:05:00Z</meta:creation-date>
    <dc:date>2024-07-30T14:05:00Z</dc:date>
    <meta:template xlink:href="Normal.dotm" xlink:type="simple"/>
    <meta:editing-cycles>2</meta:editing-cycles>
    <meta:editing-duration>PT60S</meta:editing-duration>
    <meta:document-statistic meta:page-count="4" meta:paragraph-count="19" meta:word-count="1433" meta:character-count="9585" meta:row-count="68" meta:non-whitespace-character-count="8171"/>
  </office:meta>
</office:document-meta>
</file>